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811062c72f3d06f47eeb6fe2e56a2ed.jpg"/>
  <manifest:file-entry manifest:media-type="image/jpeg" manifest:full-path="Pictures/753b945d1efcbf9c9557f6e34acd079d.jpg"/>
  <manifest:file-entry manifest:media-type="image/jpeg" manifest:full-path="Pictures/ea7b51323be101d31de6aadf1812ca3b.jpg"/>
  <manifest:file-entry manifest:media-type="image/jpeg" manifest:full-path="Pictures/453a45ce37b48fabea089cb841050e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iso:cable_system"/><text:bookmark-start text:name="__RefHeading___cable_configuration_1"/><text:bookmark-start text:name="cable_configuration"/>Cable configuration<text:bookmark-end text:name="__RefHeading___cable_configuration_1"/><text:bookmark-end text:name="cable_configuration"/></text:h>
      <text:p text:style-name="Text_20_body">The green drive tubular linear motors are provided with signal and power cable ready to be connected to different servo drives.<text:line-break/>
Two set of connectors are used M23 (power) and M17 (signal) speedtec and M15 (ytec) for smaller motors.</text:p>
      <text:p text:style-name="Text_20_body"><draw:frame draw:style-name="media" draw:name="cables.jpg Legend" text:anchor-type="as-char" draw:z-index="0" svg:width="19.84375cm" style:rel-width="100%"><draw:text-box><text:p text:style-name="legendcenter"><draw:frame draw:style-name="media" draw:name="cables.jpg" text:anchor-type="as-char" draw:z-index="0" svg:width="19.84375cm" style:rel-width="100%" svg:height="8.6783333333333cm" style:rel-height="scale"><draw:image xlink:href="Pictures/3811062c72f3d06f47eeb6fe2e56a2ed.jpg" xlink:type="simple" xlink:show="embed" xlink:actuate="onLoad"/></draw:frame>cables.jpg</text:p></draw:text-box></draw:frame></text:p>
      <text:h text:style-name="Heading_20_3" text:outline-level="3"><text:bookmark-start text:name="__RefHeading___signal_cable_2"/><text:bookmark-start text:name="signal_cable"/>Signal cable<text:bookmark-end text:name="__RefHeading___signal_cable_2"/><text:bookmark-end text:name="signal_cable"/></text:h>
      <text:p text:style-name="Text_20_body"><draw:frame draw:style-name="media" draw:name="signal_cable.jpg Legend" text:anchor-type="as-char" draw:z-index="0" svg:width="18.917708333333cm" style:rel-width="100%"><draw:text-box><text:p text:style-name="legendcenter"><draw:frame draw:style-name="media" draw:name="signal_cable.jpg" text:anchor-type="as-char" draw:z-index="1" svg:width="18.917708333333cm" style:rel-width="100%" svg:height="10.874375cm" style:rel-height="scale"><draw:image xlink:href="Pictures/753b945d1efcbf9c9557f6e34acd079d.jpg" xlink:type="simple" xlink:show="embed" xlink:actuate="onLoad"/></draw:frame>signal_cable.jpg</text:p></draw:text-box></draw:frame></text:p>
      <text:h text:style-name="Heading_20_3" text:outline-level="3"><text:bookmark-start text:name="__RefHeading___hall_signal_for_commutation_option_3"/><text:bookmark-start text:name="hall_signal_for_commutation_option"/>Hall signal for commutation option<text:bookmark-end text:name="__RefHeading___hall_signal_for_commutation_option_3"/><text:bookmark-end text:name="hall_signal_for_commutation_option"/></text:h>
      <text:p text:style-name="Text_20_body"><draw:frame draw:style-name="media" draw:name="hall_signal_option.jpg Legend" text:anchor-type="as-char" draw:z-index="0" svg:width="18.811875cm" style:rel-width="100%"><draw:text-box><text:p text:style-name="legendcenter"><draw:frame draw:style-name="media" draw:name="hall_signal_option.jpg" text:anchor-type="as-char" draw:z-index="2" svg:width="18.811875cm" style:rel-width="100%" svg:height="8.3079166666667cm" style:rel-height="scale"><draw:image xlink:href="Pictures/ea7b51323be101d31de6aadf1812ca3b.jpg" xlink:type="simple" xlink:show="embed" xlink:actuate="onLoad"/></draw:frame>hall_signal_option.jpg</text:p></draw:text-box></draw:frame></text:p>
      <text:h text:style-name="Heading_20_3" text:outline-level="3"><text:bookmark-start text:name="__RefHeading___power_cable_4"/><text:bookmark-start text:name="power_cable"/>Power cable<text:bookmark-end text:name="__RefHeading___power_cable_4"/><text:bookmark-end text:name="power_cable"/></text:h>
      <text:p text:style-name="Text_20_body"><draw:frame draw:style-name="media" draw:name="power_cable.jpg Legend" text:anchor-type="as-char" draw:z-index="0" svg:width="8.2285416666667cm" style:rel-width="100%"><draw:text-box><text:p text:style-name="legendcenter"><draw:frame draw:style-name="media" draw:name="power_cable.jpg" text:anchor-type="as-char" draw:z-index="3" svg:width="8.2285416666667cm" style:rel-width="100%" svg:height="3.8629166666667cm" style:rel-height="scale"><draw:image xlink:href="Pictures/453a45ce37b48fabea089cb841050ed0.jpg" xlink:type="simple" xlink:show="embed" xlink:actuate="onLoad"/></draw:frame>power_cabl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23</meta:creation-date>
    <dc:creator>Generated</dc:creator>
    <dc:date>2026-09-08T09::59:23</dc:date>
    <dc:language>en-US</dc:language>
    <meta:editing-cycles>1</meta:editing-cycles>
    <meta:editing-duration>PT0S</meta:editing-duration>
    <dc:title>green_drive_iso:cable_system</dc:title>
  </office:meta>
</office:document-meta>
</file>