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37aff87b732e532f48585585e7757b.jpg"/>
  <manifest:file-entry manifest:media-type="image/jpeg" manifest:full-path="Pictures/c1bfdf218d8cc8b2e461806328c0ed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ce_logo_small.jpg Legend" text:anchor-type="as-char" draw:z-index="0" svg:width="4.7625cm" style:rel-width="100%"><draw:text-box><text:p text:style-name="legendcenter"><draw:frame draw:style-name="media" draw:name="ce_logo_small.jpg" text:anchor-type="as-char" draw:z-index="0" svg:width="4.7625cm" style:rel-width="100%" svg:height="3.2014583333333cm" style:rel-height="scale"><draw:image xlink:href="Pictures/5737aff87b732e532f48585585e7757b.jpg" xlink:type="simple" xlink:show="embed" xlink:actuate="onLoad"/></draw:frame>ce_logo_small.jpg</text:p></draw:text-box></draw:frame></text:p>
      <text:h text:style-name="Heading_20_2" text:outline-level="2"><text:bookmark text:name="green_drive_iso:certification"/><text:bookmark-start text:name="__RefHeading___ec_declaration_of_conformity_1"/><text:bookmark-start text:name="ec_declaration_of_conformity"/>EC Declaration of Conformity<text:bookmark-end text:name="__RefHeading___ec_declaration_of_conformity_1"/><text:bookmark-end text:name="ec_declaration_of_conformity"/></text:h>
      <text:p text:style-name="Text_20_body">Manufacturer: NiLAB GmbH, Hans-Sachs-Strasse 16, 9020 Klagenfurt am Wörthersee - Austria</text:p>
      <text:p text:style-name="Text_20_body"><text:span text:style-name="underline">Declare that:</text:span></text:p>
      <text:p text:style-name="Text_20_body"><text:span text:style-name="Strong_20_Emphasis">Products:</text:span> NiLAB's tubular linear motors, stages and sliders:</text:p>
      <text:p text:style-name="Text_20_body"><text:span text:style-name="Strong_20_Emphasis">Models: </text:span>GD, GDi, GDM</text:p>
      <text:p text:style-name="Text_20_body"><text:span text:style-name="underline">Are in accordance with the following directives: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2006/95/EC</text:span> </text:p>
          </table:table-cell>
          <table:table-cell office:value-type="string" table:style-name="tablecell">
            <text:p text:style-name="tablealignleft">Low Voltage Directive (LVD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006/42/EC</text:span> </text:p>
          </table:table-cell>
          <table:table-cell office:value-type="string" table:style-name="tablecell">
            <text:p text:style-name="tablealignleft">Machinery Directiv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EI EN 61000-6-4-:2007</text:span> </text:p>
          </table:table-cell>
          <table:table-cell office:value-type="string" table:style-name="tablecell">
            <text:p text:style-name="tablealignleft">Generic standard - Emission standard for industrial enivronment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EI EN 61000-6-2-:2006</text:span> </text:p>
          </table:table-cell>
          <table:table-cell office:value-type="string" table:style-name="tablecell">
            <text:p text:style-name="tablealignleft">Generic standard - Immunity for industrial environments</text:p>
          </table:table-cell>
        </table:table-row>
      </table:table>
      <text:p text:style-name="Text_20_body">Place, date: Klagenfurt 28.6.2017</text:p>
      <text:p text:style-name="Text_20_body"><draw:frame draw:style-name="media" draw:name="signature.jpg Legend" text:anchor-type="as-char" draw:z-index="0" svg:width="6.6145833333333cm" style:rel-width="100%"><draw:text-box><text:p text:style-name="legendcenter"><draw:frame draw:style-name="media" draw:name="signature.jpg" text:anchor-type="as-char" draw:z-index="1" svg:width="6.6145833333333cm" style:rel-width="100%" svg:height="2.69875cm" style:rel-height="scale"><draw:image xlink:href="Pictures/c1bfdf218d8cc8b2e461806328c0edc4.jpg" xlink:type="simple" xlink:show="embed" xlink:actuate="onLoad"/></draw:frame>signatur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54</meta:creation-date>
    <dc:creator>Generated</dc:creator>
    <dc:date>2026-09-08T09::59:54</dc:date>
    <dc:language>en-US</dc:language>
    <meta:editing-cycles>1</meta:editing-cycles>
    <meta:editing-duration>PT0S</meta:editing-duration>
    <dc:title>green_drive_iso:certification</dc:title>
  </office:meta>
</office:document-meta>
</file>