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93301ce167e428e768d9a4939174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iso:connection_system"/><text:bookmark-start text:name="__RefHeading___connection_system_1"/><text:bookmark-start text:name="connection_system"/>Connection system<text:bookmark-end text:name="__RefHeading___connection_system_1"/><text:bookmark-end text:name="connection_system"/></text:h>
      <text:h text:style-name="Heading_20_3" text:outline-level="3"><text:bookmark-start text:name="__RefHeading___stator_side_with_speedtec_m23_and_m17_2"/><text:bookmark-start text:name="stator_side_with_speedtec_m23_and_m17"/>Stator side with Speedtec M23 and M17<text:bookmark-end text:name="__RefHeading___stator_side_with_speedtec_m23_and_m17_2"/><text:bookmark-end text:name="stator_side_with_speedtec_m23_and_m17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CONNECTOR VIEW FRONT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IN+/SLO+</text:p>
          </table:table-cell>
          <table:table-cell office:value-type="string" table:style-name="tablecell" table:number-rows-spanned="12">
            <text:p text:style-name="tablealignleft"><draw:frame draw:style-name="media" draw:name="m23_m17_connector.jpg Legend" text:anchor-type="as-char" draw:z-index="0" svg:width="5.2916666666667cm" style:rel-width="100%"><draw:text-box><text:p text:style-name="legendcenter"><draw:frame draw:style-name="media" draw:name="m23_m17_connector.jpg" text:anchor-type="as-char" draw:z-index="0" svg:width="5.2916666666667cm" style:rel-width="100%" svg:height="2.5929166666667cm" style:rel-height="scale"><draw:image xlink:href="Pictures/7793301ce167e428e768d9a493917465.jpg" xlink:type="simple" xlink:show="embed" xlink:actuate="onLoad"/></draw:frame>m23_m17_connector.jpg</text:p></draw:text-box></draw:frame>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U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IN-/SLO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COS+/MA-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E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OS-/MA+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PTC-/A-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PTC+/A+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-/B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/B+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Connectors: Intercontec Speedtec AEDC047NN0000051A000 (M17) + BEDC106NN00000201000 (M23)</text:p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54</meta:creation-date>
    <dc:creator>Generated</dc:creator>
    <dc:date>2026-09-08T10::00:54</dc:date>
    <dc:language>en-US</dc:language>
    <meta:editing-cycles>1</meta:editing-cycles>
    <meta:editing-duration>PT0S</meta:editing-duration>
    <dc:title>green_drive_iso:connection_system</dc:title>
  </office:meta>
</office:document-meta>
</file>