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409b20d67aeb076bafca5006b9623f.jpg"/>
  <manifest:file-entry manifest:media-type="image/png" manifest:full-path="Pictures/1f30f60fdb46fce7e1e051573f876e9f.png"/>
  <manifest:file-entry manifest:media-type="image/jpeg" manifest:full-path="Pictures/4224cbc692e4f4208bf6ef9e6db5b9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encoder"/><text:bookmark-start text:name="__RefHeading___integrated_encoder_1"/><text:bookmark-start text:name="integrated_encoder"/>Integrated Encoder<text:bookmark-end text:name="__RefHeading___integrated_encoder_1"/><text:bookmark-end text:name="integrated_encoder"/></text:h>
      <text:h text:style-name="Heading_20_3" text:outline-level="3"><text:bookmark-start text:name="__RefHeading___sin_cos_1vpp_default_2"/><text:bookmark-start text:name="sin_cos_1vpp_default"/>SIN/COS 1Vpp (Default)<text:bookmark-end text:name="__RefHeading___sin_cos_1vpp_default_2"/><text:bookmark-end text:name="sin_cos_1vpp_default"/></text:h>
      <text:p text:style-name="Text_20_body">The green drive tubular linear motor is equipped with integrated SIN/COS 1Vpp encoder. The signal output is differential type with a refernce of 2.5V. The signal period corresponds to 1 electrical cycle of the motor (60mm).</text:p>
      <text:p text:style-name="Text_20_body">Here below the 4 outputs lines : SIN+, SIN-, COS+, COS- that represent the output of the encoder system.<text:line-break/>
The integrated encoder must be powered by +5VDC +/-10%.</text:p>
      <text:p text:style-name="Text_20_body"><draw:frame draw:style-name="media" draw:name="sin_cos_1vpp.jpg Legend" text:anchor-type="as-char" draw:z-index="0" svg:width="15.372291666667cm"><draw:text-box><text:p text:style-name="legendcenter"><draw:frame draw:style-name="media" draw:name="sin_cos_1vpp.jpg" text:anchor-type="as-char" draw:z-index="0" svg:width="15.372291666667cm" svg:height="9.4191666666667cm"><draw:image xlink:href="Pictures/33409b20d67aeb076bafca5006b9623f.jpg" xlink:type="simple" xlink:show="embed" xlink:actuate="onLoad"/></draw:frame>sin_cos_1vpp.jpg</text:p></draw:text-box></draw:frame></text:p>
      <text:h text:style-name="Heading_20_3" text:outline-level="3"><text:bookmark-start text:name="__RefHeading___digital_ab_ttl_5v_biss_c_interface_3"/><text:bookmark-start text:name="digital_ab_ttl_5v_biss_c_interface"/>Digital AB TTL 5V + BiSS C interface<text:bookmark-end text:name="__RefHeading___digital_ab_ttl_5v_biss_c_interface_3"/><text:bookmark-end text:name="digital_ab_ttl_5v_biss_c_interface"/></text:h>
      <text:p text:style-name="Text_20_body">the green drive tubular linear motor can be equipped with integrated digital interpolator. Using this electronics, the output signal is programmable up to 8192 increments per pole pitch (60mm), providing a maximum resolution of 7.3 microns.</text:p>
      <text:p text:style-name="Text_20_body"><draw:frame draw:style-name="media" draw:name="1" text:anchor-type="as-char" draw:z-index="1" svg:width="3.96875cm" style:rel-width="100%" svg:height="1.4816666666667cm" style:rel-height="scale"><draw:image xlink:href="Pictures/1f30f60fdb46fce7e1e051573f876e9f.png" xlink:type="simple" xlink:show="embed" xlink:actuate="onLoad"/></draw:frame></text:p>
      <text:p text:style-name="Text_20_body">The signal output is differential type A+/A- and B+, B- TTL 5V. BiSS-C interface is used to program the resolution, the filter function and to provide the position information also in digital way.<text:line-break/>
The BiSS-C interface output is single turn absolute (single turn corresponds to a pole pitch of 60mm). This encoder type is used in combination with the servo drive that uses digital encoder feedback instead of analog SIN/COS type.</text:p>
      <text:p text:style-name="Text_20_body"><draw:frame draw:style-name="media" draw:name="incremental.jpg Legend" text:anchor-type="as-char" draw:z-index="0" svg:width="11.90625cm"><draw:text-box><text:p text:style-name="legendcenter"><draw:frame draw:style-name="media" draw:name="incremental.jpg" text:anchor-type="as-char" draw:z-index="2" svg:width="11.90625cm" svg:height="9.1016666666667cm"><draw:image xlink:href="Pictures/4224cbc692e4f4208bf6ef9e6db5b9ea.jpg" xlink:type="simple" xlink:show="embed" xlink:actuate="onLoad"/></draw:frame>incremental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9:09</meta:creation-date>
    <dc:creator>Generated</dc:creator>
    <dc:date>2026-09-08T04::29:09</dc:date>
    <dc:language>en-US</dc:language>
    <meta:editing-cycles>1</meta:editing-cycles>
    <meta:editing-duration>PT0S</meta:editing-duration>
    <dc:title>green_drive_iso:encoder</dc:title>
  </office:meta>
</office:document-meta>
</file>