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6e6d6e26c4279f78365a10f2574f6a.jpg"/>
  <manifest:file-entry manifest:media-type="image/jpeg" manifest:full-path="Pictures/a179e063a1ac93e7f95d7047cfc1c0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fixing_point"/><text:bookmark-start text:name="__RefHeading___how_to_mount_the_stator_1"/><text:bookmark-start text:name="how_to_mount_the_stator"/>How to mount the stator<text:bookmark-end text:name="__RefHeading___how_to_mount_the_stator_1"/><text:bookmark-end text:name="how_to_mount_the_stator"/></text:h>
      <text:h text:style-name="Heading_20_2" text:outline-level="2"><text:bookmark-start text:name="__RefHeading___gdi250_2"/><text:bookmark-start text:name="gdi250"/>GDI250..<text:bookmark-end text:name="__RefHeading___gdi250_2"/><text:bookmark-end text:name="gdi250"/></text:h>
      <text:p text:style-name="Text_20_body"><draw:frame draw:style-name="media" draw:name="gdi250_fixing.jpg Legend" text:anchor-type="as-char" draw:z-index="0" svg:width="21.166666666667cm" style:rel-width="100%"><draw:text-box><text:p text:style-name="legendcenter"><draw:frame draw:style-name="media" draw:name="gdi250_fixing.jpg" text:anchor-type="as-char" draw:z-index="0" svg:width="21.166666666667cm" style:rel-width="100%" svg:height="14.261041666667cm" style:rel-height="scale"><draw:image xlink:href="Pictures/ea6e6d6e26c4279f78365a10f2574f6a.jpg" xlink:type="simple" xlink:show="embed" xlink:actuate="onLoad"/></draw:frame>gdi250_fixing.jpg</text:p></draw:text-box></draw:frame></text:p>
      <text:h text:style-name="Heading_20_2" text:outline-level="2"><text:bookmark-start text:name="__RefHeading___gdi350_3"/><text:bookmark-start text:name="gdi350"/>GDI350..<text:bookmark-end text:name="__RefHeading___gdi350_3"/><text:bookmark-end text:name="gdi350"/></text:h>
      <text:p text:style-name="Text_20_body"><draw:frame draw:style-name="media" draw:name="gdi350_fixing.jpg Legend" text:anchor-type="as-char" draw:z-index="0" svg:width="21.166666666667cm" style:rel-width="100%"><draw:text-box><text:p text:style-name="legendcenter"><draw:frame draw:style-name="media" draw:name="gdi350_fixing.jpg" text:anchor-type="as-char" draw:z-index="1" svg:width="21.166666666667cm" style:rel-width="100%" svg:height="14.657916666667cm" style:rel-height="scale"><draw:image xlink:href="Pictures/a179e063a1ac93e7f95d7047cfc1c0d9.jpg" xlink:type="simple" xlink:show="embed" xlink:actuate="onLoad"/></draw:frame>gdi350_fixing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03:20</meta:creation-date>
    <dc:creator>Generated</dc:creator>
    <dc:date>2026-09-09T08::03:20</dc:date>
    <dc:language>en-US</dc:language>
    <meta:editing-cycles>1</meta:editing-cycles>
    <meta:editing-duration>PT0S</meta:editing-duration>
    <dc:title>green_drive_iso:fixing_point</dc:title>
  </office:meta>
</office:document-meta>
</file>