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5ea8bf18bca5e8b9f7d4ea408e37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handling_and_transport"/><text:bookmark-start text:name="__RefHeading___transportation_and_storage_1"/><text:bookmark-start text:name="transportation_and_storage"/>Transportation and storage<text:bookmark-end text:name="__RefHeading___transportation_and_storage_1"/><text:bookmark-end text:name="transportation_and_storage"/></text:h>
      <text:p text:style-name="Text_20_body">Products in store rooms must be designated with a warning plate (ATTENTION! STRONG MAGNETS!).<text:line-break/>
Products must never be stored without a cover, always a special non-magnetic packing with the electromagnetic gap of 25 mm must be used.<text:line-break/>
Warning plates must be read and complied with. Store rooms must be protected against weather influence, with the temperature in the range of -5 up to +35 °C and at the humidity below 95 %. The rooms must be kept dry and clean.<text:line-break/>
In the course of transporting the machines or their parts with built-in primary and secondary parts their mutual moving must be prevented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2.9104166666667cm" style:rel-width="100%"><draw:text-box><text:p text:style-name="legendcenter"><draw:frame draw:style-name="media" draw:name="caution_symbol.jpg" text:anchor-type="as-char" draw:z-index="0" svg:width="2.9104166666667cm" style:rel-width="100%" svg:height="2.936875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 <text:line-break/>Destruction of motor components by improper handling! <text:line-break/><text:span text:style-name="underline">Do not lift the motor by grabbing the shaft!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19</meta:creation-date>
    <dc:creator>Generated</dc:creator>
    <dc:date>2026-09-08T10::05:19</dc:date>
    <dc:language>en-US</dc:language>
    <meta:editing-cycles>1</meta:editing-cycles>
    <meta:editing-duration>PT0S</meta:editing-duration>
    <dc:title>green_drive_iso:handling_and_transport</dc:title>
  </office:meta>
</office:document-meta>
</file>