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76b5b15e2f1715421596085c14de15.jpeg"/>
  <manifest:file-entry manifest:media-type="image/jpeg" manifest:full-path="Pictures/b4f703a87d5ad952329dfa96062fa2d0.jpeg"/>
  <manifest:file-entry manifest:media-type="image/jpeg" manifest:full-path="Pictures/0ea08339eaa4cf3e20202c2a7d5f929b.jpg"/>
  <manifest:file-entry manifest:media-type="image/jpeg" manifest:full-path="Pictures/0ee68e0501fd0bc25a9c54d7dd7a9692.jpeg"/>
  <manifest:file-entry manifest:media-type="image/jpeg" manifest:full-path="Pictures/e1d03539a5b3b222868317067ac312f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sinamics_s120"/><text:bookmark-start text:name="__RefHeading___siemens_sinamics_s120_g120_1"/><text:bookmark-start text:name="siemens_sinamics_s120_g120"/>Siemens Sinamics S120 / G120<text:bookmark-end text:name="__RefHeading___siemens_sinamics_s120_g120_1"/><text:bookmark-end text:name="siemens_sinamics_s120_g120"/></text:h>
      <text:h text:style-name="Heading_20_2" text:outline-level="2"><text:bookmark-start text:name="__RefHeading___blocksize_2"/><text:bookmark-start text:name="blocksize"/>Blocksize<text:bookmark-end text:name="__RefHeading___blocksize_2"/><text:bookmark-end text:name="blocksize"/></text:h>
      <text:p text:style-name="Text_20_body">Please considerr that the standard winding of the motor are compatible with 230VAC or 400VAC servo drives.<text:line-break/>
Select a model of the blocksize (power module of the drive) considering the motor datasheet values: <text:a xlink:type="simple" xlink:href="https://www.ni-lab.online/new_websmart/read_datasheet.php" text:style-name="Internet_20_link" text:visited-style-name="Visited_20_Internet_20_Link">https://www.ni-lab.online/new_websmart/read_datasheet.php</text:a><text:line-break/>
Rated current of the motor must be fullfilled from the rated current of the drive.</text:p>
      <text:h text:style-name="Heading_20_3" text:outline-level="3"><text:bookmark-start text:name="__RefHeading___g120_230_vac_power_lines_3"/><text:bookmark-start text:name="g120_230_vac_power_lines"/>G120 (230 VAC power lines)<text:bookmark-end text:name="__RefHeading___g120_230_vac_power_lines_3"/><text:bookmark-end text:name="g120_230_vac_power_lines"/></text:h>
      <text:p text:style-name="Text_20_body"><draw:frame draw:style-name="media" draw:name="img_0123.jpeg Legend" text:anchor-type="as-char" draw:z-index="0" svg:width="21.166666666667cm" style:rel-width="100%"><draw:text-box><text:p text:style-name="legendcenter"><draw:frame draw:style-name="media" draw:name="img_0123.jpeg" text:anchor-type="as-char" draw:z-index="0" svg:width="21.166666666667cm" style:rel-width="100%" svg:height="5.0535416666667cm" style:rel-height="scale"><draw:image xlink:href="Pictures/1076b5b15e2f1715421596085c14de15.jpeg" xlink:type="simple" xlink:show="embed" xlink:actuate="onLoad"/></draw:frame>img_0123.jpeg</text:p></draw:text-box></draw:frame></text:p>
      <text:h text:style-name="Heading_20_3" text:outline-level="3"><text:bookmark-start text:name="__RefHeading___s120_400_vac_power_line_4"/><text:bookmark-start text:name="s120_400_vac_power_line"/>S120 (400 VAC power line)<text:bookmark-end text:name="__RefHeading___s120_400_vac_power_line_4"/><text:bookmark-end text:name="s120_400_vac_power_line"/></text:h>
      <text:p text:style-name="Text_20_body"><draw:frame draw:style-name="media" draw:name="img_0124.jpeg Legend" text:anchor-type="as-char" draw:z-index="0" svg:width="21.166666666667cm" style:rel-width="100%"><draw:text-box><text:p text:style-name="legendcenter"><draw:frame draw:style-name="media" draw:name="img_0124.jpeg" text:anchor-type="as-char" draw:z-index="1" svg:width="21.166666666667cm" style:rel-width="100%" svg:height="4.3391666666667cm" style:rel-height="scale"><draw:image xlink:href="Pictures/b4f703a87d5ad952329dfa96062fa2d0.jpeg" xlink:type="simple" xlink:show="embed" xlink:actuate="onLoad"/></draw:frame>img_0124.jpeg</text:p></draw:text-box></draw:frame></text:p>
      <text:h text:style-name="Heading_20_2" text:outline-level="2"><text:bookmark-start text:name="__RefHeading___limitation_5"/><text:bookmark-start text:name="limitation"/>Limitation<text:bookmark-end text:name="__RefHeading___limitation_5"/><text:bookmark-end text:name="limita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warning_symbol.jpg Legend" text:anchor-type="as-char" draw:z-index="0" svg:width="5.9266666666667cm" style:rel-width="100%"><draw:text-box><text:p text:style-name="legendcenter"><draw:frame draw:style-name="media" draw:name="warning_symbol.jpg" text:anchor-type="as-char" draw:z-index="2" svg:width="5.9266666666667cm" style:rel-width="100%" svg:height="6.270625cm" style:rel-height="scale"><draw:image xlink:href="Pictures/0ea08339eaa4cf3e20202c2a7d5f929b.jpg" xlink:type="simple" xlink:show="embed" xlink:actuate="onLoad"/></draw:frame>warning_symbol.jpg</text:p></draw:text-box></draw:frame></text:p>
          </table:table-cell>
          <table:table-cell office:value-type="string" table:style-name="tablecell">
            <text:p text:style-name="tablealignleft"><text:span text:style-name="Strong_20_Emphasis">The pole position identification with S120 and third party motor is not possible.</text:span> <text:line-break/>So, this identification function must be deactivated and the commutation angle must be manually entered. <text:line-break/>(Parameter p1982=0)</text:p>
          </table:table-cell>
        </table:table-row>
      </table:table>
      <text:h text:style-name="Heading_20_2" text:outline-level="2"><text:bookmark-start text:name="__RefHeading___motor_feedback_connection_6"/><text:bookmark-start text:name="motor_feedback_connection"/>Motor feedback connection<text:bookmark-end text:name="__RefHeading___motor_feedback_connection_6"/><text:bookmark-end text:name="motor_feedback_connection"/></text:h>
      <text:p text:style-name="Text_20_body">The motor feedback must be connected using driveCliq converter SMC20 or SME20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MC20</text:span> <text:line-break/>6SL3055-0AA00-5BA3</text:p>
          </table:table-cell>
          <table:table-cell office:value-type="string" table:style-name="tablecell">
            <text:p text:style-name="tablealignleft"><text:span text:style-name="Strong_20_Emphasis">SME20</text:span> <text:line-break/>6SL3055-0AA00-5EA0</text:p>
          </table:table-cell>
        </table:table-row>
        <table:table-row>
          <table:table-cell office:value-type="string" table:style-name="tablecell">
            <text:p text:style-name="tablealignleft"><draw:frame draw:style-name="media" draw:name="img_0121.jpeg Legend" text:anchor-type="as-char" draw:z-index="0" svg:width="5.2916666666667cm" style:rel-width="100%"><draw:text-box><text:p text:style-name="legendcenter"><draw:frame draw:style-name="media" draw:name="img_0121.jpeg" text:anchor-type="as-char" draw:z-index="3" svg:width="5.2916666666667cm" style:rel-width="100%" svg:height="14.843125cm" style:rel-height="scale"><draw:image xlink:href="Pictures/0ee68e0501fd0bc25a9c54d7dd7a9692.jpeg" xlink:type="simple" xlink:show="embed" xlink:actuate="onLoad"/></draw:frame>img_0121.jpeg</text:p></draw:text-box></draw:frame></text:p>
          </table:table-cell>
          <table:table-cell office:value-type="string" table:style-name="tablecell">
            <text:p text:style-name="tablealignleft"><draw:frame draw:style-name="media" draw:name="img_0122.jpeg Legend" text:anchor-type="as-char" draw:z-index="0" svg:width="4.2333333333333cm" style:rel-width="100%"><draw:text-box><text:p text:style-name="legendcenter"><draw:frame draw:style-name="media" draw:name="img_0122.jpeg" text:anchor-type="as-char" draw:z-index="4" svg:width="4.2333333333333cm" style:rel-width="100%" svg:height="4.445cm" style:rel-height="scale"><draw:image xlink:href="Pictures/e1d03539a5b3b222868317067ac312f8.jpeg" xlink:type="simple" xlink:show="embed" xlink:actuate="onLoad"/></draw:frame>img_0122.jpeg</text:p></draw:text-box></draw:frame></text:p>
          </table:table-cell>
        </table:table-row>
      </table:table>
      <text:p text:style-name="Text_20_body"><text:line-break/>
<text:span text:style-name="Strong_20_Emphasis">Converter pinout 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iLAB cable wire colors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SMC20 d-sub25 female</text:span> </text:p>
          </table:table-cell>
          <table:table-cell office:value-type="string" table:style-name="tablecell">
            <text:p text:style-name="tablealignleft"><text:span text:style-name="Strong_20_Emphasis">SME20 M23 pinout</text:span> </text:p>
          </table:table-cell>
        </table:table-row>
        <table:table-row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Orange or pink</text:p>
          </table:table-cell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PTC+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Violet</text:p>
          </table:table-cell>
          <table:table-cell office:value-type="string" table:style-name="tablecell">
            <text:p text:style-name="tablealignleft">PTC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+14</text:p>
          </table:table-cell>
          <table:table-cell office:value-type="string" table:style-name="tablecell">
            <text:p text:style-name="tablealignleft">2+12</text:p>
          </table:table-cell>
        </table:table-row>
        <table:table-row>
          <table:table-cell office:value-type="string" table:style-name="tablecell">
            <text:p text:style-name="tablealignleft">Black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2+16</text:p>
          </table:table-cell>
          <table:table-cell office:value-type="string" table:style-name="tablecell">
            <text:p text:style-name="tablealignleft">10+11</text:p>
          </table:table-cell>
        </table:table-row>
        <table:table-row>
          <table:table-cell office:value-type="string" table:style-name="tablecell">
            <text:p text:style-name="tablealignleft">White-Black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-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Shield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5+8+24</text:p>
          </table:table-cell>
          <table:table-cell office:value-type="string" table:style-name="tablecell">
            <text:p text:style-name="tablealignleft">–</text:p>
          </table:table-cell>
        </table:table-row>
      </table:table>
      <text:h text:style-name="Heading_20_2" text:outline-level="2"><text:bookmark-start text:name="__RefHeading___parametrization_7"/><text:bookmark-start text:name="parametrization"/>Parametrization<text:bookmark-end text:name="__RefHeading___parametrization_7"/><text:bookmark-end text:name="parametrization"/></text:h>
      <text:p text:style-name="Text_20_body">When creating the drive from scratch, the correct sequence to follow is:</text:p>
      <text:p text:style-name="Text_20_body">1) Fill the data as in the table below (two example motor are listed in the table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GDI250QS</text:span> </text:p>
          </table:table-cell>
          <table:table-cell office:value-type="string" table:style-name="tablecell">
            <text:p text:style-name="tablealignleft"><text:span text:style-name="Strong_20_Emphasis">GD350ES</text:span> </text:p>
          </table:table-cell>
        </table:table-row>
        <table:table-row>
          <table:table-cell office:value-type="string" table:style-name="tablecell">
            <text:p text:style-name="tablealignleft">P305</text:p>
          </table:table-cell>
          <table:table-cell office:value-type="string" table:style-name="tablecell">
            <text:p text:style-name="tablealignleft">Nominal current</text:p>
          </table:table-cell>
          <table:table-cell office:value-type="string" table:style-name="tablecell">
            <text:p text:style-name="tablealignleft">1.2 A</text:p>
          </table:table-cell>
          <table:table-cell office:value-type="string" table:style-name="tablecell">
            <text:p text:style-name="tablealignleft">3.7 A</text:p>
          </table:table-cell>
        </table:table-row>
        <table:table-row>
          <table:table-cell office:value-type="string" table:style-name="tablecell">
            <text:p text:style-name="tablealignleft">P311</text:p>
          </table:table-cell>
          <table:table-cell office:value-type="string" table:style-name="tablecell">
            <text:p text:style-name="tablealignleft">Nominal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15</text:p>
          </table:table-cell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60 mm</text:p>
          </table:table-cell>
          <table:table-cell office:value-type="string" table:style-name="tablecell">
            <text:p text:style-name="tablealignleft">60mm</text:p>
          </table:table-cell>
        </table:table-row>
        <table:table-row>
          <table:table-cell office:value-type="string" table:style-name="tablecell">
            <text:p text:style-name="tablealignleft">P316</text:p>
          </table:table-cell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52 N/A</text:p>
          </table:table-cell>
          <table:table-cell office:value-type="string" table:style-name="tablecell">
            <text:p text:style-name="tablealignleft">72 N/A</text:p>
          </table:table-cell>
        </table:table-row>
        <table:table-row>
          <table:table-cell office:value-type="string" table:style-name="tablecell">
            <text:p text:style-name="tablealignleft">P322</text:p>
          </table:table-cell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23</text:p>
          </table:table-cell>
          <table:table-cell office:value-type="string" table:style-name="tablecell">
            <text:p text:style-name="tablealignleft">Max curren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38</text:p>
          </table:table-cell>
          <table:table-cell office:value-type="string" table:style-name="tablecell">
            <text:p text:style-name="tablealignleft">Current limi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41</text:p>
          </table:table-cell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1.5 kg</text:p>
          </table:table-cell>
          <table:table-cell office:value-type="string" table:style-name="tablecell">
            <text:p text:style-name="tablealignleft">3 Kg</text:p>
          </table:table-cell>
        </table:table-row>
        <table:table-row>
          <table:table-cell office:value-type="string" table:style-name="tablecell">
            <text:p text:style-name="tablealignleft">P350</text:p>
          </table:table-cell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21.5 ohm</text:p>
          </table:table-cell>
          <table:table-cell office:value-type="string" table:style-name="tablecell">
            <text:p text:style-name="tablealignleft">5.03 ohm</text:p>
          </table:table-cell>
        </table:table-row>
        <table:table-row>
          <table:table-cell office:value-type="string" table:style-name="tablecell">
            <text:p text:style-name="tablealignleft">P356</text:p>
          </table:table-cell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35 mH</text:p>
          </table:table-cell>
          <table:table-cell office:value-type="string" table:style-name="tablecell">
            <text:p text:style-name="tablealignleft">5.68 mH</text:p>
          </table:table-cell>
        </table:table-row>
        <table:table-row>
          <table:table-cell office:value-type="string" table:style-name="tablecell">
            <text:p text:style-name="tablealignleft">P431</text:p>
          </table:table-cell>
          <table:table-cell office:value-type="string" table:style-name="tablecell">
            <text:p text:style-name="tablealignleft">commutation angle</text:p>
          </table:table-cell>
          <table:table-cell office:value-type="string" table:style-name="tablecell">
            <text:p text:style-name="tablealignleft">to calculate</text:p>
          </table:table-cell>
          <table:table-cell office:value-type="string" table:style-name="tablecell">
            <text:p text:style-name="tablealignleft">to calculate </text:p>
          </table:table-cell>
        </table:table-row>
      </table:table>
      <text:p text:style-name="Text_20_body">*) Note that the P341 must be calculate with <text:span text:style-name="Strong_20_Emphasis">Pole position identification procedure.</text:span> <text:line-break/>
**) As regards the parameter P431, <text:span text:style-name="underline">ask NiLAB for the correct value of the motor if is not listed in the table</text:span>.</text:p>
      <text:p text:style-name="Text_20_body">2) The equivalent circuit data p350 and p356 will then need to be re-entered after the download. This happens because after the system calculations, these values are overwritten. The calculations must be performed to provide consistent values for the current and speed controllers.</text:p>
      <text:p text:style-name="Text_20_body">3) After the download, enter the datasheet values for resistance and inductance, and also insert a filter on the encoder p1441=1ms or 2ms. Then, deactivate the commutation angle measurement and/or verification by setting p1982=0.</text:p>
      <text:p text:style-name="Text_20_body">4) For correct operation, the U and V phases must be swapped.</text:p>
      <text:p text:style-name="Text_20_body">5) If the data already exists, only P431 and P1982=0 need to be modified, remembering that p431 can only be modified by setting p10=4 and then setting it back to p10=0.</text:p>
      <text:h text:style-name="Heading_20_2" text:outline-level="2"><text:bookmark-start text:name="__RefHeading___pole_position_identification_8"/><text:bookmark-start text:name="pole_position_identification"/>Pole position identification<text:bookmark-end text:name="__RefHeading___pole_position_identification_8"/><text:bookmark-end text:name="pole_position_identification"/></text:h>
      <text:p text:style-name="Text_20_body">The drive must be enabled using the inductance-based pole position identification (p1980 = 10 ⇒ Motion-based).</text:p>
      <text:p text:style-name="Text_20_body">Please set the parameter p0325 ⇒ Motor pole position identification current 1st phase ⇒ Rated Current of the motor and parameter p0329 ⇒ Motor pole position identification current ⇒ Rated current of the motor. See attached Siemens manual section for reference:<text:a xlink:type="simple" xlink:href="https://dokuwiki.nilab.at/lib/exe/fetch.php?media=green_drive_motors:pole_position_identification.pdf" text:style-name="Internet_20_link" text:visited-style-name="Visited_20_Internet_20_Link">:green_drive_motors:pole_position_identification.pdf</text:a></text:p>
      <text:h text:style-name="Heading_20_3" text:outline-level="3"><text:bookmark-start text:name="__RefHeading___detailed_procedure_9"/><text:bookmark-start text:name="detailed_procedure"/>Detailed procedure<text:bookmark-end text:name="__RefHeading___detailed_procedure_9"/><text:bookmark-end text:name="detailed_procedure"/></text:h>
      <text:p text:style-name="Text_20_body">1. Enable the measure of the commutation angle setting P10=4, P1982=1, P1990=1, P1980=10, P1993=50% of the rated current of the motor. P1994=2 sec, p1997=max value.</text:p>
      <text:p text:style-name="Text_20_body">2. After the movement p431 is shown.</text:p>
      <text:p text:style-name="Text_20_body">3. Change the parameter p10=0, P1982=0 and P1980=0 that means pole position detection measure disabl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06</meta:creation-date>
    <dc:creator>Generated</dc:creator>
    <dc:date>2026-09-08T10::05:06</dc:date>
    <dc:language>en-US</dc:language>
    <meta:editing-cycles>1</meta:editing-cycles>
    <meta:editing-duration>PT0S</meta:editing-duration>
    <dc:title>green_drive_iso:sinamics_s120</dc:title>
  </office:meta>
</office:document-meta>
</file>