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946d163b6230212beee3c088aab4db.jpg"/>
  <manifest:file-entry manifest:media-type="image/jpeg" manifest:full-path="Pictures/13ade2703ad3b2242296845fbb3e03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thermal_sensor"/><text:bookmark-start text:name="__RefHeading___thermal_sensor_1"/><text:bookmark-start text:name="thermal_sensor"/>Thermal Sensor<text:bookmark-end text:name="__RefHeading___thermal_sensor_1"/><text:bookmark-end text:name="thermal_sensor"/></text:h>
      <text:p text:style-name="Text_20_body">The Green Drive ISO tubular linear motor uses <text:span text:style-name="Strong_20_Emphasis">PTC600</text:span> as standard thermal sensor.</text:p>
      <text:p text:style-name="Text_20_body"><draw:frame draw:style-name="media" draw:name="ptc600_image.jpg Legend" text:anchor-type="as-char" draw:z-index="0" svg:width="10.583333333333cm"><draw:text-box><text:p text:style-name="legendcenter"><draw:frame draw:style-name="media" draw:name="ptc600_image.jpg" text:anchor-type="as-char" draw:z-index="0" svg:width="10.583333333333cm" svg:height="6.4029166666667cm"><draw:image xlink:href="Pictures/5b946d163b6230212beee3c088aab4db.jpg" xlink:type="simple" xlink:show="embed" xlink:actuate="onLoad"/></draw:frame>ptc600_image.jpg</text:p></draw:text-box></draw:frame></text:p>
      <text:p text:style-name="Text_20_body">Here the characteristics resistance value vs temperature detected.<text:line-break/>
Standard value for waring threshold is 1kohm and for alarm threshold 1.1kohm.</text:p>
      <text:p text:style-name="Text_20_body"><draw:frame draw:style-name="media" draw:name="ptc600_table.jpg Legend" text:anchor-type="as-char" draw:z-index="0" svg:width="21.166666666667cm" style:rel-width="100%"><draw:text-box><text:p text:style-name="legendcenter"><draw:frame draw:style-name="media" draw:name="ptc600_table.jpg" text:anchor-type="as-char" draw:z-index="1" svg:width="21.166666666667cm" style:rel-width="100%" svg:height="15.39875cm" style:rel-height="scale"><draw:image xlink:href="Pictures/13ade2703ad3b2242296845fbb3e0336.jpg" xlink:type="simple" xlink:show="embed" xlink:actuate="onLoad"/></draw:frame>ptc600_tab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1</meta:creation-date>
    <dc:creator>Generated</dc:creator>
    <dc:date>2026-09-08T10::01:41</dc:date>
    <dc:language>en-US</dc:language>
    <meta:editing-cycles>1</meta:editing-cycles>
    <meta:editing-duration>PT0S</meta:editing-duration>
    <dc:title>green_drive_iso:thermal_sensor</dc:title>
  </office:meta>
</office:document-meta>
</file>