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6989410765c559d2d895b111035aca.jpg"/>
  <manifest:file-entry manifest:media-type="image/jpeg" manifest:full-path="Pictures/506985f2ff51d0592e6878642be63d5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_rotolinear:accessories"/><text:bookmark-start text:name="__RefHeading___accessories_1"/><text:bookmark-start text:name="accessories"/>Accessories<text:bookmark-end text:name="__RefHeading___accessories_1"/><text:bookmark-end text:name="accessories"/></text:h>
      <text:h text:style-name="Heading_20_2" text:outline-level="2"><text:bookmark-start text:name="__RefHeading___maglift_2"/><text:bookmark-start text:name="maglift"/>Maglift<text:bookmark-end text:name="__RefHeading___maglift_2"/><text:bookmark-end text:name="maglift"/></text:h>
      <text:p text:style-name="Text_20_body">The Maglift can be mounted beneath the linear-rotary motor, or on either the left or right side. Upon request, accessories can be delivered pre-assembled. To facilitate this, please provide the ordering information below when placing your order.</text:p>
      <text:p text:style-name="Text_20_body"><draw:frame draw:style-name="media" draw:name="maflift_zub.jpg Legend" text:anchor-type="as-char" draw:z-index="0" svg:width="21.166666666667cm" style:rel-width="100%"><draw:text-box><text:p text:style-name="legendcenter"><draw:frame draw:style-name="media" draw:name="maflift_zub.jpg" text:anchor-type="as-char" draw:z-index="0" svg:width="21.166666666667cm" style:rel-width="100%" svg:height="4.4714583333333cm" style:rel-height="scale"><draw:image xlink:href="Pictures/526989410765c559d2d895b111035aca.jpg" xlink:type="simple" xlink:show="embed" xlink:actuate="onLoad"/></draw:frame>maflift_zub.jpg</text:p></draw:text-box></draw:frame></text:p>
      <text:h text:style-name="Heading_20_2" text:outline-level="2"><text:bookmark-start text:name="__RefHeading___pneumatic_brake_3"/><text:bookmark-start text:name="pneumatic_brake"/>Pneumatic brake<text:bookmark-end text:name="__RefHeading___pneumatic_brake_3"/><text:bookmark-end text:name="pneumatic_brake"/></text:h>
      <text:p text:style-name="Text_20_body">An optional pneumatic brake can be integrated and controlled directly by the Servo Drive. To operate the brake, an additional electric solenoid valve is required. The brake acts on a shaft parallel to the slider and is released via compressed air.</text:p>
      <text:h text:style-name="Heading_20_2" text:outline-level="2"><text:bookmark-start text:name="__RefHeading___cam_follower_4"/><text:bookmark-start text:name="cam_follower"/>Cam Follower<text:bookmark-end text:name="__RefHeading___cam_follower_4"/><text:bookmark-end text:name="cam_follower"/></text:h>
      <text:p text:style-name="Text_20_body">In the event of a power failure, the cam guide forces the moving component of the motor upward and out of the collision zone, effectively preventing the axis from colliding with other objects.</text:p>
      <text:p text:style-name="Text_20_body"><draw:frame draw:style-name="media" draw:name="1" text:anchor-type="as-char" draw:z-index="1" svg:width="6.6145833333333cm" style:rel-width="100%" svg:height="3.2279166666667cm" style:rel-height="scale"><draw:image xlink:href="Pictures/506985f2ff51d0592e6878642be63d5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51:43</meta:creation-date>
    <dc:creator>Generated</dc:creator>
    <dc:date>2026-09-08T12::51:43</dc:date>
    <dc:language>en-US</dc:language>
    <meta:editing-cycles>1</meta:editing-cycles>
    <meta:editing-duration>PT0S</meta:editing-duration>
    <dc:title>green_drive_iso_rotolinear:accessories</dc:title>
  </office:meta>
</office:document-meta>
</file>