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42dddccc9a670eae6bb78caa805b501.jpg"/>
  <manifest:file-entry manifest:media-type="image/jpeg" manifest:full-path="Pictures/d9c5ac305dd2f8cbf4a625087a8f480c.jpg"/>
  <manifest:file-entry manifest:media-type="image/jpeg" manifest:full-path="Pictures/edd3eb4ab1748b76874796f2a196e16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b_r_drive"/><text:bookmark-start text:name="__RefHeading___b_r_servo_drive_1"/><text:bookmark-start text:name="b_r_servo_drive"/>B&amp;R Servo Drive<text:bookmark-end text:name="__RefHeading___b_r_servo_drive_1"/><text:bookmark-end text:name="b_r_servo_drive"/></text:h>
      <text:h text:style-name="Heading_20_2" text:outline-level="2"><text:bookmark-start text:name="__RefHeading___linear_motor_side_2"/><text:bookmark-start text:name="linear_motor_side"/>Linear motor side<text:bookmark-end text:name="__RefHeading___linear_motor_side_2"/><text:bookmark-end text:name="linear_motor_side"/></text:h>
      <text:p text:style-name="Text_20_body">Plug-in modules: <text:a xlink:type="simple" xlink:href="https://dokuwiki.nilab.at/doku.php?id=green_drive_iso:b_r_drive" text:style-name="Internet_20_link" text:visited-style-name="Visited_20_Internet_20_Link">https://www.nilab.at/dokuwiki/doku.php?id=green_drive_iso:b_r_drive|</text:a></text:p>
      <text:h text:style-name="Heading_20_2" text:outline-level="2"><text:bookmark-start text:name="__RefHeading___rotary_motor_side_3"/><text:bookmark-start text:name="rotary_motor_side"/>Rotary motor side<text:bookmark-end text:name="__RefHeading___rotary_motor_side_3"/><text:bookmark-end text:name="rotary_motor_side"/></text:h>
      <text:h text:style-name="Heading_20_3" text:outline-level="3"><text:bookmark-start text:name="__RefHeading___acopos_multi_4"/><text:bookmark-start text:name="acopos_multi"/>ACOPOS Multi<text:bookmark-end text:name="__RefHeading___acopos_multi_4"/><text:bookmark-end text:name="acopos_multi"/></text:h>
      <text:p text:style-name="Text_20_body">Plug-in module: <text:span text:style-name="Strong_20_Emphasis">8BAC0122.000-1</text:span></text:p>
      <text:p text:style-name="Text_20_body"><text:span text:style-name="Strong_20_Emphasis"><draw:frame draw:style-name="media" draw:name="acopos_multi_resolver.jpg Legend" text:anchor-type="as-char" draw:z-index="0" svg:width="21.166666666667cm" style:rel-width="100%"><draw:text-box><text:p text:style-name="legendcenter"><draw:frame draw:style-name="media" draw:name="acopos_multi_resolver.jpg" text:anchor-type="as-char" draw:z-index="0" svg:width="21.166666666667cm" style:rel-width="100%" svg:height="8.3079166666667cm" style:rel-height="scale"><draw:image xlink:href="Pictures/f42dddccc9a670eae6bb78caa805b501.jpg" xlink:type="simple" xlink:show="embed" xlink:actuate="onLoad"/></draw:frame>acopos_multi_resolver.jpg</text:p></draw:text-box></draw:frame></text:span></text:p>
      <text:h text:style-name="Heading_20_3" text:outline-level="3"><text:bookmark-start text:name="__RefHeading___acopos_standard_5"/><text:bookmark-start text:name="acopos_standard"/>ACOPOS Standard<text:bookmark-end text:name="__RefHeading___acopos_standard_5"/><text:bookmark-end text:name="acopos_standard"/></text:h>
      <text:p text:style-name="Text_20_body">Plug-in module:<text:span text:style-name="Strong_20_Emphasis"> 8AC122.60-3</text:span></text:p>
      <text:p text:style-name="Text_20_body"><text:span text:style-name="Strong_20_Emphasis"><draw:frame draw:style-name="media" draw:name="acopos_resolver.jpg Legend" text:anchor-type="as-char" draw:z-index="0" svg:width="21.166666666667cm" style:rel-width="100%"><draw:text-box><text:p text:style-name="legendcenter"><draw:frame draw:style-name="media" draw:name="acopos_resolver.jpg" text:anchor-type="as-char" draw:z-index="1" svg:width="21.166666666667cm" style:rel-width="100%" svg:height="8.7047916666667cm" style:rel-height="scale"><draw:image xlink:href="Pictures/d9c5ac305dd2f8cbf4a625087a8f480c.jpg" xlink:type="simple" xlink:show="embed" xlink:actuate="onLoad"/></draw:frame>acopos_resolver.jpg</text:p></draw:text-box></draw:frame></text:span></text:p>
      <text:h text:style-name="Heading_20_3" text:outline-level="3"><text:bookmark-start text:name="__RefHeading___acopos_p3_6"/><text:bookmark-start text:name="acopos_p3"/>ACOPOS P3<text:bookmark-end text:name="__RefHeading___acopos_p3_6"/><text:bookmark-end text:name="acopos_p3"/></text:h>
      <text:p text:style-name="Text_20_body">Plug-in module:<text:span text:style-name="Strong_20_Emphasis"> 8EAC0122.001-1</text:span></text:p>
      <text:p text:style-name="Text_20_body"><draw:frame draw:style-name="media" draw:name="2" text:anchor-type="as-char" draw:z-index="2" svg:width="21.166666666667cm" style:rel-width="100%" svg:height="11.324166666667cm" style:rel-height="scale"><draw:image xlink:href="Pictures/edd3eb4ab1748b76874796f2a196e16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4:43</meta:creation-date>
    <dc:creator>Generated</dc:creator>
    <dc:date>2026-09-08T10::04:43</dc:date>
    <dc:language>en-US</dc:language>
    <meta:editing-cycles>1</meta:editing-cycles>
    <meta:editing-duration>PT0S</meta:editing-duration>
    <dc:title>green_drive_iso_rotolinear:b_r_drive</dc:title>
  </office:meta>
</office:document-meta>
</file>