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793301ce167e428e768d9a493917465.jpg"/>
  <manifest:file-entry manifest:media-type="image/jpeg" manifest:full-path="Pictures/432cdafe69f5343f9b44f5bef795c866.jpg"/>
  <manifest:file-entry manifest:media-type="image/jpeg" manifest:full-path="Pictures/6db9501b11e40a220d426c30c90a19b0.jpg"/>
  <manifest:file-entry manifest:media-type="image/jpeg" manifest:full-path="Pictures/96b8d5d51d37176d22b69e7dac662076.jpg"/>
  <manifest:file-entry manifest:media-type="image/jpeg" manifest:full-path="Pictures/326c6c20e45dfc6454d3b6a4ceadaad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_rotolinear:connectors"/><text:bookmark-start text:name="__RefHeading___connectors_and_pinout_1"/><text:bookmark-start text:name="connectors_and_pinout"/>Connectors and Pinout<text:bookmark-end text:name="__RefHeading___connectors_and_pinout_1"/><text:bookmark-end text:name="connectors_and_pinout"/></text:h>
      <text:h text:style-name="Heading_20_2" text:outline-level="2"><text:bookmark-start text:name="__RefHeading___linear_motor_side_2"/><text:bookmark-start text:name="linear_motor_side"/>Linear motor side<text:bookmark-end text:name="__RefHeading___linear_motor_side_2"/><text:bookmark-end text:name="linear_motor_side"/></text:h>
      <text:h text:style-name="Heading_20_3" text:outline-level="3"><text:bookmark-start text:name="__RefHeading___stator_side_with_speedtec_m23_and_m17_3"/><text:bookmark-start text:name="stator_side_with_speedtec_m23_and_m17"/>Stator side with Speedtec M23 and M17<text:bookmark-end text:name="__RefHeading___stator_side_with_speedtec_m23_and_m17_3"/><text:bookmark-end text:name="stator_side_with_speedtec_m23_and_m17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  <table:table-cell office:value-type="string" table:style-name="tablecell">
            <text:p text:style-name="tablealignleft"><text:span text:style-name="Strong_20_Emphasis">CONNECTOR VIEW FRONT</text:span> </text:p>
          </table:table-cell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SIN+/SLO+</text:p>
          </table:table-cell>
          <table:table-cell office:value-type="string" table:style-name="tablecell" table:number-rows-spanned="12">
            <text:p text:style-name="tablealignleft"><draw:frame draw:style-name="media" draw:name="m23_m17_connector.jpg Legend" text:anchor-type="as-char" draw:z-index="0" svg:width="5.2916666666667cm" style:rel-width="100%"><draw:text-box><text:p text:style-name="legendcenter"><draw:frame draw:style-name="media" draw:name="m23_m17_connector.jpg" text:anchor-type="as-char" draw:z-index="0" svg:width="5.2916666666667cm" style:rel-width="100%" svg:height="2.5929166666667cm" style:rel-height="scale"><draw:image xlink:href="Pictures/7793301ce167e428e768d9a493917465.jpg" xlink:type="simple" xlink:show="embed" xlink:actuate="onLoad"/></draw:frame>m23_m17_connector.jpg</text:p></draw:text-box></draw:frame>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U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SIN-/SLO-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V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COS+/MA-</text:p>
          </table:table-cell>
          <table:table-cell office:value-type="string" table:style-name="tablecell">
            <text:p text:style-name="tablealignleft">Earth</text:p>
          </table:table-cell>
          <table:table-cell office:value-type="string" table:style-name="tablecell">
            <text:p text:style-name="tablealignleft">PE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COS-/MA+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PTC-/A-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PTC+/A+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W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+5VDC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-/B-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-/B+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Connectors: Intercontec Speedtec AEDC047NN0000051A000 (M17) + BEDC106NN00000201000 (M23)</text:p>
      <text:h text:style-name="Heading_20_2" text:outline-level="2"><text:bookmark-start text:name="__RefHeading___rotary_motor_side_4"/><text:bookmark-start text:name="rotary_motor_side"/>Rotary motor side<text:bookmark-end text:name="__RefHeading___rotary_motor_side_4"/><text:bookmark-end text:name="rotary_motor_side"/></text:h>
      <text:p text:style-name="Text_20_body">Encoder type: Resolver 2p 7V 10KHz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Function</text:span> </text:p>
          </table:table-cell>
          <table:table-cell office:value-type="string" table:style-name="tablecell">
            <text:p text:style-name="tablealignleft"><text:span text:style-name="Strong_20_Emphasis">Pin</text:span> </text:p>
          </table:table-cell>
        </table:table-row>
        <table:table-row>
          <table:table-cell office:value-type="string" table:style-name="tablecell">
            <text:p text:style-name="tablealignleft">Ref+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Ref-</text:p>
          </table:table-cell>
          <table:table-cell office:value-type="string" table:style-name="tablecell">
            <text:p text:style-name="tablealignleft">7</text:p>
          </table:table-cell>
        </table:table-row>
        <table:table-row>
          <table:table-cell office:value-type="string" table:style-name="tablecell">
            <text:p text:style-name="tablealignleft">Cos+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Cos-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Sin+</text:p>
          </table:table-cell>
          <table:table-cell office:value-type="string" table:style-name="tablecell">
            <text:p text:style-name="tablealignleft">11</text:p>
          </table:table-cell>
        </table:table-row>
        <table:table-row>
          <table:table-cell office:value-type="string" table:style-name="tablecell">
            <text:p text:style-name="tablealignleft">Sin-</text:p>
          </table:table-cell>
          <table:table-cell office:value-type="string" table:style-name="tablecell">
            <text:p text:style-name="tablealignleft">12</text:p>
          </table:table-cell>
        </table:table-row>
        <table:table-row>
          <table:table-cell office:value-type="string" table:style-name="tablecell">
            <text:p text:style-name="tablealignleft">PTC+ Sensor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PTC- Sensor</text:p>
          </table:table-cell>
          <table:table-cell office:value-type="string" table:style-name="tablecell">
            <text:p text:style-name="tablealignleft">9</text:p>
          </table:table-cell>
        </table:table-row>
      </table:table>
      <text:h text:style-name="Heading_20_2" text:outline-level="2"><text:bookmark-start text:name="__RefHeading___m23_type_connectors_5"/><text:bookmark-start text:name="m23_type_connectors"/>M23 type connectors<text:bookmark-end text:name="__RefHeading___m23_type_connectors_5"/><text:bookmark-end text:name="m23_type_connect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m23_1.jpg Legend" text:anchor-type="as-char" draw:z-index="0" svg:width="3.8629166666667cm" style:rel-width="100%"><draw:text-box><text:p text:style-name="legendcenter"><draw:frame draw:style-name="media" draw:name="m23_1.jpg" text:anchor-type="as-char" draw:z-index="1" svg:width="3.8629166666667cm" style:rel-width="100%" svg:height="3.65125cm" style:rel-height="scale"><draw:image xlink:href="Pictures/432cdafe69f5343f9b44f5bef795c866.jpg" xlink:type="simple" xlink:show="embed" xlink:actuate="onLoad"/></draw:frame>m23_1.jpg</text:p></draw:text-box></draw:frame></text:p>
          </table:table-cell>
          <table:table-cell office:value-type="string" table:style-name="tablecell">
            <text:p text:style-name="tablealignleft"><draw:frame draw:style-name="media" draw:name="m23_2.jpg Legend" text:anchor-type="as-char" draw:z-index="0" svg:width="3.889375cm" style:rel-width="100%"><draw:text-box><text:p text:style-name="legendcenter"><draw:frame draw:style-name="media" draw:name="m23_2.jpg" text:anchor-type="as-char" draw:z-index="2" svg:width="3.889375cm" style:rel-width="100%" svg:height="3.889375cm" style:rel-height="scale"><draw:image xlink:href="Pictures/6db9501b11e40a220d426c30c90a19b0.jpg" xlink:type="simple" xlink:show="embed" xlink:actuate="onLoad"/></draw:frame>m23_2.jpg</text:p></draw:text-box></draw:frame></text:p>
          </table:table-cell>
          <table:table-cell office:value-type="string" table:style-name="tablecell">
            <text:p text:style-name="tablealignleft"><draw:frame draw:style-name="media" draw:name="m23_3.jpg Legend" text:anchor-type="as-char" draw:z-index="0" svg:width="4.1010416666667cm" style:rel-width="100%"><draw:text-box><text:p text:style-name="legendcenter"><draw:frame draw:style-name="media" draw:name="m23_3.jpg" text:anchor-type="as-char" draw:z-index="3" svg:width="4.1010416666667cm" style:rel-width="100%" svg:height="3.9952083333333cm" style:rel-height="scale"><draw:image xlink:href="Pictures/96b8d5d51d37176d22b69e7dac662076.jpg" xlink:type="simple" xlink:show="embed" xlink:actuate="onLoad"/></draw:frame>m23_3.jpg</text:p></draw:text-box></draw:frame></text:p>
          </table:table-cell>
          <table:table-cell office:value-type="string" table:style-name="tablecell">
            <text:p text:style-name="tablealignleft"><draw:frame draw:style-name="media" draw:name="m23_4.jpg Legend" text:anchor-type="as-char" draw:z-index="0" svg:width="4.1804166666667cm" style:rel-width="100%"><draw:text-box><text:p text:style-name="legendcenter"><draw:frame draw:style-name="media" draw:name="m23_4.jpg" text:anchor-type="as-char" draw:z-index="4" svg:width="4.1804166666667cm" style:rel-width="100%" svg:height="3.9158333333333cm" style:rel-height="scale"><draw:image xlink:href="Pictures/326c6c20e45dfc6454d3b6a4ceadaadb.jpg" xlink:type="simple" xlink:show="embed" xlink:actuate="onLoad"/></draw:frame>m23_4.jpg</text:p></draw:text-box></draw:frame></text:p>
          </table:table-cell>
        </table:table-row>
        <table:table-row>
          <table:table-cell office:value-type="string" table:style-name="tablecell">
            <text:p text:style-name="tablealignleft">Fixed side <text:line-break/>Feeedback E - external view</text:p>
          </table:table-cell>
          <table:table-cell office:value-type="string" table:style-name="tablecell">
            <text:p text:style-name="tablealignleft">Flying side <text:line-break/>Feedback P - external view</text:p>
          </table:table-cell>
          <table:table-cell office:value-type="string" table:style-name="tablecell">
            <text:p text:style-name="tablealignleft">Fixed side <text:line-break/>Motor phases - external view</text:p>
          </table:table-cell>
          <table:table-cell office:value-type="string" table:style-name="tablecell">
            <text:p text:style-name="tablealignleft">Flying side <text:line-break/>Motor phases - external view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ASTA 014 - 09010005</text:span>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BSTA 085 - 09020004</text:span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Function</text:span> </text:p>
          </table:table-cell>
          <table:table-cell office:value-type="string" table:style-name="tablecell">
            <text:p text:style-name="tablealignleft"><text:span text:style-name="Strong_20_Emphasis">Pin</text:span> </text:p>
          </table:table-cell>
        </table:table-row>
        <table:table-row>
          <table:table-cell office:value-type="string" table:style-name="tablecell">
            <text:p text:style-name="tablealignleft">U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V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W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Earth</text:p>
          </table:table-cell>
        </table:table-row>
        <table:table-row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5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4:18</meta:creation-date>
    <dc:creator>Generated</dc:creator>
    <dc:date>2026-09-08T10::04:18</dc:date>
    <dc:language>en-US</dc:language>
    <meta:editing-cycles>1</meta:editing-cycles>
    <meta:editing-duration>PT0S</meta:editing-duration>
    <dc:title>green_drive_iso_rotolinear:connectors</dc:title>
  </office:meta>
</office:document-meta>
</file>