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1eca22f91832e1cbfa335313959b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start"/><text:bookmark-start text:name="__RefHeading___gdir_-_iso_rotolinear_1"/><text:bookmark-start text:name="gdir_-_iso_rotolinear"/>GDiR - ISO Rotolinear<text:bookmark-end text:name="__RefHeading___gdir_-_iso_rotolinear_1"/><text:bookmark-end text:name="gdir_-_iso_rotolinear"/></text:h>
      <text:p text:style-name="Text_20_body"><draw:frame draw:style-name="media" draw:name="gdir250xs.jpg Legend" text:anchor-type="as-char" draw:z-index="0" svg:width="18.25625cm" style:rel-width="100%"><draw:text-box><text:p text:style-name="legendcenter"><draw:frame draw:style-name="media" draw:name="gdir250xs.jpg" text:anchor-type="as-char" draw:z-index="0" svg:width="18.25625cm" style:rel-width="100%" svg:height="11.482916666667cm" style:rel-height="scale"><draw:image xlink:href="Pictures/3e1eca22f91832e1cbfa335313959b62.jpg" xlink:type="simple" xlink:show="embed" xlink:actuate="onLoad"/></draw:frame>gdir250xs.jpg</text:p></draw:text-box></draw:frame></text:p>
      <text:p text:style-name="Text_20_body">Ideal for closing, screwing, and assembly tasks, GDIR linear rotary motors are defined by their superior speed and adaptability.<text:line-break/>
This innovative design houses two electromagnetic servo motors in one sleek unit, making complex linear-rotary motions easier than ever to achieve.</text:p>
      <text:p text:style-name="Text_20_body"><text:span text:style-name="Strong_20_Emphasis">Operating Principles &amp; Key Features</text:span></text:p>
      <text:list text:style-name="List_20_1" text:continue-numbering="false">
        <text:list-item>
          <text:p text:style-name="List_20_1_Content_First"> High-Performance Drive: Utilizes highly dynamic direct-drive technology for both linear and rotary axes.</text:p>
        </text:list-item>
        <text:list-item>
          <text:p text:style-name="List_20_1_Content"> Dual-Axis Control: Execute independent movements or fully synchronized motion paths as needed.</text:p>
        </text:list-item>
        <text:list-item>
          <text:p text:style-name="List_20_1_Content"> Total Command: Fully programmable control over press forces and torque levels.</text:p>
        </text:list-item>
        <text:list-item>
          <text:p text:style-name="List_20_1_Content_Last"> Custom Configurations: Available with optional hollow shafts for media feed-through or Maglift integration for efficient load compens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6:53</meta:creation-date>
    <dc:creator>Generated</dc:creator>
    <dc:date>2026-09-08T07::46:53</dc:date>
    <dc:language>en-US</dc:language>
    <meta:editing-cycles>1</meta:editing-cycles>
    <meta:editing-duration>PT0S</meta:editing-duration>
    <dc:title>green_drive_iso_rotolinear:start</dc:title>
  </office:meta>
</office:document-meta>
</file>