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4d756dd975b179dbcf09b1d423a7c24.png"/>
  <manifest:file-entry manifest:media-type="image/png" manifest:full-path="Pictures/1121e4e49e25afb3c573eef626a082d3.png"/>
  <manifest:file-entry manifest:media-type="image/png" manifest:full-path="Pictures/866f6b2db5bf159b3220ae0d01d182bd.png"/>
  <manifest:file-entry manifest:media-type="image/png" manifest:full-path="Pictures/e855f70c67187cee7a7fac65130cd4cd.png"/>
  <manifest:file-entry manifest:media-type="image/png" manifest:full-path="Pictures/882c960d673a65de2e9aaa45ed32f16d.png"/>
  <manifest:file-entry manifest:media-type="image/png" manifest:full-path="Pictures/549d49f99a9bef67b16a7cee91ce7bf8.png"/>
  <manifest:file-entry manifest:media-type="image/png" manifest:full-path="Pictures/e4510c15e6818dab54155e70e4b511cb.png"/>
  <manifest:file-entry manifest:media-type="image/png" manifest:full-path="Pictures/f0179885f315515e6a3502a1b33c2d8a.png"/>
  <manifest:file-entry manifest:media-type="image/png" manifest:full-path="Pictures/41ceb9e070311d143d06bf3efb0f9fd4.png"/>
  <manifest:file-entry manifest:media-type="image/png" manifest:full-path="Pictures/be29c6c923a5dbea8c12ea590de4503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green_drive_motors:antirotation_maintenance"/><text:bookmark-start text:name="__RefHeading___maintenance_of_antirotation_mechanics_1"/><text:bookmark-start text:name="maintenance_of_antirotation_mechanics"/>Maintenance of antirotation mechanics<text:bookmark-end text:name="__RefHeading___maintenance_of_antirotation_mechanics_1"/><text:bookmark-end text:name="maintenance_of_antirotation_mechanics"/></text:h>
      <text:h text:style-name="Heading_20_3" text:outline-level="3"><text:bookmark-start text:name="__RefHeading___dismounting_the_slider_using_the_screws_on_the_frontal_flange_2"/><text:bookmark-start text:name="dismounting_the_slider_using_the_screws_on_the_frontal_flange"/>Dismounting the slider using the screws on the frontal flange<text:bookmark-end text:name="__RefHeading___dismounting_the_slider_using_the_screws_on_the_frontal_flange_2"/><text:bookmark-end text:name="dismounting_the_slider_using_the_screws_on_the_frontal_flange"/></text:h>
      <text:p text:style-name="Text_20_body"><draw:frame draw:style-name="media" draw:name="0" text:anchor-type="as-char" draw:z-index="0" svg:width="8.4666666666667cm" style:rel-width="100%" svg:height="6.35cm" style:rel-height="scale"><draw:image xlink:href="Pictures/34d756dd975b179dbcf09b1d423a7c24.png" xlink:type="simple" xlink:show="embed" xlink:actuate="onLoad"/></draw:frame></text:p>
      <text:h text:style-name="Heading_20_3" text:outline-level="3"><text:bookmark-start text:name="__RefHeading___slide_out_the_slider_3"/><text:bookmark-start text:name="slide_out_the_slider"/>Slide out the slider<text:bookmark-end text:name="__RefHeading___slide_out_the_slider_3"/><text:bookmark-end text:name="slide_out_the_slider"/></text:h>
      <text:p text:style-name="Text_20_body"><draw:frame draw:style-name="media" draw:name="1" text:anchor-type="as-char" draw:z-index="1" svg:width="8.4666666666667cm" style:rel-width="100%" svg:height="6.35cm" style:rel-height="scale"><draw:image xlink:href="Pictures/1121e4e49e25afb3c573eef626a082d3.png" xlink:type="simple" xlink:show="embed" xlink:actuate="onLoad"/></draw:frame><text:line-break/>
<draw:frame draw:style-name="media" draw:name="2" text:anchor-type="as-char" draw:z-index="2" svg:width="8.4666666666667cm" style:rel-width="100%" svg:height="6.35cm" style:rel-height="scale"><draw:image xlink:href="Pictures/866f6b2db5bf159b3220ae0d01d182bd.png" xlink:type="simple" xlink:show="embed" xlink:actuate="onLoad"/></draw:frame><text:line-break/>
<draw:frame draw:style-name="media" draw:name="3" text:anchor-type="as-char" draw:z-index="3" svg:width="8.4666666666667cm" style:rel-width="100%" svg:height="6.35cm" style:rel-height="scale"><draw:image xlink:href="Pictures/e855f70c67187cee7a7fac65130cd4cd.png" xlink:type="simple" xlink:show="embed" xlink:actuate="onLoad"/></draw:frame></text:p>
      <text:h text:style-name="Heading_20_3" text:outline-level="3"><text:bookmark-start text:name="__RefHeading___cleaning_the_slider_with_stainless_steel_cleaning_agents_4"/><text:bookmark-start text:name="cleaning_the_slider_with_stainless_steel_cleaning_agents"/>Cleaning the slider with stainless steel cleaning agents<text:bookmark-end text:name="__RefHeading___cleaning_the_slider_with_stainless_steel_cleaning_agents_4"/><text:bookmark-end text:name="cleaning_the_slider_with_stainless_steel_cleaning_agents"/></text:h>
      <text:p text:style-name="Text_20_body"><draw:frame draw:style-name="media" draw:name="4" text:anchor-type="as-char" draw:z-index="4" svg:width="8.4666666666667cm" style:rel-width="100%" svg:height="6.35cm" style:rel-height="scale"><draw:image xlink:href="Pictures/882c960d673a65de2e9aaa45ed32f16d.png" xlink:type="simple" xlink:show="embed" xlink:actuate="onLoad"/></draw:frame></text:p>
      <text:h text:style-name="Heading_20_3" text:outline-level="3"><text:bookmark-start text:name="__RefHeading___cleaning_the_plastic_bearing_on_motor_rear_and_frontal_flange_5"/><text:bookmark-start text:name="cleaning_the_plastic_bearing_on_motor_rear_and_frontal_flange"/>Cleaning the plastic bearing on motor rear and frontal flange<text:bookmark-end text:name="__RefHeading___cleaning_the_plastic_bearing_on_motor_rear_and_frontal_flange_5"/><text:bookmark-end text:name="cleaning_the_plastic_bearing_on_motor_rear_and_frontal_flange"/></text:h>
      <text:p text:style-name="Text_20_body">Note: Please check that there is no contamination inside the motor looking in the motor hole. If there is contamination please remove using compressed air into the motor.</text:p>
      <text:p text:style-name="Text_20_body"><draw:frame draw:style-name="media" draw:name="5" text:anchor-type="as-char" draw:z-index="5" svg:width="8.4666666666667cm" style:rel-width="100%" svg:height="6.35cm" style:rel-height="scale"><draw:image xlink:href="Pictures/549d49f99a9bef67b16a7cee91ce7bf8.png" xlink:type="simple" xlink:show="embed" xlink:actuate="onLoad"/></draw:frame><text:line-break/>
<draw:frame draw:style-name="media" draw:name="6" text:anchor-type="as-char" draw:z-index="6" svg:width="8.4666666666667cm" style:rel-width="100%" svg:height="6.35cm" style:rel-height="scale"><draw:image xlink:href="Pictures/e4510c15e6818dab54155e70e4b511cb.png" xlink:type="simple" xlink:show="embed" xlink:actuate="onLoad"/></draw:frame></text:p>
      <text:h text:style-name="Heading_20_3" text:outline-level="3"><text:bookmark-start text:name="__RefHeading___slide_in_the_slider_6"/><text:bookmark-start text:name="slide_in_the_slider"/>Slide in the slider<text:bookmark-end text:name="__RefHeading___slide_in_the_slider_6"/><text:bookmark-end text:name="slide_in_the_slider"/></text:h>
      <text:p text:style-name="Text_20_body"><draw:frame draw:style-name="media" draw:name="7" text:anchor-type="as-char" draw:z-index="7" svg:width="8.4666666666667cm" style:rel-width="100%" svg:height="6.35cm" style:rel-height="scale"><draw:image xlink:href="Pictures/f0179885f315515e6a3502a1b33c2d8a.png" xlink:type="simple" xlink:show="embed" xlink:actuate="onLoad"/></draw:frame></text:p>
      <text:h text:style-name="Heading_20_3" text:outline-level="3"><text:bookmark-start text:name="__RefHeading___fix_again_the_frontal_flange_using_the_screws_7"/><text:bookmark-start text:name="fix_again_the_frontal_flange_using_the_screws"/>Fix again the frontal flange using the screws<text:bookmark-end text:name="__RefHeading___fix_again_the_frontal_flange_using_the_screws_7"/><text:bookmark-end text:name="fix_again_the_frontal_flange_using_the_screws"/></text:h>
      <text:p text:style-name="Text_20_body"><draw:frame draw:style-name="media" draw:name="8" text:anchor-type="as-char" draw:z-index="8" svg:width="8.4666666666667cm" style:rel-width="100%" svg:height="6.35cm" style:rel-height="scale"><draw:image xlink:href="Pictures/34d756dd975b179dbcf09b1d423a7c24.png" xlink:type="simple" xlink:show="embed" xlink:actuate="onLoad"/></draw:frame></text:p>
      <text:h text:style-name="Heading_20_3" text:outline-level="3"><text:bookmark-start text:name="__RefHeading___lubricate_the_blocks_of_the_linear_guide_8"/><text:bookmark-start text:name="lubricate_the_blocks_of_the_linear_guide"/>Lubricate the blocks of the linear guide<text:bookmark-end text:name="__RefHeading___lubricate_the_blocks_of_the_linear_guide_8"/><text:bookmark-end text:name="lubricate_the_blocks_of_the_linear_guide"/></text:h>
      <text:p text:style-name="Text_20_body"><draw:frame draw:style-name="media" draw:name="9" text:anchor-type="as-char" draw:z-index="9" svg:width="8.4666666666667cm" style:rel-width="100%" svg:height="6.35cm" style:rel-height="scale"><draw:image xlink:href="Pictures/41ceb9e070311d143d06bf3efb0f9fd4.png" xlink:type="simple" xlink:show="embed" xlink:actuate="onLoad"/></draw:frame></text:p>
      <text:p text:style-name="Text_20_body"><draw:frame draw:style-name="media" draw:name="10" text:anchor-type="as-char" draw:z-index="10" svg:width="8.4666666666667cm" style:rel-width="100%" svg:height="6.35cm" style:rel-height="scale"><draw:image xlink:href="Pictures/be29c6c923a5dbea8c12ea590de45033.png" xlink:type="simple" xlink:show="embed" xlink:actuate="onLoad"/></draw:frame><text:line-break/>
<text:line-break/>
Please follow the lubrication interval, procedure and lubricant type suggested by the manufacturer of the linear guides considering the application conditions.</text:p>
      <text:p text:style-name="Text_20_body">Hiwin linear guides: <text:a xlink:type="simple" xlink:href="https://www.hiwin.com/" text:style-name="Internet_20_link" text:visited-style-name="Visited_20_Internet_20_Link">https://www.hiwin.com/</text:a></text:p>
      <text:p text:style-name="Text_20_body">Won linear guides: <text:a xlink:type="simple" xlink:href="http://www.wonst.co.kr/english/product/linear.php" text:style-name="Internet_20_link" text:visited-style-name="Visited_20_Internet_20_Link">http://www.wonst.co.kr</text:a></text:p>
      <text:p text:style-name="Text_20_body">NB linear guides: <text:a xlink:type="simple" xlink:href="https://www.nbeurope.com/?gclid=CjwKCAjw0dKXBhBPEiwA2bmObZUyFsQGaJNxm-0y75TQo1YiiUn18SEkY5cgc9eLQjgjHNoOMPt8rBoCKl8QAvD_BwE" text:style-name="Internet_20_link" text:visited-style-name="Visited_20_Internet_20_Link">https://www.nbeurope.co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19::01:44</meta:creation-date>
    <dc:creator>Generated</dc:creator>
    <dc:date>2026-09-10T19::01:44</dc:date>
    <dc:language>en-US</dc:language>
    <meta:editing-cycles>1</meta:editing-cycles>
    <meta:editing-duration>PT0S</meta:editing-duration>
    <dc:title>green_drive_motors:antirotation_maintenance</dc:title>
  </office:meta>
</office:document-meta>
</file>