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811062c72f3d06f47eeb6fe2e56a2ed.jpg"/>
  <manifest:file-entry manifest:media-type="image/jpeg" manifest:full-path="Pictures/753b945d1efcbf9c9557f6e34acd079d.jpg"/>
  <manifest:file-entry manifest:media-type="image/jpeg" manifest:full-path="Pictures/ea7b51323be101d31de6aadf1812ca3b.jpg"/>
  <manifest:file-entry manifest:media-type="image/jpeg" manifest:full-path="Pictures/8dbb840dcfbf007ea186c212ce5054b8.jpg"/>
  <manifest:file-entry manifest:media-type="image/jpeg" manifest:full-path="Pictures/453a45ce37b48fabea089cb841050e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cable_system"/><text:bookmark-start text:name="__RefHeading___cable_configuration_1"/><text:bookmark-start text:name="cable_configuration"/>Cable configuration<text:bookmark-end text:name="__RefHeading___cable_configuration_1"/><text:bookmark-end text:name="cable_configuration"/></text:h>
      <text:p text:style-name="Text_20_body">The green drive tubular linear motors are provided with signal and power cable ready to be connected to different servo drive.<text:line-break/>
Two set of connectors are used M23 (power) and M17 (signal) speedtec and M15 (ytec) for smaller motors.</text:p>
      <text:p text:style-name="Text_20_body"><draw:frame draw:style-name="media" draw:name="cables.jpg Legend" text:anchor-type="as-char" draw:z-index="0" svg:width="21.325416666667cm" style:rel-width="100%"><draw:text-box><text:p text:style-name="legendcenter"><draw:frame draw:style-name="media" draw:name="cables.jpg" text:anchor-type="as-char" draw:z-index="0" svg:width="21.325416666667cm" style:rel-width="100%" svg:height="9.3133333333333cm" style:rel-height="scale"><draw:image xlink:href="Pictures/3811062c72f3d06f47eeb6fe2e56a2ed.jpg" xlink:type="simple" xlink:show="embed" xlink:actuate="onLoad"/></draw:frame>cables.jpg</text:p></draw:text-box></draw:frame></text:p>
      <text:h text:style-name="Heading_20_3" text:outline-level="3"><text:bookmark-start text:name="__RefHeading___sin_cos_1vpp_or_biss_with_incremental_output_lines_without_thermal_sensor_thermal_sensor_on_the_poower_cable_2"/><text:bookmark-start text:name="sin_cos_1vpp_or_biss_with_incremental_output_lines_without_thermal_sensor_thermal_sensor_on_the_poower_cable"/>SIN/COS 1Vpp or BiSS with incremental output lines without thermal sensor (thermal sensor on the poower cable)<text:bookmark-end text:name="__RefHeading___sin_cos_1vpp_or_biss_with_incremental_output_lines_without_thermal_sensor_thermal_sensor_on_the_poower_cable_2"/><text:bookmark-end text:name="sin_cos_1vpp_or_biss_with_incremental_output_lines_without_thermal_sensor_thermal_sensor_on_the_poower_cable"/></text:h>
      <text:h text:style-name="Heading_20_4" text:outline-level="4"><text:bookmark-start text:name="__RefHeading___signal_cable_flying_leads_de20000780_for_m17_connector_and_de20000361_for_m15_connector_on_motor_side_3"/><text:bookmark-start text:name="signal_cable_flying_leads_de20000780_for_m17_connector_and_de20000361_for_m15_connector_on_motor_side"/>Signal cable (flying leads =&gt; DE20000780 for M17 connector and DE20000361 for M15 connector on motor side)<text:bookmark-end text:name="__RefHeading___signal_cable_flying_leads_de20000780_for_m17_connector_and_de20000361_for_m15_connector_on_motor_side_3"/><text:bookmark-end text:name="signal_cable_flying_leads_de20000780_for_m17_connector_and_de20000361_for_m15_connector_on_motor_side"/></text:h>
      <text:p text:style-name="Text_20_body"><draw:frame draw:style-name="media" draw:name="signal_cable.jpg Legend" text:anchor-type="as-char" draw:z-index="0" svg:width="18.917708333333cm" style:rel-width="100%"><draw:text-box><text:p text:style-name="legendcenter"><draw:frame draw:style-name="media" draw:name="signal_cable.jpg" text:anchor-type="as-char" draw:z-index="1" svg:width="18.917708333333cm" style:rel-width="100%" svg:height="10.874375cm" style:rel-height="scale"><draw:image xlink:href="Pictures/753b945d1efcbf9c9557f6e34acd079d.jpg" xlink:type="simple" xlink:show="embed" xlink:actuate="onLoad"/></draw:frame>signal_cable.jpg</text:p></draw:text-box></draw:frame></text:p>
      <text:h text:style-name="Heading_20_4" text:outline-level="4"><text:bookmark-start text:name="__RefHeading___hall_signal_for_commutation_option_4"/><text:bookmark-start text:name="hall_signal_for_commutation_option"/>Hall signal for commutation option<text:bookmark-end text:name="__RefHeading___hall_signal_for_commutation_option_4"/><text:bookmark-end text:name="hall_signal_for_commutation_option"/></text:h>
      <text:p text:style-name="Text_20_body"><draw:frame draw:style-name="media" draw:name="hall_signal_option.jpg Legend" text:anchor-type="as-char" draw:z-index="0" svg:width="18.811875cm" style:rel-width="100%"><draw:text-box><text:p text:style-name="legendcenter"><draw:frame draw:style-name="media" draw:name="hall_signal_option.jpg" text:anchor-type="as-char" draw:z-index="2" svg:width="18.811875cm" style:rel-width="100%" svg:height="8.3079166666667cm" style:rel-height="scale"><draw:image xlink:href="Pictures/ea7b51323be101d31de6aadf1812ca3b.jpg" xlink:type="simple" xlink:show="embed" xlink:actuate="onLoad"/></draw:frame>hall_signal_option.jpg</text:p></draw:text-box></draw:frame></text:p>
      <text:h text:style-name="Heading_20_3" text:outline-level="3"><text:bookmark-start text:name="__RefHeading___biss_without_incremental_output_lines_with_thermal_sensor_5"/><text:bookmark-start text:name="biss_without_incremental_output_lines_with_thermal_sensor"/>BiSS without incremental output lines with thermal sensor<text:bookmark-end text:name="__RefHeading___biss_without_incremental_output_lines_with_thermal_sensor_5"/><text:bookmark-end text:name="biss_without_incremental_output_lines_with_thermal_sensor"/></text:h>
      <text:p text:style-name="Text_20_body"><draw:frame draw:style-name="media" draw:name="biss_therm.jpg Legend" text:anchor-type="as-char" draw:z-index="0" svg:width="12.938125cm"><draw:text-box><text:p text:style-name="legendcenter"><draw:frame draw:style-name="media" draw:name="biss_therm.jpg" text:anchor-type="as-char" draw:z-index="3" svg:width="12.938125cm" svg:height="8.73125cm"><draw:image xlink:href="Pictures/8dbb840dcfbf007ea186c212ce5054b8.jpg" xlink:type="simple" xlink:show="embed" xlink:actuate="onLoad"/></draw:frame>biss_therm.jpg</text:p></draw:text-box></draw:frame></text:p>
      <text:h text:style-name="Heading_20_3" text:outline-level="3"><text:bookmark-start text:name="__RefHeading___power_cable_flying_leads_de20000771_for_m23_connector_and_de20000352_for_m15_connector_on_motor_side_6"/><text:bookmark-start text:name="power_cable_flying_leads_de20000771_for_m23_connector_and_de20000352_for_m15_connector_on_motor_side"/>Power cable (flying leads =&gt; DE20000771 for M23 connector and DE20000352 for M15 connector on motor side)<text:bookmark-end text:name="__RefHeading___power_cable_flying_leads_de20000771_for_m23_connector_and_de20000352_for_m15_connector_on_motor_side_6"/><text:bookmark-end text:name="power_cable_flying_leads_de20000771_for_m23_connector_and_de20000352_for_m15_connector_on_motor_side"/></text:h>
      <text:p text:style-name="Text_20_body"><draw:frame draw:style-name="media" draw:name="power_cable.jpg Legend" text:anchor-type="as-char" draw:z-index="0" svg:width="8.2285416666667cm" style:rel-width="100%"><draw:text-box><text:p text:style-name="legendcenter"><draw:frame draw:style-name="media" draw:name="power_cable.jpg" text:anchor-type="as-char" draw:z-index="4" svg:width="8.2285416666667cm" style:rel-width="100%" svg:height="3.8629166666667cm" style:rel-height="scale"><draw:image xlink:href="Pictures/453a45ce37b48fabea089cb841050ed0.jpg" xlink:type="simple" xlink:show="embed" xlink:actuate="onLoad"/></draw:frame>power_cab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55</meta:creation-date>
    <dc:creator>Generated</dc:creator>
    <dc:date>2026-09-08T10::00:55</dc:date>
    <dc:language>en-US</dc:language>
    <meta:editing-cycles>1</meta:editing-cycles>
    <meta:editing-duration>PT0S</meta:editing-duration>
    <dc:title>green_drive_motors:cable_system</dc:title>
  </office:meta>
</office:document-meta>
</file>