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2b6a78095704efef05c5726205b3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cb_certificate"/><text:bookmark-start text:name="__RefHeading___cb_test_certificate_1"/><text:bookmark-start text:name="cb_test_certificate"/>CB Test Certificate<text:bookmark-end text:name="__RefHeading___cb_test_certificate_1"/><text:bookmark-end text:name="cb_test_certificate"/></text:h>
      <text:p text:style-name="Text_20_body"><draw:frame draw:style-name="media" draw:name="iec_logo.jpg Legend" text:anchor-type="as-char" draw:z-index="0" svg:width="11.324166666667cm"><draw:text-box><text:p text:style-name="legendcenter"><draw:frame draw:style-name="media" draw:name="iec_logo.jpg" text:anchor-type="as-char" draw:z-index="0" svg:width="11.324166666667cm" svg:height="4.841875cm"><draw:image xlink:href="Pictures/d62b6a78095704efef05c5726205b3b2.jpg" xlink:type="simple" xlink:show="embed" xlink:actuate="onLoad"/></draw:frame>iec_logo.jpg</text:p></draw:text-box></draw:frame></text:p>
      <text:p text:style-name="Text_20_body">The Green drive tubular linear motor are ceertified following IEC, IECEE IEC SYSTEM FOR MUTUAL RECOGNITION OF TEST CERTIFICATES FOR ELECTRICAL EQUIPMENT (IECEE) CB Scheme. Additional information here: <text:a xlink:type="simple" xlink:href="https://www.iecee.org/who-we-are/cb-scheme" text:style-name="Internet_20_link" text:visited-style-name="Visited_20_Internet_20_Link">https://www.iecee.org/who-we-are/cb-scheme</text:a></text:p>
      <text:p text:style-name="Text_20_body">Conformity test related to <text:span text:style-name="Strong_20_Emphasis">IEC 61800-5-1:2007 + A1:2016 - Adjustable speed electrical power drive systems - Part 5-1: Safety requirements - Electrical, thermal and energy</text:span></text:p>
      <text:p text:style-name="Text_20_body">Here you can download the certificate: <text:a xlink:type="simple" xlink:href="https://dokuwiki.nilab.at/lib/exe/fetch.php?media=green_drive_motors:si-12320.pdf" text:style-name="Internet_20_link" text:visited-style-name="Visited_20_Internet_20_Link">:green_drive_motors:si-123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24</meta:creation-date>
    <dc:creator>Generated</dc:creator>
    <dc:date>2026-09-08T10::03:24</dc:date>
    <dc:language>en-US</dc:language>
    <meta:editing-cycles>1</meta:editing-cycles>
    <meta:editing-duration>PT0S</meta:editing-duration>
    <dc:title>green_drive_motors:cb_certificate</dc:title>
  </office:meta>
</office:document-meta>
</file>