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3409b20d67aeb076bafca5006b9623f.jpg"/>
  <manifest:file-entry manifest:media-type="image/png" manifest:full-path="Pictures/1f30f60fdb46fce7e1e051573f876e9f.png"/>
  <manifest:file-entry manifest:media-type="image/jpeg" manifest:full-path="Pictures/4224cbc692e4f4208bf6ef9e6db5b9ea.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green_drive_motors:encoder"/><text:bookmark-start text:name="__RefHeading___integrated_encoder_1"/><text:bookmark-start text:name="integrated_encoder"/>Integrated Encoder<text:bookmark-end text:name="__RefHeading___integrated_encoder_1"/><text:bookmark-end text:name="integrated_encoder"/></text:h>
      <text:h text:style-name="Heading_20_3" text:outline-level="3"><text:bookmark-start text:name="__RefHeading___sin_cos_1vpp_default_2"/><text:bookmark-start text:name="sin_cos_1vpp_default"/>SIN/COS 1Vpp (Default)<text:bookmark-end text:name="__RefHeading___sin_cos_1vpp_default_2"/><text:bookmark-end text:name="sin_cos_1vpp_default"/></text:h>
      <text:p text:style-name="Text_20_body">the green drive tubular linear motor is equipped with integrated SIN/COS 1Vpp encoder. The signal output is differential type with a refernce of 2.5V. The signal period corresponds to 1 electrical cycle of the motor (60mm).</text:p>
      <text:p text:style-name="Text_20_body">Here below the 4 outputs lines : SIN+,SIN-,COS+, COS- that represent the output of the encoder system.<text:line-break/>
The integrated encoder must be powered by +5VDC +/-10%.</text:p>
      <text:p text:style-name="Text_20_body"><draw:frame draw:style-name="media" draw:name="0" text:anchor-type="as-char" draw:z-index="0" svg:width="15.372291666667cm" svg:height="9.4191666666667cm"><draw:image xlink:href="Pictures/33409b20d67aeb076bafca5006b9623f.jpg" xlink:type="simple" xlink:show="embed" xlink:actuate="onLoad"/></draw:frame></text:p>
      <text:h text:style-name="Heading_20_3" text:outline-level="3"><text:bookmark-start text:name="__RefHeading___digital_ab_ttl_5v_biss_c_interface_3"/><text:bookmark-start text:name="digital_ab_ttl_5v_biss_c_interface"/>Digital AB TTL 5V + BiSS C interface<text:bookmark-end text:name="__RefHeading___digital_ab_ttl_5v_biss_c_interface_3"/><text:bookmark-end text:name="digital_ab_ttl_5v_biss_c_interface"/></text:h>
      <text:p text:style-name="Text_20_body">the green drive tubular linear motor can be equipped with integrated digital interpolator. Using this electronics, the output signal is programmable up to 8192 increments per pole pitch (60mm), providing a maximum resolution of 7.3 microns.</text:p>
      <text:p text:style-name="Text_20_body"><draw:frame draw:style-name="media" draw:name="1" text:anchor-type="as-char" draw:z-index="1" svg:width="3.96875cm" style:rel-width="100%" svg:height="1.4816666666667cm" style:rel-height="scale"><draw:image xlink:href="Pictures/1f30f60fdb46fce7e1e051573f876e9f.png" xlink:type="simple" xlink:show="embed" xlink:actuate="onLoad"/></draw:frame></text:p>
      <text:p text:style-name="Text_20_body">The signal output is differential type A+/A- and B+,B- TTL 5V. BiSS-C interface is used to program the resolutio, the filter function and to provide the position information also in digital way.<text:line-break/>
The BiSS-C interface output is single turn absolute. (single turn correspond to the pole pitch of 60mm). This encoder type is used in combination with the servo drive that use digital encoder feedback instead of analog SIN/COS type.</text:p>
      <text:p text:style-name="Text_20_body"><draw:frame draw:style-name="media" draw:name="incremental.jpg Legend" text:anchor-type="as-char" draw:z-index="0" svg:width="11.90625cm"><draw:text-box><text:p text:style-name="legendcenter"><draw:frame draw:style-name="media" draw:name="incremental.jpg" text:anchor-type="as-char" draw:z-index="2" svg:width="11.90625cm" svg:height="9.1016666666667cm"><draw:image xlink:href="Pictures/4224cbc692e4f4208bf6ef9e6db5b9ea.jpg" xlink:type="simple" xlink:show="embed" xlink:actuate="onLoad"/></draw:frame>incremental.jpg</text:p></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10::01:13</meta:creation-date>
    <dc:creator>Generated</dc:creator>
    <dc:date>2026-09-08T10::01:13</dc:date>
    <dc:language>en-US</dc:language>
    <meta:editing-cycles>1</meta:editing-cycles>
    <meta:editing-duration>PT0S</meta:editing-duration>
    <dc:title>green_drive_motors:encoder</dc:title>
  </office:meta>
</office:document-meta>
</file>