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9ab969b14186623252ae160ab9016eb1.jpg"/>
  <manifest:file-entry manifest:media-type="image/jpeg" manifest:full-path="Pictures/88f3b4de38d05853a845d584b7b5d679.jpg"/>
  <manifest:file-entry manifest:media-type="image/jpeg" manifest:full-path="Pictures/7e427ab5e76dc239130af1698049badf.jpg"/>
  <manifest:file-entry manifest:media-type="image/jpeg" manifest:full-path="Pictures/60c72b1ddc70e7f8cddba79771b5cea6.jpg"/>
  <manifest:file-entry manifest:media-type="image/jpeg" manifest:full-path="Pictures/620e8b5f89458d76600def7e9ed2df59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reen_drive_motors:how_to_connectors"/><text:bookmark-start text:name="__RefHeading___how_to_use_connectors_1"/><text:bookmark-start text:name="how_to_use_connectors"/>How to use connectors<text:bookmark-end text:name="__RefHeading___how_to_use_connectors_1"/><text:bookmark-end text:name="how_to_use_connectors"/></text:h>
      <text:h text:style-name="Heading_20_2" text:outline-level="2"><text:bookmark-start text:name="__RefHeading___how_to_use_speedtec_connector_2"/><text:bookmark-start text:name="how_to_use_speedtec_connector"/>How to use speedtec connector<text:bookmark-end text:name="__RefHeading___how_to_use_speedtec_connector_2"/><text:bookmark-end text:name="how_to_use_speedtec_connector"/></text:h>
      <text:p text:style-name="Text_20_body">The standard connection system based on speedtec connector on the cable must be used with the right aligment before push inside the connector on the motor side. <text:span text:style-name="Strong_20_Emphasis">Please use the marker on the two connectors to avoid permanent damaged to inside parts of the connector on the motor side. (see photo below)</text:span></text:p>
      <text:h text:style-name="Heading_20_3" text:outline-level="3"><text:bookmark-start text:name="__RefHeading___power_side_3"/><text:bookmark-start text:name="power_side"/>Power Side<text:bookmark-end text:name="__RefHeading___power_side_3"/><text:bookmark-end text:name="power_side"/></text:h>
      <text:p text:style-name="Text_20_body"><draw:frame draw:style-name="media" draw:name="speedtec_connector.jpg Legend" text:anchor-type="as-char" draw:z-index="0" svg:width="21.166666666667cm" style:rel-width="100%"><draw:text-box><text:p text:style-name="legendcenter"><draw:frame draw:style-name="media" draw:name="speedtec_connector.jpg" text:anchor-type="as-char" draw:z-index="0" svg:width="21.166666666667cm" style:rel-width="100%" svg:height="10.689166666667cm" style:rel-height="scale"><draw:image xlink:href="Pictures/9ab969b14186623252ae160ab9016eb1.jpg" xlink:type="simple" xlink:show="embed" xlink:actuate="onLoad"/></draw:frame>speedtec_connector.jpg</text:p></draw:text-box></draw:frame></text:p>
      <text:h text:style-name="Heading_20_3" text:outline-level="3"><text:bookmark-start text:name="__RefHeading___signal_side_4"/><text:bookmark-start text:name="signal_side"/>Signal Side<text:bookmark-end text:name="__RefHeading___signal_side_4"/><text:bookmark-end text:name="signal_side"/></text:h>
      <text:p text:style-name="Text_20_body"><draw:frame draw:style-name="media" draw:name="signal_stecker_ok.jpg Legend" text:anchor-type="as-char" draw:z-index="0" svg:width="21.166666666667cm" style:rel-width="100%"><draw:text-box><text:p text:style-name="legendcenter"><draw:frame draw:style-name="media" draw:name="signal_stecker_ok.jpg" text:anchor-type="as-char" draw:z-index="1" svg:width="21.166666666667cm" style:rel-width="100%" svg:height="10.821458333333cm" style:rel-height="scale"><draw:image xlink:href="Pictures/88f3b4de38d05853a845d584b7b5d679.jpg" xlink:type="simple" xlink:show="embed" xlink:actuate="onLoad"/></draw:frame>signal_stecker_ok.jpg</text:p></draw:text-box></draw:frame></text:p>
      <text:p text:style-name="Text_20_body"><text:span text:style-name="Strong_20_Emphasis">PLEASE DO NOT INSERT THE CONNECTOR IF THE ALIGMENT IS WRONG. IF YOU FORCE THE CONNECTOR TO ENTER YOU DAMAGED<text:line-break/>
THE INTERNAL PIN HOLDER AND THE ENCODER FEEDBACK WILL STOP TO HAVE A CONNECTION TO THE DRIVE !!!!</text:span></text:p>
      <text:p text:style-name="Text_20_body"><draw:frame draw:style-name="media" draw:name="signal_steck_not_ok.jpg Legend" text:anchor-type="as-char" draw:z-index="0" svg:width="21.166666666667cm" style:rel-width="100%"><draw:text-box><text:p text:style-name="legendcenter"><draw:frame draw:style-name="media" draw:name="signal_steck_not_ok.jpg" text:anchor-type="as-char" draw:z-index="2" svg:width="21.166666666667cm" style:rel-width="100%" svg:height="12.647083333333cm" style:rel-height="scale"><draw:image xlink:href="Pictures/7e427ab5e76dc239130af1698049badf.jpg" xlink:type="simple" xlink:show="embed" xlink:actuate="onLoad"/></draw:frame>signal_steck_not_ok.jpg</text:p></draw:text-box></draw:frame></text:p>
      <text:h text:style-name="Heading_20_3" text:outline-level="3"><text:bookmark-start text:name="__RefHeading___how_to_see_if_the_insert_is_damaged_or_not_5"/><text:bookmark-start text:name="how_to_see_if_the_insert_is_damaged_or_not"/>How to see if the insert is damaged or not<text:bookmark-end text:name="__RefHeading___how_to_see_if_the_insert_is_damaged_or_not_5"/><text:bookmark-end text:name="how_to_see_if_the_insert_is_damaged_or_not"/></text:h>
      <table:table table:style-name="Table">
        <table:table-column/>
        <table:table-column/>
        <table:table-row>
          <table:table-cell office:value-type="string" table:style-name="tablecell">
            <text:p text:style-name="tablealignleft"><draw:frame draw:style-name="media" draw:name="damaged.jpg Legend" text:anchor-type="as-char" draw:z-index="0" svg:width="13.229166666667cm"><draw:text-box><text:p text:style-name="legendcenter"><draw:frame draw:style-name="media" draw:name="damaged.jpg" text:anchor-type="as-char" draw:z-index="3" svg:width="13.229166666667cm" svg:height="8.7047916666667cm"><draw:image xlink:href="Pictures/60c72b1ddc70e7f8cddba79771b5cea6.jpg" xlink:type="simple" xlink:show="embed" xlink:actuate="onLoad"/></draw:frame>damaged.jpg</text:p></draw:text-box></draw:frame></text:p>
          </table:table-cell>
          <table:table-cell office:value-type="string" table:style-name="tablecell">
            <text:p text:style-name="tablealignleft"><draw:frame draw:style-name="media" draw:name="not_damaged.jpg Legend" text:anchor-type="as-char" draw:z-index="0" svg:width="12.514791666667cm"><draw:text-box><text:p text:style-name="legendcenter"><draw:frame draw:style-name="media" draw:name="not_damaged.jpg" text:anchor-type="as-char" draw:z-index="4" svg:width="12.514791666667cm" svg:height="8.7047916666667cm"><draw:image xlink:href="Pictures/620e8b5f89458d76600def7e9ed2df59.jpg" xlink:type="simple" xlink:show="embed" xlink:actuate="onLoad"/></draw:frame>not_damaged.jpg</text:p></draw:text-box></draw:frame></text:p>
          </table:table-cell>
        </table:table-row>
        <table:table-row>
          <table:table-cell office:value-type="string" table:style-name="tablecell">
            <text:p text:style-name="tablealignleft"><text:span text:style-name="Strong_20_Emphasis"><text:span text:style-name="underline">DAMAGED INSERT</text:span> IS NOT ALIGNED WITH THE CONNECTOR FRONT SIDE</text:span> </text:p>
          </table:table-cell>
          <table:table-cell office:value-type="string" table:style-name="tablecell">
            <text:p text:style-name="tablealignleft"><text:span text:style-name="Strong_20_Emphasis"><text:span text:style-name="underline">NOT DAMAGED INSERT</text:span> IS ALIGNED: ALL THE PINS ARE ALIGNED WITH THE FRONT SIDE</text:span> </text:p>
          </table:table-cell>
        </table:table-row>
      </table:table>
      <text:h text:style-name="Heading_20_2" text:outline-level="2"><text:bookmark-start text:name="__RefHeading___how_to_use_standard_connector_6"/><text:bookmark-start text:name="how_to_use_standard_connector"/>How to use standard connector<text:bookmark-end text:name="__RefHeading___how_to_use_standard_connector_6"/><text:bookmark-end text:name="how_to_use_standard_connector"/></text:h>
      <text:h text:style-name="Heading_20_2" text:outline-level="2"><text:bookmark-start text:name="__RefHeading___how_to_rotate_the_connector_7"/><text:bookmark-start text:name="how_to_rotate_the_connector"/>How to rotate the connector<text:bookmark-end text:name="__RefHeading___how_to_rotate_the_connector_7"/><text:bookmark-end text:name="how_to_rotate_the_connector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10::05:25</meta:creation-date>
    <dc:creator>Generated</dc:creator>
    <dc:date>2026-09-08T10::05:25</dc:date>
    <dc:language>en-US</dc:language>
    <meta:editing-cycles>1</meta:editing-cycles>
    <meta:editing-duration>PT0S</meta:editing-duration>
    <dc:title>green_drive_motors:how_to_connectors</dc:title>
  </office:meta>
</office:document-meta>
</file>