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135b2ce68e401e526430fad6b542999.jpg"/>
  <manifest:file-entry manifest:media-type="image/jpeg" manifest:full-path="Pictures/7273265b4b15c646e877711341e9eb74.jpg"/>
  <manifest:file-entry manifest:media-type="image/jpeg" manifest:full-path="Pictures/76cd6e457eb147134ec4f57239f9b6f5.jpg"/>
  <manifest:file-entry manifest:media-type="image/jpeg" manifest:full-path="Pictures/4b3b1ed29cfa1c01827355c942f97656.jpg"/>
  <manifest:file-entry manifest:media-type="image/jpeg" manifest:full-path="Pictures/4c8254a33dc71dc2fda73842ccb3a950.jpg"/>
  <manifest:file-entry manifest:media-type="image/jpeg" manifest:full-path="Pictures/19d48a680060927e9a916e5b4fadec91.jpg"/>
  <manifest:file-entry manifest:media-type="image/jpeg" manifest:full-path="Pictures/8b0f56553add05d38cbacaf43702bd04.jpg"/>
  <manifest:file-entry manifest:media-type="image/jpeg" manifest:full-path="Pictures/0f9b65ce32d400781198bf427b0e316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installation"/><text:bookmark-start text:name="__RefHeading___installation_procedure_1"/><text:bookmark-start text:name="installation_procedure"/>Installation procedure<text:bookmark-end text:name="__RefHeading___installation_procedure_1"/><text:bookmark-end text:name="installation_procedure"/></text:h>
      <text:h text:style-name="Heading_20_3" text:outline-level="3"><text:bookmark-start text:name="__RefHeading___how_to_mount_the_rod_inside_the_motor_2"/><text:bookmark-start text:name="how_to_mount_the_rod_inside_the_motor"/>How to mount the rod inside the motor<text:bookmark-end text:name="__RefHeading___how_to_mount_the_rod_inside_the_motor_2"/><text:bookmark-end text:name="how_to_mount_the_rod_inside_the_motor"/></text:h>
      <text:p text:style-name="Text_20_body">The slider of the motor is provided in a separate carton tube to avoid damage during transportation. This slider has a end stot without threaded holes (male or female) on the closed side.</text:p>
      <text:p text:style-name="Text_20_body"><draw:frame draw:style-name="media" draw:name="photo_1.jpg Legend" text:anchor-type="as-char" draw:z-index="0" svg:width="27.093333333333cm" style:rel-width="100%"><draw:text-box><text:p text:style-name="legendcenter"><draw:frame draw:style-name="media" draw:name="photo_1.jpg" text:anchor-type="as-char" draw:z-index="0" svg:width="27.093333333333cm" style:rel-width="100%" svg:height="3.33375cm" style:rel-height="scale"><draw:image xlink:href="Pictures/5135b2ce68e401e526430fad6b542999.jpg" xlink:type="simple" xlink:show="embed" xlink:actuate="onLoad"/></draw:frame>photo_1.jpg</text:p></draw:text-box></draw:frame></text:p>
      <text:p text:style-name="Text_20_body">In order to install, the customer must be open the open side, the grub screws must be unscrewed.</text:p>
      <text:p text:style-name="Text_20_body"><draw:frame draw:style-name="media" draw:name="photo_2.jpg Legend" text:anchor-type="as-char" draw:z-index="0" svg:width="11.90625cm"><draw:text-box><text:p text:style-name="legendcenter"><draw:frame draw:style-name="media" draw:name="photo_2.jpg" text:anchor-type="as-char" draw:z-index="1" svg:width="11.90625cm" svg:height="7.9904166666667cm"><draw:image xlink:href="Pictures/7273265b4b15c646e877711341e9eb74.jpg" xlink:type="simple" xlink:show="embed" xlink:actuate="onLoad"/></draw:frame>photo_2.jpg</text:p></draw:text-box></draw:frame></text:p>
      <text:p text:style-name="Text_20_body">Dismount completely the end cap</text:p>
      <text:p text:style-name="Text_20_body"><draw:frame draw:style-name="media" draw:name="photo_3.jpg Legend" text:anchor-type="as-char" draw:z-index="0" svg:width="11.90625cm"><draw:text-box><text:p text:style-name="legendcenter"><draw:frame draw:style-name="media" draw:name="photo_3.jpg" text:anchor-type="as-char" draw:z-index="2" svg:width="11.90625cm" svg:height="10.95375cm"><draw:image xlink:href="Pictures/76cd6e457eb147134ec4f57239f9b6f5.jpg" xlink:type="simple" xlink:show="embed" xlink:actuate="onLoad"/></draw:frame>photo_3.jpg</text:p></draw:text-box></draw:frame></text:p>
      <text:p text:style-name="Text_20_body"><draw:frame draw:style-name="media" draw:name="photo_4.jpg Legend" text:anchor-type="as-char" draw:z-index="0" svg:width="11.90625cm"><draw:text-box><text:p text:style-name="legendcenter"><draw:frame draw:style-name="media" draw:name="photo_4.jpg" text:anchor-type="as-char" draw:z-index="3" svg:width="11.90625cm" svg:height="9.3133333333333cm"><draw:image xlink:href="Pictures/4b3b1ed29cfa1c01827355c942f97656.jpg" xlink:type="simple" xlink:show="embed" xlink:actuate="onLoad"/></draw:frame>photo_4.jpg</text:p></draw:text-box></draw:frame></text:p>
      <text:p text:style-name="Text_20_body">Then, insert the slider inside the motor</text:p>
      <text:p text:style-name="Text_20_body"><draw:frame draw:style-name="media" draw:name="photo_5.jpg Legend" text:anchor-type="as-char" draw:z-index="0" svg:width="11.90625cm"><draw:text-box><text:p text:style-name="legendcenter"><draw:frame draw:style-name="media" draw:name="photo_5.jpg" text:anchor-type="as-char" draw:z-index="4" svg:width="11.90625cm" svg:height="5.5033333333333cm"><draw:image xlink:href="Pictures/4c8254a33dc71dc2fda73842ccb3a950.jpg" xlink:type="simple" xlink:show="embed" xlink:actuate="onLoad"/></draw:frame>photo_5.jpg</text:p></draw:text-box></draw:frame></text:p>
      <text:p text:style-name="Text_20_body">Mount again the end stop on the internal screw of the slider</text:p>
      <text:p text:style-name="Text_20_body"><draw:frame draw:style-name="media" draw:name="photo_6.jpg Legend" text:anchor-type="as-char" draw:z-index="0" svg:width="11.90625cm"><draw:text-box><text:p text:style-name="legendcenter"><draw:frame draw:style-name="media" draw:name="photo_6.jpg" text:anchor-type="as-char" draw:z-index="5" svg:width="11.90625cm" svg:height="7.14375cm"><draw:image xlink:href="Pictures/19d48a680060927e9a916e5b4fadec91.jpg" xlink:type="simple" xlink:show="embed" xlink:actuate="onLoad"/></draw:frame>photo_6.jpg</text:p></draw:text-box></draw:frame></text:p>
      <text:p text:style-name="Text_20_body">Close completely the end cap reaching the stainless steel rod end.</text:p>
      <text:p text:style-name="Text_20_body"><draw:frame draw:style-name="media" draw:name="6" text:anchor-type="as-char" draw:z-index="6" svg:width="11.90625cm" svg:height="5.5033333333333cm"><draw:image xlink:href="Pictures/8b0f56553add05d38cbacaf43702bd04.jpg" xlink:type="simple" xlink:show="embed" xlink:actuate="onLoad"/></draw:frame></text:p>
      <text:p text:style-name="Text_20_body">Screw the grub screws to avoid the end cap rotation.</text:p>
      <text:h text:style-name="Heading_20_3" text:outline-level="3"><text:bookmark-start text:name="__RefHeading___interaction_with_the_load_3"/><text:bookmark-start text:name="interaction_with_the_load"/>Interaction with the load<text:bookmark-end text:name="__RefHeading___interaction_with_the_load_3"/><text:bookmark-end text:name="interaction_with_the_load"/></text:h>
      <text:p text:style-name="Text_20_body">The slider motion is based on polymer plain bearings, the motor slidercan only sustain limited radial loads; it is therefore required to support the payload through a proper linear guide. Moreover, coupling the shaft with the payload by spherical bearings, articulated joints or equivalent parts is recommended in order to only transmit the linear thrust and to compensate any radial misalignment.</text:p>
      <text:p text:style-name="Text_20_body"><draw:frame draw:style-name="media" draw:name="proper_install.jpg Legend" text:anchor-type="as-char" draw:z-index="0" svg:width="15.451666666667cm"><draw:text-box><text:p text:style-name="legendcenter"><draw:frame draw:style-name="media" draw:name="proper_install.jpg" text:anchor-type="as-char" draw:z-index="7" svg:width="15.451666666667cm" svg:height="17.806458333333cm"><draw:image xlink:href="Pictures/0f9b65ce32d400781198bf427b0e316f.jpg" xlink:type="simple" xlink:show="embed" xlink:actuate="onLoad"/></draw:frame>proper_install.jpg</text:p></draw:text-box></draw:frame></text:p>
      <text:h text:style-name="Heading_20_3" text:outline-level="3"><text:bookmark-start text:name="__RefHeading___magnetic_fields_4"/><text:bookmark-start text:name="magnetic_fields"/>Magnetic fields<text:bookmark-end text:name="__RefHeading___magnetic_fields_4"/><text:bookmark-end text:name="magnetic_fields"/></text:h>
      <text:p text:style-name="Text_20_body">The slider of the green drive linear motoris fitted with strong permanent magnets, which are not magnetic shielded (Br ≈ 1.2 T). However, the magnetic induction collapses within 50 mm so there is no considerable field outside the machine structure.</text:p>
      <text:h text:style-name="Heading_20_3" text:outline-level="3"><text:bookmark-start text:name="__RefHeading___vibrations_and_shocks_5"/><text:bookmark-start text:name="vibrations_and_shocks"/>Vibrations and shocks<text:bookmark-end text:name="__RefHeading___vibrations_and_shocks_5"/><text:bookmark-end text:name="vibrations_and_shocks"/></text:h>
      <text:p text:style-name="Text_20_body">The stator of Green Drive series tubular linear motors can sustain shocks up to 5 G (49 m/s2) and vibrations up to 2,5 G (24,5 m/s2).</text:p>
      <text:h text:style-name="Heading_20_3" text:outline-level="3"><text:bookmark-start text:name="__RefHeading___noise_emission_6"/><text:bookmark-start text:name="noise_emission"/>Noise emission<text:bookmark-end text:name="__RefHeading___noise_emission_6"/><text:bookmark-end text:name="noise_emission"/></text:h>
      <text:p text:style-name="Text_20_body">The noise emission of synchronous linear drives can be compared with conventional inverter-operated feed drives. Experience has shown that the noise generation mainly depends on</text:p>
      <text:list text:style-name="List_20_1" text:continue-numbering="false">
        <text:list-item>
          <text:p text:style-name="List_20_1_Content_First"> the employed linear guides (velocity-related travel noise),</text:p>
        </text:list-item>
        <text:list-item>
          <text:p text:style-name="List_20_1_Content"> the mechanical design (following cover, etc.), and</text:p>
        </text:list-item>
        <text:list-item>
          <text:p text:style-name="List_20_1_Content_Last"> the settings of drive and controller (e.g. switching frequency).</text:p>
        </text:list-item>
      </text:list>
      <text:p text:style-name="Text_20_body">A generally valid specification is therefore not pos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41:03</meta:creation-date>
    <dc:creator>Generated</dc:creator>
    <dc:date>2026-09-08T04::41:03</dc:date>
    <dc:language>en-US</dc:language>
    <meta:editing-cycles>1</meta:editing-cycles>
    <meta:editing-duration>PT0S</meta:editing-duration>
    <dc:title>green_drive_motors:installation</dc:title>
  </office:meta>
</office:document-meta>
</file>