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d1039749cde2a3222ed983fe91a92b.png"/>
  <manifest:file-entry manifest:media-type="image/png" manifest:full-path="Pictures/a2f69d97b0f8f7a4a75e8775e361abb2.png"/>
  <manifest:file-entry manifest:media-type="image/png" manifest:full-path="Pictures/ed205ddbd12d1105ed7e67d4e27c8f5b.png"/>
  <manifest:file-entry manifest:media-type="image/png" manifest:full-path="Pictures/9b0c2f1e6db60d0d5f1f6dcf8c8bc1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lexium32m_drive"/><text:bookmark-start text:name="__RefHeading___lexium32m_drive_1"/><text:bookmark-start text:name="lexium32m_drive"/>Lexium32M Drive<text:bookmark-end text:name="__RefHeading___lexium32m_drive_1"/><text:bookmark-end text:name="lexium32m_drive"/></text:h>
      <text:p text:style-name="Text_20_body">In order to commissioning the LXM32M Schneider Electric servo drive, you need to install and use SoMove Software from Schneider Electric. The Lexium32M drive must be equipped with Analog Encoder module <text:span text:style-name="Strong_20_Emphasis">VW3M3403. </text:span>A third-party motor must be configure using SoMove software. A TPMConfig file with the motor data will be imported following the steps below.</text:p>
      <text:p text:style-name="Text_20_body"><text:span text:style-name="underline">Example of TPMConfig file</text:span>:</text:p>
      <text:p text:style-name="Text_20_body">GD250XS ⇒ <text:a xlink:type="simple" xlink:href="https://dokuwiki.nilab.at/lib/exe/fetch.php?media=green_drive_motors:gd250xs.tpmconfig.zip" text:style-name="Internet_20_link" text:visited-style-name="Visited_20_Internet_20_Link">:green_drive_motors:gd250xs.tpmconfig.zip</text:a> <text:line-break/>
GDI250QS ⇒ <text:a xlink:type="simple" xlink:href="https://dokuwiki.nilab.at/lib/exe/fetch.php?media=green_drive_motors:gdi250qs.tpmconfig.zip" text:style-name="Internet_20_link" text:visited-style-name="Visited_20_Internet_20_Link">:green_drive_motors:gdi250qs.tpmconfig.zip</text:a> <text:line-break/>
GD350ES ⇒ <text:a xlink:type="simple" xlink:href="https://dokuwiki.nilab.at/lib/exe/fetch.php?media=green_drive_motors:gd350es.tpmconfig.zip" text:style-name="Internet_20_link" text:visited-style-name="Visited_20_Internet_20_Link">:green_drive_motors:gd350es.tpmconfig.zip</text:a> <text:line-break/>
GD350XS ⇒ <text:a xlink:type="simple" xlink:href="https://dokuwiki.nilab.at/lib/exe/fetch.php?media=green_drive_motors:gd350xs.zip" text:style-name="Internet_20_link" text:visited-style-name="Visited_20_Internet_20_Link">:green_drive_motors:gd350xs.zip</text:a></text:p>
      <text:p text:style-name="Text_20_body"><draw:frame draw:style-name="media" draw:name="0" text:anchor-type="as-char" draw:z-index="0" svg:width="21.166666666667cm" style:rel-width="100%" svg:height="13.996458333333cm" style:rel-height="scale"><draw:image xlink:href="Pictures/d6d1039749cde2a3222ed983fe91a92b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2.832291666667cm" style:rel-height="scale"><draw:image xlink:href="Pictures/a2f69d97b0f8f7a4a75e8775e361abb2.png" xlink:type="simple" xlink:show="embed" xlink:actuate="onLoad"/></draw:frame></text:p>
      <text:p text:style-name="Text_20_body"><draw:frame draw:style-name="media" draw:name="2" text:anchor-type="as-char" draw:z-index="2" svg:width="21.166666666667cm" style:rel-width="100%" svg:height="13.626041666667cm" style:rel-height="scale"><draw:image xlink:href="Pictures/ed205ddbd12d1105ed7e67d4e27c8f5b.png" xlink:type="simple" xlink:show="embed" xlink:actuate="onLoad"/></draw:frame></text:p>
      <text:p text:style-name="Text_20_body">After these steps follow the wizard 1→2→3→4→5 buttons.<text:line-break/>
Please, <text:span text:style-name="underline">check during the Test Movement that with positive speed you have positive encoder counts.</text:span></text:p>
      <text:p text:style-name="Text_20_body">After the last step of the wizard, please use Autotune function to calculate the right control loops parameters.<text:line-break/>
Please, cosider that the Autotune tends to use large gain and this can be result in vibrations. <text:line-break/>
So, after autotuning please reduce of 20% the speed gain (Kpn).</text:p>
      <text:h text:style-name="Heading_20_3" text:outline-level="3"><text:bookmark-start text:name="__RefHeading___example_of_starting_control_loops_parameters_2"/><text:bookmark-start text:name="example_of_starting_control_loops_parameters"/>Example of starting control loops parameters<text:bookmark-end text:name="__RefHeading___example_of_starting_control_loops_parameters_2"/><text:bookmark-end text:name="example_of_starting_control_loops_parameters"/></text:h>
      <text:p text:style-name="Text_20_body"><draw:frame draw:style-name="media" draw:name="3" text:anchor-type="as-char" draw:z-index="3" svg:width="10.398125cm" svg:height="3.9158333333333cm"><draw:image xlink:href="Pictures/9b0c2f1e6db60d0d5f1f6dcf8c8bc1f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51:04</meta:creation-date>
    <dc:creator>Generated</dc:creator>
    <dc:date>2026-09-08T07::51:04</dc:date>
    <dc:language>en-US</dc:language>
    <meta:editing-cycles>1</meta:editing-cycles>
    <meta:editing-duration>PT0S</meta:editing-duration>
    <dc:title>green_drive_motors:lexium32m_drive</dc:title>
  </office:meta>
</office:document-meta>
</file>