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3bc19db77c01e6690933d10506d2c2e.jpg"/>
  <manifest:file-entry manifest:media-type="image/jpeg" manifest:full-path="Pictures/4306ff65f71de1ccaef70e486bbd3af8.jpg"/>
  <manifest:file-entry manifest:media-type="image/jpeg" manifest:full-path="Pictures/5f98395b44afc3ed4ccfa31159c853ab.jpg"/>
  <manifest:file-entry manifest:media-type="image/jpeg" manifest:full-path="Pictures/7f04b5762a217452b64d82b40249b6e9.jpg"/>
  <manifest:file-entry manifest:media-type="image/jpeg" manifest:full-path="Pictures/92b0558331897b2a33262cc58208554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motors:pacdrive3"/><text:bookmark-start text:name="__RefHeading___pacdrive3_-_lxm62_servo_drive_1"/><text:bookmark-start text:name="pacdrive3_-_lxm62_servo_drive"/>Pacdrive3 - Lxm62 servo drive<text:bookmark-end text:name="__RefHeading___pacdrive3_-_lxm62_servo_drive_1"/><text:bookmark-end text:name="pacdrive3_-_lxm62_servo_drive"/></text:h>
      <text:h text:style-name="Heading_20_2" text:outline-level="2"><text:bookmark-start text:name="__RefHeading___plc_configuration_2"/><text:bookmark-start text:name="plc_configuration"/>1. PLC Configuration<text:bookmark-end text:name="__RefHeading___plc_configuration_2"/><text:bookmark-end text:name="plc_configuration"/></text:h>
      <text:p text:style-name="Text_20_body">The axis must be set as Lexium62 linear drive inside the Machine Expert and the motor indentification must be set as motor without type plate.</text:p>
      <text:p text:style-name="Text_20_body"><draw:frame draw:style-name="media" draw:name="step_1.jpg Legend" text:anchor-type="as-char" draw:z-index="0" svg:width="10.503958333333cm"><draw:text-box><text:p text:style-name="legendcenter"><draw:frame draw:style-name="media" draw:name="step_1.jpg" text:anchor-type="as-char" draw:z-index="0" svg:width="10.503958333333cm" svg:height="5.1858333333333cm"><draw:image xlink:href="Pictures/a3bc19db77c01e6690933d10506d2c2e.jpg" xlink:type="simple" xlink:show="embed" xlink:actuate="onLoad"/></draw:frame>step_1.jpg</text:p></draw:text-box></draw:frame></text:p>
      <text:h text:style-name="Heading_20_2" text:outline-level="2"><text:bookmark-start text:name="__RefHeading___setting_the_typeplate_3"/><text:bookmark-start text:name="setting_the_typeplate"/>2. Setting the typeplate<text:bookmark-end text:name="__RefHeading___setting_the_typeplate_3"/><text:bookmark-end text:name="setting_the_typeplate"/></text:h>
      <text:p text:style-name="Text_20_body"><draw:frame draw:style-name="media" draw:name="code.jpg Legend" text:anchor-type="as-char" draw:z-index="0" svg:width="29.342291666667cm" style:rel-width="100%"><draw:text-box><text:p text:style-name="legendcenter"><draw:frame draw:style-name="media" draw:name="code.jpg" text:anchor-type="as-char" draw:z-index="1" svg:width="29.342291666667cm" style:rel-width="100%" svg:height="25.849791666667cm" style:rel-height="scale"><draw:image xlink:href="Pictures/4306ff65f71de1ccaef70e486bbd3af8.jpg" xlink:type="simple" xlink:show="embed" xlink:actuate="onLoad"/></draw:frame>code.jpg</text:p></draw:text-box></draw:frame></text:p>
      <text:h text:style-name="Heading_20_2" text:outline-level="2"><text:bookmark-start text:name="__RefHeading___write_type_plate_file_inside_the_flash_card_4"/><text:bookmark-start text:name="write_type_plate_file_inside_the_flash_card"/>3. Write type plate file inside the flash card<text:bookmark-end text:name="__RefHeading___write_type_plate_file_inside_the_flash_card_4"/><text:bookmark-end text:name="write_type_plate_file_inside_the_flash_card"/></text:h>
      <text:p text:style-name="Text_20_body">To create the typeplate file inside the flash you must use this function:</text:p>
      <text:p text:style-name="Text_20_body"><draw:frame draw:style-name="media" draw:name="function.jpg Legend" text:anchor-type="as-char" draw:z-index="0" svg:width="23.124583333333cm" style:rel-width="100%"><draw:text-box><text:p text:style-name="legendcenter"><draw:frame draw:style-name="media" draw:name="function.jpg" text:anchor-type="as-char" draw:z-index="2" svg:width="23.124583333333cm" style:rel-width="100%" svg:height="1.5875cm" style:rel-height="scale"><draw:image xlink:href="Pictures/5f98395b44afc3ed4ccfa31159c853ab.jpg" xlink:type="simple" xlink:show="embed" xlink:actuate="onLoad"/></draw:frame>function.jpg</text:p></draw:text-box></draw:frame></text:p>
      <text:p text:style-name="Text_20_body">It create a file inside the flash with the data of the structure</text:p>
      <text:h text:style-name="Heading_20_2" text:outline-level="2"><text:bookmark-start text:name="__RefHeading___delete_actual_data_inside_the_drive_5"/><text:bookmark-start text:name="delete_actual_data_inside_the_drive"/>4. Delete actual data inside the drive<text:bookmark-end text:name="__RefHeading___delete_actual_data_inside_the_drive_5"/><text:bookmark-end text:name="delete_actual_data_inside_the_drive"/></text:h>
      <text:p text:style-name="Text_20_body">Before all you must set the sercos phase to 2<text:line-break/>
Then you must delete any data inside the drive with this function block.</text:p>
      <text:p text:style-name="Text_20_body"><draw:frame draw:style-name="media" draw:name="func_1.jpg Legend" text:anchor-type="as-char" draw:z-index="0" svg:width="25.161875cm" style:rel-width="100%"><draw:text-box><text:p text:style-name="legendcenter"><draw:frame draw:style-name="media" draw:name="func_1.jpg" text:anchor-type="as-char" draw:z-index="3" svg:width="25.161875cm" style:rel-width="100%" svg:height="4.445cm" style:rel-height="scale"><draw:image xlink:href="Pictures/7f04b5762a217452b64d82b40249b6e9.jpg" xlink:type="simple" xlink:show="embed" xlink:actuate="onLoad"/></draw:frame>func_1.jpg</text:p></draw:text-box></draw:frame></text:p>
      <text:p text:style-name="Text_20_body">If there is no data inside the result show this situation. If all the process goes right the msg is “Done”</text:p>
      <text:h text:style-name="Heading_20_2" text:outline-level="2"><text:bookmark-start text:name="__RefHeading___write_typeplate_inside_the_drive_6"/><text:bookmark-start text:name="write_typeplate_inside_the_drive"/>5. Write typeplate inside the drive<text:bookmark-end text:name="__RefHeading___write_typeplate_inside_the_drive_6"/><text:bookmark-end text:name="write_typeplate_inside_the_drive"/></text:h>
      <text:p text:style-name="Text_20_body">Sercos still in phase 2<text:line-break/>
To write the data you must use the function block.</text:p>
      <text:p text:style-name="Text_20_body"><draw:frame draw:style-name="media" draw:name="func_2.jpg Legend" text:anchor-type="as-char" draw:z-index="0" svg:width="24.4475cm" style:rel-width="100%"><draw:text-box><text:p text:style-name="legendcenter"><draw:frame draw:style-name="media" draw:name="func_2.jpg" text:anchor-type="as-char" draw:z-index="4" svg:width="24.4475cm" style:rel-width="100%" svg:height="4.683125cm" style:rel-height="scale"><draw:image xlink:href="Pictures/92b0558331897b2a33262cc58208554d.jpg" xlink:type="simple" xlink:show="embed" xlink:actuate="onLoad"/></draw:frame>func_2.jpg</text:p></draw:text-box></draw:frame></text:p>
      <text:h text:style-name="Heading_20_2" text:outline-level="2"><text:bookmark-start text:name="__RefHeading___turn_off_the_drive_7"/><text:bookmark-start text:name="turn_off_the_drive"/>6. Turn off the drive<text:bookmark-end text:name="__RefHeading___turn_off_the_drive_7"/><text:bookmark-end text:name="turn_off_the_drive"/></text:h>
      <text:p text:style-name="Text_20_body">Set Sercos Phase to phase 0 and then to phase 4. Or you turn OFF - ON the drive <text:line-break/>
If everything is ok you get green light on the drive.</text:p>
      <text:h text:style-name="Heading_20_2" text:outline-level="2"><text:bookmark-start text:name="__RefHeading___motor_commutation_8"/><text:bookmark-start text:name="motor_commutation"/>7. Motor commutation<text:bookmark-end text:name="__RefHeading___motor_commutation_8"/><text:bookmark-end text:name="motor_commutation"/></text:h>
      <text:p text:style-name="Text_20_body">Turn ON the power to the Power supply<text:line-break/>
Set TRUE on PowerSupplyCheckSet of the PSD. Set to 2 / test the MotorCommutationControl.</text:p>
      <text:p text:style-name="Text_20_body">The motor should move and the commutation procedure start<text:line-break/>
At the end the MotorCommutationState gives to you the right feedback.</text:p>
      <text:p text:style-name="Text_20_body">Turn to 0 the MotorCommutationControl and turn OFF the PowerSupplyCheckS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3:26</meta:creation-date>
    <dc:creator>Generated</dc:creator>
    <dc:date>2026-09-08T10::03:26</dc:date>
    <dc:language>en-US</dc:language>
    <meta:editing-cycles>1</meta:editing-cycles>
    <meta:editing-duration>PT0S</meta:editing-duration>
    <dc:title>green_drive_motors:pacdrive3</dc:title>
  </office:meta>
</office:document-meta>
</file>