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4771b71a28a3499e916a7cd87342a58.jpg"/>
  <manifest:file-entry manifest:media-type="image/jpeg" manifest:full-path="Pictures/f3303c70209b8b5d5e220f82a3f42876.jpg"/>
  <manifest:file-entry manifest:media-type="image/jpeg" manifest:full-path="Pictures/f874e72fa7e863d3d469623387bb1ca3.jpg"/>
  <manifest:file-entry manifest:media-type="image/jpeg" manifest:full-path="Pictures/ae0f392375df4e3b4b1e7fcc93b8c43e.jpg"/>
  <manifest:file-entry manifest:media-type="image/jpeg" manifest:full-path="Pictures/e58177fa4e54fbcc2594b73618e31c7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een_drive_motors:repeatability_measurement"/><text:bookmark-start text:name="__RefHeading___repeatability_1"/><text:bookmark-start text:name="repeatability"/>Repeatability<text:bookmark-end text:name="__RefHeading___repeatability_1"/><text:bookmark-end text:name="repeatability"/></text:h>
      <text:h text:style-name="Heading_20_2" text:outline-level="2"><text:bookmark-start text:name="__RefHeading___purpose_2"/><text:bookmark-start text:name="purpose"/>Purpose<text:bookmark-end text:name="__RefHeading___purpose_2"/><text:bookmark-end text:name="purpose"/></text:h>
      <text:p text:style-name="Text_20_body"><text:line-break/>
The goal of measurement is to determine the monodirectional repeatability of the integrated encoder mounted on the motor. In general repeatability is a measure of the system’s consistency to achieve identical results across multiple tests. In case of positioning system, monodirectional repeatability is the system's capability to reach the same position value for identical commanded position.</text:p>
      <text:h text:style-name="Heading_20_2" text:outline-level="2"><text:bookmark-start text:name="__RefHeading___description_of_measuring_system_3"/><text:bookmark-start text:name="description_of_measuring_system"/>Description of measuring system<text:bookmark-end text:name="__RefHeading___description_of_measuring_system_3"/><text:bookmark-end text:name="description_of_measuring_system"/></text:h>
      <text:p text:style-name="Text_20_body">The Green Drive linear motor, equipped with the integrated encoder under test, is connected by a linear joint to a master motor. Only the master motor is powered. The master motor position is read by an optical encoder (1μm of resolution). The system is controlled by a PC and by a specific software that commands a position to master motor and calculates the position reached by Green Drive or miniature linear motors from the integrated encoder signals.</text:p>
      <text:h text:style-name="Heading_20_2" text:outline-level="2"><text:bookmark-start text:name="__RefHeading___description_of_measurement_4"/><text:bookmark-start text:name="description_of_measurement"/>Description of measurement<text:bookmark-end text:name="__RefHeading___description_of_measurement_4"/><text:bookmark-end text:name="description_of_measurement"/></text:h>
      <text:p text:style-name="Text_20_body">In order to measure the repeatability between two points, we commanded to master motor a set of 50 points of identical value and we collected for each the position reached by Green Drive for the stroke in forward direction (zero to preset position value) and in backward direction (preset position value to zero). This procedure was repeated for different amount of stroke: 10mm, 40 mm, 60mm, 90mm. Results are presented in the following section. The standard deviation of collected position values represents a good estimator of system repeatability. The standard deviation, σ (sigma), indicates spread of measured data and is calculated by the following formula:</text:p>
      <text:p text:style-name="Text_20_body"><draw:frame draw:style-name="media" draw:name="formula_repeatability.jpg Legend" text:anchor-type="as-char" draw:z-index="0" svg:width="4.9477083333333cm" style:rel-width="100%"><draw:text-box><text:p text:style-name="legendcenter"><draw:frame draw:style-name="media" draw:name="formula_repeatability.jpg" text:anchor-type="as-char" draw:z-index="0" svg:width="4.9477083333333cm" style:rel-width="100%" svg:height="3.33375cm" style:rel-height="scale"><draw:image xlink:href="Pictures/d4771b71a28a3499e916a7cd87342a58.jpg" xlink:type="simple" xlink:show="embed" xlink:actuate="onLoad"/></draw:frame>formula_repeatability.jpg</text:p></draw:text-box></draw:frame></text:p>
      <text:p text:style-name="Text_20_body">Where n is the number of sample in the data set, x_i is the value of data point and μ is the average value of data set. In a normal population of data points 99.7% of all test data will fall within ±3σ.</text:p>
      <text:h text:style-name="Heading_20_2" text:outline-level="2"><text:bookmark-start text:name="__RefHeading___measurements_5"/><text:bookmark-start text:name="measurements"/>Measurements<text:bookmark-end text:name="__RefHeading___measurements_5"/><text:bookmark-end text:name="measurements"/></text:h>
      <table:table table:style-name="Table">
        <table:table-column/>
        <table:table-column/>
        <table:table-row>
          <table:table-cell office:value-type="string" table:style-name="tablecell" table:number-columns-spanned="2">
            <text:p text:style-name="tablealignleft"><text:span text:style-name="Strong_20_Emphasis">Test stroke: 10 mm</text:span> </text:p>
          </table:table-cell>
          <table:covered-table-cell/>
        </table:table-row>
        <table:table-row>
          <table:table-cell office:value-type="string" table:style-name="tablecell">
            <text:p text:style-name="tablealignleft">Forward Direction</text:p>
          </table:table-cell>
          <table:table-cell office:value-type="string" table:style-name="tablecell">
            <text:p text:style-name="tablealignleft">Backward direction</text:p>
          </table:table-cell>
        </table:table-row>
        <table:table-row>
          <table:table-cell office:value-type="string" table:style-name="tablecell">
            <text:p text:style-name="tablealignleft">Position value reached by motor ( ■ ) <text:line-break/>Average of effective stroke ( –- ): -10890,815 μm <text:line-break/>Standard Deviation: 12,536 μm <text:line-break/>Upper Specification Limit ( –- ): Average + 50 μm <text:line-break/>Lower Specification Limit ( –- ): Average – 50 μm</text:p>
          </table:table-cell>
          <table:table-cell office:value-type="string" table:style-name="tablecell">
            <text:p text:style-name="tablealignleft">Position value reached by motor ( ■ ) <text:line-break/>Average of effective stroke ( –- ): 10890,760 μm <text:line-break/>Standard Deviation: 12,731 μm <text:line-break/>Upper Specification Limit ( –- ): Average + 50 μm <text:line-break/>Lower Specification Limit ( –- ): Average – 50 μm</text:p>
          </table:table-cell>
        </table:table-row>
        <table:table-row>
          <table:table-cell office:value-type="string" table:style-name="tablecell">
            <text:p text:style-name="tablealignleft"><draw:frame draw:style-name="media" draw:name="meas_1.jpg Legend" text:anchor-type="as-char" draw:z-index="0" svg:width="11.90625cm"><draw:text-box><text:p text:style-name="legendcenter"><draw:frame draw:style-name="media" draw:name="meas_1.jpg" text:anchor-type="as-char" draw:z-index="1" svg:width="11.90625cm" svg:height="6.2441666666667cm"><draw:image xlink:href="Pictures/f3303c70209b8b5d5e220f82a3f42876.jpg" xlink:type="simple" xlink:show="embed" xlink:actuate="onLoad"/></draw:frame>meas_1.jpg</text:p></draw:text-box></draw:frame></text:p>
          </table:table-cell>
          <table:table-cell office:value-type="string" table:style-name="tablecell">
            <text:p text:style-name="tablealignleft"><draw:frame draw:style-name="media" draw:name="meas_2.jpg Legend" text:anchor-type="as-char" draw:z-index="0" svg:width="11.90625cm"><draw:text-box><text:p text:style-name="legendcenter"><draw:frame draw:style-name="media" draw:name="meas_2.jpg" text:anchor-type="as-char" draw:z-index="2" svg:width="11.90625cm" svg:height="6.2177083333333cm"><draw:image xlink:href="Pictures/f874e72fa7e863d3d469623387bb1ca3.jpg" xlink:type="simple" xlink:show="embed" xlink:actuate="onLoad"/></draw:frame>meas_2.jpg</text:p></draw:text-box></draw:frame></text:p>
          </table:table-cell>
        </table:table-row>
      </table:table>
      <table:table table:style-name="Table">
        <table:table-column/>
        <table:table-column/>
        <table:table-row>
          <table:table-cell office:value-type="string" table:style-name="tablecell" table:number-columns-spanned="2">
            <text:p text:style-name="tablealignleft"><text:span text:style-name="Strong_20_Emphasis">Test stroke: 60 mm</text:span> </text:p>
          </table:table-cell>
          <table:covered-table-cell/>
        </table:table-row>
        <table:table-row>
          <table:table-cell office:value-type="string" table:style-name="tablecell">
            <text:p text:style-name="tablealignleft">Forward Direction</text:p>
          </table:table-cell>
          <table:table-cell office:value-type="string" table:style-name="tablecell">
            <text:p text:style-name="tablealignleft">Backward direction</text:p>
          </table:table-cell>
        </table:table-row>
        <table:table-row>
          <table:table-cell office:value-type="string" table:style-name="tablecell">
            <text:p text:style-name="tablealignleft">Position value reached by motor ( ■ ) <text:line-break/>Average of effective stroke ( –- ): -59807,542 μm <text:line-break/>Standard Deviation: 8,921 μm <text:line-break/>Upper Specification Limit ( –- ): Average + 50 μm <text:line-break/>Lower Specification Limit ( –- ): Average – 50 μm</text:p>
          </table:table-cell>
          <table:table-cell office:value-type="string" table:style-name="tablecell">
            <text:p text:style-name="tablealignleft">Position value reached by motor ( ■ ) <text:line-break/>Average of effective stroke ( –- ): 59808,440 μm <text:line-break/>Standard Deviation: 8,668 μm <text:line-break/>Upper Specification Limit ( –- ): Average + 50 μm <text:line-break/>Lower Specification Limit ( –- ): Average – 50 μm</text:p>
          </table:table-cell>
        </table:table-row>
        <table:table-row>
          <table:table-cell office:value-type="string" table:style-name="tablecell">
            <text:p text:style-name="tablealignleft"><draw:frame draw:style-name="media" draw:name="meas_5.jpg Legend" text:anchor-type="as-char" draw:z-index="0" svg:width="11.90625cm"><draw:text-box><text:p text:style-name="legendcenter"><draw:frame draw:style-name="media" draw:name="meas_5.jpg" text:anchor-type="as-char" draw:z-index="3" svg:width="11.90625cm" svg:height="6.2441666666667cm"><draw:image xlink:href="Pictures/ae0f392375df4e3b4b1e7fcc93b8c43e.jpg" xlink:type="simple" xlink:show="embed" xlink:actuate="onLoad"/></draw:frame>meas_5.jpg</text:p></draw:text-box></draw:frame></text:p>
          </table:table-cell>
          <table:table-cell office:value-type="string" table:style-name="tablecell">
            <text:p text:style-name="tablealignleft"><draw:frame draw:style-name="media" draw:name="meas_6.jpg Legend" text:anchor-type="as-char" draw:z-index="0" svg:width="11.90625cm"><draw:text-box><text:p text:style-name="legendcenter"><draw:frame draw:style-name="media" draw:name="meas_6.jpg" text:anchor-type="as-char" draw:z-index="4" svg:width="11.90625cm" svg:height="6.2177083333333cm"><draw:image xlink:href="Pictures/e58177fa4e54fbcc2594b73618e31c71.jpg" xlink:type="simple" xlink:show="embed" xlink:actuate="onLoad"/></draw:frame>meas_6.jpg</text:p></draw:text-box></draw:frame></text:p>
          </table:table-cell>
        </table:table-row>
      </table:table>
      <text:h text:style-name="Heading_20_2" text:outline-level="2"><text:bookmark-start text:name="__RefHeading___conclusion_6"/><text:bookmark-start text:name="conclusion"/>Conclusion<text:bookmark-end text:name="__RefHeading___conclusion_6"/><text:bookmark-end text:name="conclusion"/></text:h>
      <text:p text:style-name="Text_20_body">This test confirmed that the experimental data are completely in accordance with the declared value of repeatability of ±50 μm. Attention: The value of repeatability determined by this test have to be intended as the maximum value achievable by the integrated encoder mounted on the motor. In fact, when the motor was powered, an additional error due to the control must be consider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7::50:51</meta:creation-date>
    <dc:creator>Generated</dc:creator>
    <dc:date>2026-09-08T07::50:51</dc:date>
    <dc:language>en-US</dc:language>
    <meta:editing-cycles>1</meta:editing-cycles>
    <meta:editing-duration>PT0S</meta:editing-duration>
    <dc:title>green_drive_motors:repeatability_measurement</dc:title>
  </office:meta>
</office:document-meta>
</file>