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f5c86af2d9c9d3cfe0dcfd6ac1c3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tw_ethercat:nilab_starter"/><text:bookmark-start text:name="__RefHeading___nilab_starter_1"/><text:bookmark-start text:name="nilab_starter"/>NiLAB Starter<text:bookmark-end text:name="__RefHeading___nilab_starter_1"/><text:bookmark-end text:name="nilab_starter"/></text:h>
      <text:p text:style-name="Text_20_body">In order to check the status and to read and write a configuration without EtherCAT connection, it is possible to use the NiLAB Starter Commisioning tool.<text:line-break/>
With this tool you can write the control word, you read the status word, the PDO, PDI mapping and the CANOPEN baud rate.</text:p>
      <text:p text:style-name="Text_20_body">This software can be downloaded here: <text:a xlink:type="simple" xlink:href="https://dokuwiki.nilab.at/doku.php?id=nilab_starter:start" text:style-name="Internet_20_link" text:visited-style-name="Visited_20_Internet_20_Link">https://www.nilab.at/dokuwiki/doku.php?id=nilab_starter:start|</text:a></text:p>
      <text:p text:style-name="Text_20_body"><draw:frame draw:style-name="media" draw:name="nilab_starter.jpg Legend" text:anchor-type="as-char" draw:z-index="0" svg:width="27.093333333333cm" style:rel-width="100%"><draw:text-box><text:p text:style-name="legendcenter"><draw:frame draw:style-name="media" draw:name="nilab_starter.jpg" text:anchor-type="as-char" draw:z-index="0" svg:width="27.093333333333cm" style:rel-width="100%" svg:height="14.472708333333cm" style:rel-height="scale"><draw:image xlink:href="Pictures/e9f5c86af2d9c9d3cfe0dcfd6ac1c359.jpg" xlink:type="simple" xlink:show="embed" xlink:actuate="onLoad"/></draw:frame>nilab_starte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4:30</meta:creation-date>
    <dc:creator>Generated</dc:creator>
    <dc:date>2026-09-08T07::44:30</dc:date>
    <dc:language>en-US</dc:language>
    <meta:editing-cycles>1</meta:editing-cycles>
    <meta:editing-duration>PT0S</meta:editing-duration>
    <dc:title>gtw_ethercat:nilab_starter</dc:title>
  </office:meta>
</office:document-meta>
</file>