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1a68991e1a8a3ecaa726810f8c6265.png"/>
  <manifest:file-entry manifest:media-type="image/png" manifest:full-path="Pictures/5b49f005b1d8141fb29d4102afcd6a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tw_ethercat:ports"/><text:bookmark-start text:name="__RefHeading___NoTitle_1"/><text:bookmark-start text:name="section"/><text:bookmark-end text:name="__RefHeading___NoTitle_1"/><text:bookmark-end text:name="section"/></text:h>
      <text:h text:style-name="Heading_20_1" text:outline-level="1"><text:bookmark-start text:name="__RefHeading___ports_2"/><text:bookmark-start text:name="ports"/>Ports<text:bookmark-end text:name="__RefHeading___ports_2"/><text:bookmark-end text:name="ports"/></text:h>
      <text:h text:style-name="Heading_20_2" text:outline-level="2"><text:bookmark-start text:name="__RefHeading___lower-side_3"/><text:bookmark-start text:name="lower-side"/>Lower-side<text:bookmark-end text:name="__RefHeading___lower-side_3"/><text:bookmark-end text:name="lower-side"/></text:h>
      <text:p text:style-name="Text_20_body"><draw:frame draw:style-name="media" draw:name="0" text:anchor-type="as-char" draw:z-index="0" svg:width="15.875cm" svg:height="10.265833333333cm"><draw:image xlink:href="Pictures/191a68991e1a8a3ecaa726810f8c6265.png" xlink:type="simple" xlink:show="embed" xlink:actuate="onLoad"/></draw:frame></text:p>
      <text:h text:style-name="Heading_20_3" text:outline-level="3"><text:bookmark-start text:name="__RefHeading___c1_connector_4"/><text:bookmark-start text:name="c1_connector"/>C1 Connector<text:bookmark-end text:name="__RefHeading___c1_connector_4"/><text:bookmark-end text:name="c1_connecto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24VDC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GND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4VDC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GND</text:p>
          </table:table-cell>
        </table:table-row>
      </table:table>
      <text:p text:style-name="Text_20_body"><text:span text:style-name="Strong_20_Emphasis">ETH0 - PORT IN / ETH1 - PORT OUT </text:span></text:p>
      <text:h text:style-name="Heading_20_2" text:outline-level="2"><text:bookmark-start text:name="__RefHeading___upper-side_5"/><text:bookmark-start text:name="upper-side"/>Upper-side<text:bookmark-end text:name="__RefHeading___upper-side_5"/><text:bookmark-end text:name="upper-side"/></text:h>
      <text:p text:style-name="Text_20_body"><draw:frame draw:style-name="media" draw:name="1" text:anchor-type="as-char" draw:z-index="1" svg:width="15.875cm" svg:height="9.286875cm"><draw:image xlink:href="Pictures/5b49f005b1d8141fb29d4102afcd6a9e.png" xlink:type="simple" xlink:show="embed" xlink:actuate="onLoad"/></draw:frame></text:p>
      <text:h text:style-name="Heading_20_3" text:outline-level="3"><text:bookmark-start text:name="__RefHeading___c2_connector_-_dsub9_male_6"/><text:bookmark-start text:name="c2_connector_-_dsub9_male"/>C2 Connector - DSUB9 Male<text:bookmark-end text:name="__RefHeading___c2_connector_-_dsub9_male_6"/><text:bookmark-end text:name="c2_connector_-_dsub9_mal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DIG_IN1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CAN_L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DIG_OUT1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DIG_OUT2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IG_IN2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CAN_H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DIG_IN3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DIG_OUT3</text:p>
          </table:table-cell>
        </table:table-row>
      </table:table>
      <text:h text:style-name="Heading_20_3" text:outline-level="3"><text:bookmark-start text:name="__RefHeading___c3_modbus_and_serial_com_7"/><text:bookmark-start text:name="c3_modbus_and_serial_com"/>C3 MODBUS and Serial COM<text:bookmark-end text:name="__RefHeading___c3_modbus_and_serial_com_7"/><text:bookmark-end text:name="c3_modbus_and_serial_com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MODBUS B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MODBUS A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–</text:p>
          </table:table-cell>
        </table:table-row>
      </table:table>
      <text:p text:style-name="Text_20_body">Please, use the USB to UART3V3 cable to connect the gateway with configuration softwa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12</meta:creation-date>
    <dc:creator>Generated</dc:creator>
    <dc:date>2026-09-08T10::01:12</dc:date>
    <dc:language>en-US</dc:language>
    <meta:editing-cycles>1</meta:editing-cycles>
    <meta:editing-duration>PT0S</meta:editing-duration>
    <dc:title>gtw_ethercat:ports</dc:title>
  </office:meta>
</office:document-meta>
</file>