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ed71fe3fa0259d937c5a0a02092eec2.jpg"/>
  <manifest:file-entry manifest:media-type="image/jpeg" manifest:full-path="Pictures/3f108af906bf7d11141fcf3f8ecc1a9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tw_ethercat:start"/><text:bookmark-start text:name="__RefHeading___nilab_ethercat_bus_interface_1"/><text:bookmark-start text:name="nilab_ethercat_bus_interface"/>NiLAB EtherCAT Bus Interface<text:bookmark-end text:name="__RefHeading___nilab_ethercat_bus_interface_1"/><text:bookmark-end text:name="nilab_ethercat_bus_interface"/></text:h>
      <text:p text:style-name="Text_20_body"><draw:frame draw:style-name="media" draw:name="ethercat_logo.jpg Legend" text:anchor-type="as-char" draw:z-index="0" svg:width="5.8208333333333cm" style:rel-width="100%"><draw:text-box><text:p text:style-name="legendcenter"><draw:frame draw:style-name="media" draw:name="ethercat_logo.jpg" text:anchor-type="as-char" draw:z-index="0" svg:width="5.8208333333333cm" style:rel-width="100%" svg:height="1.6404166666667cm" style:rel-height="scale"><draw:image xlink:href="Pictures/8ed71fe3fa0259d937c5a0a02092eec2.jpg" xlink:type="simple" xlink:show="embed" xlink:actuate="onLoad"/></draw:frame>ethercat_logo.jpg</text:p></draw:text-box></draw:frame><text:line-break/>
<text:line-break/>
This Gateway device manufactured by NiLAB Gmbh is a device acting as EtherCAT slave for the connection of NLi series to the EtherCAT fieldbus.This device is intended for DIN-RAIL mounting. This BUS Converter is able to manage upto 10 NLi with CanOPEN interface with Profile position, 2 NLi with interpolated position and 10 NLi with MODBUS RTU interface.</text:p>
      <text:p text:style-name="Text_20_body"><draw:frame draw:style-name="media" draw:name="gateway_photo.jpg Legend" text:anchor-type="as-char" draw:z-index="0" svg:width="14.552083333333cm"><draw:text-box><text:p text:style-name="legendcenter"><draw:frame draw:style-name="media" draw:name="gateway_photo.jpg" text:anchor-type="as-char" draw:z-index="1" svg:width="14.552083333333cm" svg:height="22.357291666667cm"><draw:image xlink:href="Pictures/3f108af906bf7d11141fcf3f8ecc1a97.jpg" xlink:type="simple" xlink:show="embed" xlink:actuate="onLoad"/></draw:frame>gateway_photo.jpg</text:p></draw:text-box></draw:frame></text:p>
      <text:p text:style-name="Text_20_body">Two operative modes are programmable: EtherCAT to MODBUS RTU for the NLi without CanOPEN hardware and EtherCAT to CanOPEN. 3 inputs and 3 outputs as a remote EtherCAT I/O are always available.</text:p>
      <text:h text:style-name="Heading_20_2" text:outline-level="2"><text:bookmark-start text:name="__RefHeading___ethercat_to_canopen_ds402_gateway_2"/><text:bookmark-start text:name="ethercat_to_canopen_ds402_gateway"/>EtherCAT to CanOPEN DS402 gateway<text:bookmark-end text:name="__RefHeading___ethercat_to_canopen_ds402_gateway_2"/><text:bookmark-end text:name="ethercat_to_canopen_ds402_gateway"/></text:h>
      <text:p text:style-name="Text_20_body">In this mode, NLi motor share the information using PDI and PDO mapping with EtherCAT fieldbus. The interpolated position point can be sent using EtherCAT PDOs to the CanOPEN PDOs. Control and Status word of the NLi motors are mapped in PDOs synchronized with EtherCAT. Motion is based on DS402 protocol: mode of operation 1 (profile positioning), 7 or 8 (intepolated positioning) are available.</text:p>
      <text:h text:style-name="Heading_20_2" text:outline-level="2"><text:bookmark-start text:name="__RefHeading___ethercat_to_canopen_gateway_3"/><text:bookmark-start text:name="ethercat_to_canopen_gateway"/>EtherCAT to CanOPEN gateway<text:bookmark-end text:name="__RefHeading___ethercat_to_canopen_gateway_3"/><text:bookmark-end text:name="ethercat_to_canopen_gateway"/></text:h>
      <text:p text:style-name="Text_20_body">In this mode, NLi motor share the information using PDI and PDO mapping with EtherCAT fieldbus. The position table for motion task are mapped using SDO. Control and Status word of the NLi motors are mapped in PDOs synchronized with EtherCAT. Motion synchronization is possible using control word and I/Os.</text:p>
      <text:h text:style-name="Heading_20_2" text:outline-level="2"><text:bookmark-start text:name="__RefHeading___ethercat_to_modbus_rtu_gateway_4"/><text:bookmark-start text:name="ethercat_to_modbus_rtu_gateway"/>EtherCAT to MODBUS RTU gateway<text:bookmark-end text:name="__RefHeading___ethercat_to_modbus_rtu_gateway_4"/><text:bookmark-end text:name="ethercat_to_modbus_rtu_gateway"/></text:h>
      <text:p text:style-name="Text_20_body">In this mode, NLi motor share information using only SDO. Motion synchronization is possible using I/O only.</text:p>
      <text:h text:style-name="Heading_20_2" text:outline-level="2"><text:bookmark-start text:name="__RefHeading___status_led_5"/><text:bookmark-start text:name="status_led"/>Status Led<text:bookmark-end text:name="__RefHeading___status_led_5"/><text:bookmark-end text:name="status_led"/></text:h>
      <table:table table:style-name="Table">
        <table:table-column/>
        <table:table-column/>
        <table:table-row>
          <table:table-cell office:value-type="string" table:style-name="tablecell">
            <text:p text:style-name="tablealignleft"><text:span text:style-name="Strong_20_Emphasis">Name</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ERR <text:line-break/>(RED)</text:p>
          </table:table-cell>
          <table:table-cell office:value-type="string" table:style-name="tablecell">
            <text:p text:style-name="tablealignleft">EtherCAT Configuration Error - Led Blinking <text:line-break/>NO Error - Led off <text:line-break/>Unsolicited State Change - Led single flash <text:line-break/>Application Watchdog Timeout - Led Double flash <text:line-break/>PDI Watchdog Timeout - Led Active</text:p>
          </table:table-cell>
        </table:table-row>
        <table:table-row>
          <table:table-cell office:value-type="string" table:style-name="tablecell">
            <text:p text:style-name="tablealignleft">RDY <text:line-break/>(GREEN)</text:p>
          </table:table-cell>
          <table:table-cell office:value-type="string" table:style-name="tablecell">
            <text:p text:style-name="tablealignleft">EtherCAT Ready - Led Active <text:line-break/>PreOP state - Led flashing <text:line-break/>INIT state - Led off <text:line-break/>SafeOP - Single flash</text:p>
          </table:table-cell>
        </table:table-row>
        <table:table-row>
          <table:table-cell office:value-type="string" table:style-name="tablecell">
            <text:p text:style-name="tablealignleft">LNK <text:line-break/>(BLU)</text:p>
          </table:table-cell>
          <table:table-cell office:value-type="string" table:style-name="tablecell">
            <text:p text:style-name="tablealignleft">Timer Link - Led Blinking</text:p>
          </table:table-cell>
        </table:table-row>
        <table:table-row>
          <table:table-cell office:value-type="string" table:style-name="tablecell">
            <text:p text:style-name="tablealignleft">CAN/MOD <text:line-break/>(GREEN)</text:p>
          </table:table-cell>
          <table:table-cell office:value-type="string" table:style-name="tablecell">
            <text:p text:style-name="tablealignleft">CAN or MODBUS Communication Link activity - Led Blinking</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8:28</meta:creation-date>
    <dc:creator>Generated</dc:creator>
    <dc:date>2026-09-08T04::28:28</dc:date>
    <dc:language>en-US</dc:language>
    <meta:editing-cycles>1</meta:editing-cycles>
    <meta:editing-duration>PT0S</meta:editing-duration>
    <dc:title>gtw_ethercat:start</dc:title>
  </office:meta>
</office:document-meta>
</file>