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79f1c9bb29ca2e415d2d352ed08c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analog_control"/><text:bookmark-start text:name="__RefHeading___analog_control_1"/><text:bookmark-start text:name="analog_control"/>Analog control<text:bookmark-end text:name="__RefHeading___analog_control_1"/><text:bookmark-end text:name="analog_control"/></text:h>
      <text:p text:style-name="Text_20_body">For analog control, the NLi integrated linear motor can be equipped with an additional M12 connector. See connection system pinout:<text:a xlink:type="simple" xlink:href="https://dokuwiki.nilab.at/doku.php?id=integrated_drive_motors:connection_system" text:style-name="Internet_20_link" text:visited-style-name="Visited_20_Internet_20_Link">https://www.nilab.at/dokuwiki/doku.php?id=integrated_drive_motors:connection_system|</text:a></text:p>
      <text:h text:style-name="Heading_20_2" text:outline-level="2"><text:bookmark-start text:name="__RefHeading___analog_current_4_to_20_ma_2"/><text:bookmark-start text:name="analog_current_4_to_20_ma"/>Analog current (4 to 20 mA)<text:bookmark-end text:name="__RefHeading___analog_current_4_to_20_ma_2"/><text:bookmark-end text:name="analog_current_4_to_20_ma"/></text:h>
      <text:p text:style-name="Text_20_body">The Servo Cylinder’s motion controller is fully closed loop, but many industrial processes and systems require direct position feedback to close the loop on their processes or to control a larger system. For these cases, NLi models are available with man analog current input feature. This can be used with analog current signal (4-20 mA) proportional to position, force, velocity.</text:p>
      <text:p text:style-name="Text_20_body">In this case of position control 4mA correspond to 0mm position and 20mA to the maximum stroke of the motor. Input resistance here is 150 ohm, corresponding to a internal voltage of 3V.</text:p>
      <text:p text:style-name="Text_20_body">Using NiLAB Starter software the user can set the scale, offset and mode of this control.</text:p>
      <text:p text:style-name="Text_20_body"><draw:frame draw:style-name="media" draw:name="0" text:anchor-type="as-char" draw:z-index="0" svg:width="15.875cm" svg:height="6.6939583333333cm"><draw:image xlink:href="Pictures/8079f1c9bb29ca2e415d2d352ed08cf3.jpg" xlink:type="simple" xlink:show="embed" xlink:actuate="onLoad"/></draw:frame></text:p>
      <text:h text:style-name="Heading_20_2" text:outline-level="2"><text:bookmark-start text:name="__RefHeading___voltage_control_0_to_10v_3"/><text:bookmark-start text:name="voltage_control_0_to_10v"/>Voltage control (0 to 10V)<text:bookmark-end text:name="__RefHeading___voltage_control_0_to_10v_3"/><text:bookmark-end text:name="voltage_control_0_to_10v"/></text:h>
      <text:p text:style-name="Text_20_body">Voltage control can be used for position, force and velocity control as the Analog current control.</text:p>
      <text:p text:style-name="Text_20_body">Using NiLAB Starter software the user can set the scale, offset and mode of this contro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6</meta:creation-date>
    <dc:creator>Generated</dc:creator>
    <dc:date>2026-09-08T07::48:06</dc:date>
    <dc:language>en-US</dc:language>
    <meta:editing-cycles>1</meta:editing-cycles>
    <meta:editing-duration>PT0S</meta:editing-duration>
    <dc:title>integrated_drive_motors:analog_control</dc:title>
  </office:meta>
</office:document-meta>
</file>