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a1c019d0c1abd0f1797221806f57d26.jpg"/>
  <manifest:file-entry manifest:media-type="image/jpeg" manifest:full-path="Pictures/82153b7acc98ef55ca0421e29abadf22.jpg"/>
  <manifest:file-entry manifest:media-type="image/jpeg" manifest:full-path="Pictures/12609622a12d0526ab5107c2e66554ef.jpg"/>
  <manifest:file-entry manifest:media-type="image/jpeg" manifest:full-path="Pictures/1c4ff9f8fb985876fd5099dd4d58187e.jpg"/>
  <manifest:file-entry manifest:media-type="image/jpeg" manifest:full-path="Pictures/9545df1a7cbdd9bf02e183f19ce9a36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codesys_modbus"/><text:bookmark-start text:name="__RefHeading___modbus_communication_with_codesys_1"/><text:bookmark-start text:name="modbus_communication_with_codesys"/>MODBUS Communication with CODESYS<text:bookmark-end text:name="__RefHeading___modbus_communication_with_codesys_1"/><text:bookmark-end text:name="modbus_communication_with_codesys"/></text:h>
      <text:h text:style-name="Heading_20_3" text:outline-level="3"><text:bookmark-start text:name="__RefHeading___codesys_general_configuration_2"/><text:bookmark-start text:name="codesys_general_configuration"/>CODESYS General configuration<text:bookmark-end text:name="__RefHeading___codesys_general_configuration_2"/><text:bookmark-end text:name="codesys_general_configuration"/></text:h>
      <text:p text:style-name="Text_20_body">In order to communication with NLii motor using MODBUS RTU interface please add to your codesy project these devices:</text:p>
      <text:p text:style-name="Text_20_body"><draw:frame draw:style-name="media" draw:name="codesys_1.jpg Legend" text:anchor-type="as-char" draw:z-index="0" svg:width="10.080625cm"><draw:text-box><text:p text:style-name="legendcenter"><draw:frame draw:style-name="media" draw:name="codesys_1.jpg" text:anchor-type="as-char" draw:z-index="0" svg:width="10.080625cm" svg:height="1.6933333333333cm"><draw:image xlink:href="Pictures/4a1c019d0c1abd0f1797221806f57d26.jpg" xlink:type="simple" xlink:show="embed" xlink:actuate="onLoad"/></draw:frame>codesys_1.jpg</text:p></draw:text-box></draw:frame></text:p>
      <text:p text:style-name="Text_20_body"><text:line-break/>
Please use the right baudare speed (do not forget to configure the NLi motor with the NiLAB starter with the baurate of 115200.</text:p>
      <text:p text:style-name="Text_20_body"><draw:frame draw:style-name="media" draw:name="codesys_com_port.jpg Legend" text:anchor-type="as-char" draw:z-index="0" svg:width="20.928541666667cm" style:rel-width="100%"><draw:text-box><text:p text:style-name="legendcenter"><draw:frame draw:style-name="media" draw:name="codesys_com_port.jpg" text:anchor-type="as-char" draw:z-index="1" svg:width="20.928541666667cm" style:rel-width="100%" svg:height="8.3608333333333cm" style:rel-height="scale"><draw:image xlink:href="Pictures/82153b7acc98ef55ca0421e29abadf22.jpg" xlink:type="simple" xlink:show="embed" xlink:actuate="onLoad"/></draw:frame>codesys_com_port.jpg</text:p></draw:text-box></draw:frame></text:p>
      <text:p text:style-name="Text_20_body">Then specify the timeout and the time bewteen telegrams.</text:p>
      <text:p text:style-name="Text_20_body"><draw:frame draw:style-name="media" draw:name="codesys_modbus.jpg Legend" text:anchor-type="as-char" draw:z-index="0" svg:width="21.166666666667cm" style:rel-width="100%"><draw:text-box><text:p text:style-name="legendcenter"><draw:frame draw:style-name="media" draw:name="codesys_modbus.jpg" text:anchor-type="as-char" draw:z-index="2" svg:width="21.166666666667cm" style:rel-width="100%" svg:height="7.6729166666667cm" style:rel-height="scale"><draw:image xlink:href="Pictures/12609622a12d0526ab5107c2e66554ef.jpg" xlink:type="simple" xlink:show="embed" xlink:actuate="onLoad"/></draw:frame>codesys_modbus.jpg</text:p></draw:text-box></draw:frame></text:p>
      <text:p text:style-name="Text_20_body">Then configure the slave channels, here an example:</text:p>
      <text:p text:style-name="Text_20_body"><draw:frame draw:style-name="media" draw:name="codesys_slave.jpg Legend" text:anchor-type="as-char" draw:z-index="0" svg:width="37.676666666667cm" style:rel-width="100%"><draw:text-box><text:p text:style-name="legendcenter"><draw:frame draw:style-name="media" draw:name="codesys_slave.jpg" text:anchor-type="as-char" draw:z-index="3" svg:width="37.676666666667cm" style:rel-width="100%" svg:height="11.58875cm" style:rel-height="scale"><draw:image xlink:href="Pictures/1c4ff9f8fb985876fd5099dd4d58187e.jpg" xlink:type="simple" xlink:show="embed" xlink:actuate="onLoad"/></draw:frame>codesys_slave.jpg</text:p></draw:text-box></draw:frame></text:p>
      <text:h text:style-name="Heading_20_3" text:outline-level="3"><text:bookmark-start text:name="__RefHeading___example_3"/><text:bookmark-start text:name="example"/>Example<text:bookmark-end text:name="__RefHeading___example_3"/><text:bookmark-end text:name="example"/></text:h>
      <text:p text:style-name="Text_20_body"><draw:frame draw:style-name="media" draw:name="4" text:anchor-type="as-char" draw:z-index="4" svg:width="21.166666666667cm" style:rel-width="100%" svg:height="11.853333333333cm" style:rel-height="scale"><draw:image xlink:href="Pictures/9545df1a7cbdd9bf02e183f19ce9a366.jpg" xlink:type="simple" xlink:show="embed" xlink:actuate="onLoad"/></draw:frame></text:p>
      <text:p text:style-name="Text_20_body">Project example using Raspberry CODESYS PLC: <text:a xlink:type="simple" xlink:href="https://dokuwiki.nilab.at/lib/exe/fetch.php?media=nilab_starter:raspberry_plc_pi4_modbus.zip" text:style-name="Internet_20_link" text:visited-style-name="Visited_20_Internet_20_Link">:nilab_starter:raspberry_plc_pi4_modbus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7:59</meta:creation-date>
    <dc:creator>Generated</dc:creator>
    <dc:date>2026-09-08T04::37:59</dc:date>
    <dc:language>en-US</dc:language>
    <meta:editing-cycles>1</meta:editing-cycles>
    <meta:editing-duration>PT0S</meta:editing-duration>
    <dc:title>integrated_drive_motors:codesys_modbus</dc:title>
  </office:meta>
</office:document-meta>
</file>