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760cc5374e410e804599d5897629d4a.jpg"/>
  <manifest:file-entry manifest:media-type="image/jpeg" manifest:full-path="Pictures/ea68cef4a6512b99b7507a8a9d308423.jpg"/>
  <manifest:file-entry manifest:media-type="image/jpeg" manifest:full-path="Pictures/e4036991e253fb9871d690dde034bce6.jpg"/>
  <manifest:file-entry manifest:media-type="image/gif" manifest:full-path="Pictures/706ddf8f17bfcd338008dfd02b62e856.gif"/>
  <manifest:file-entry manifest:media-type="image/jpeg" manifest:full-path="Pictures/c2a97a74c4929fc99ee483250e2ba752.jpg"/>
  <manifest:file-entry manifest:media-type="image/jpeg" manifest:full-path="Pictures/c84c43f9f5166389f07e88d2404cfc31.jpg"/>
  <manifest:file-entry manifest:media-type="image/jpeg" manifest:full-path="Pictures/9c262b30b746feebdaef236c8f4f0b3b.jpg"/>
  <manifest:file-entry manifest:media-type="image/jpeg" manifest:full-path="Pictures/d4e486f21361bcce5bcb57218ac81f57.jpg"/>
  <manifest:file-entry manifest:media-type="image/jpeg" manifest:full-path="Pictures/a09f239cc26385bf408c4626dd3c5e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connection_system"/><text:bookmark-start text:name="__RefHeading___connections_-_nli120q_or_nli120x_1"/><text:bookmark-start text:name="connections_-_nli120q_or_nli120x"/>Connections - NLi120Q or NLi120X<text:bookmark-end text:name="__RefHeading___connections_-_nli120q_or_nli120x_1"/><text:bookmark-end text:name="connections_-_nli120q_or_nli120x"/></text:h>
      <text:h text:style-name="Heading_20_3" text:outline-level="3"><text:bookmark-start text:name="__RefHeading___modbus_rtu_only_2"/><text:bookmark-start text:name="modbus_rtu_only"/>MODBUS RTU only<text:bookmark-end text:name="__RefHeading___modbus_rtu_only_2"/><text:bookmark-end text:name="modbus_rtu_only"/></text:h>
      <text:p text:style-name="Text_20_body"><draw:frame draw:style-name="media" draw:name="nl120q_m12_standard.jpg Legend" text:anchor-type="as-char" draw:z-index="0" svg:width="21.166666666667cm" style:rel-width="100%"><draw:text-box><text:p text:style-name="legendcenter"><draw:frame draw:style-name="media" draw:name="nl120q_m12_standard.jpg" text:anchor-type="as-char" draw:z-index="0" svg:width="21.166666666667cm" style:rel-width="100%" svg:height="13.996458333333cm" style:rel-height="scale"><draw:image xlink:href="Pictures/3760cc5374e410e804599d5897629d4a.jpg" xlink:type="simple" xlink:show="embed" xlink:actuate="onLoad"/></draw:frame>nl120q_m12_standard.jpg</text:p></draw:text-box></draw:frame></text:p>
      <text:p text:style-name="Text_20_body">Nli120Q/X is equipped with two M12 connectors.<text:line-break/>
For power connector ⇒ power female DA00022011 flying leads and for signal connector ⇒ signal male DA00012011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da0012011_image.jpg Legend" text:anchor-type="as-char" draw:z-index="0" svg:width="10.583333333333cm"><draw:text-box><text:p text:style-name="legendcenter"><draw:frame draw:style-name="media" draw:name="da0012011_image.jpg" text:anchor-type="as-char" draw:z-index="1" svg:width="10.583333333333cm" svg:height="10.583333333333cm"><draw:image xlink:href="Pictures/ea68cef4a6512b99b7507a8a9d308423.jpg" xlink:type="simple" xlink:show="embed" xlink:actuate="onLoad"/></draw:frame>da0012011_image.jpg</text:p></draw:text-box></draw:frame></text:p>
          </table:table-cell>
          <table:table-cell office:value-type="string" table:style-name="tablecell">
            <text:p text:style-name="tablealignleft"><draw:frame draw:style-name="media" draw:name="da00022011_image.jpg Legend" text:anchor-type="as-char" draw:z-index="0" svg:width="10.583333333333cm"><draw:text-box><text:p text:style-name="legendcenter"><draw:frame draw:style-name="media" draw:name="da00022011_image.jpg" text:anchor-type="as-char" draw:z-index="2" svg:width="10.583333333333cm" svg:height="9.9483333333333cm"><draw:image xlink:href="Pictures/e4036991e253fb9871d690dde034bce6.jpg" xlink:type="simple" xlink:show="embed" xlink:actuate="onLoad"/></draw:frame>da00022011_image.jpg</text:p></draw:text-box></draw:frame></text:p>
          </table:table-cell>
        </table:table-row>
        <table:table-row>
          <table:table-cell office:value-type="string" table:style-name="tablecell">
            <text:p text:style-name="tablealignleft">Signal cable DA00012011</text:p>
          </table:table-cell>
          <table:table-cell office:value-type="string" table:style-name="tablecell">
            <text:p text:style-name="tablealignleft">Power cable DA0022011 <text:line-break/>The power cable terminates with two wire: RED (+24VDC), BLACK (GROUND).</text:p>
          </table:table-cell>
        </table:table-row>
      </table:table>
      <text:p text:style-name="Text_20_body">The signal cable DA00012011 terminates with with D-SUB15 male connector with this pinout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 15 <text:line-break/>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FUNC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_0</text:p>
          </table:table-cell>
          <table:table-cell office:value-type="string" table:style-name="tablecell">
            <text:p text:style-name="tablealignleft">Digital Input 0 (24V logic)</text:p>
          </table:table-cell>
          <table:table-cell office:value-type="string" table:style-name="tablecell">
            <text:p text:style-name="tablealignleft">Enable/Homing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 (24V logic)</text:p>
          </table:table-cell>
          <table:table-cell office:value-type="string" table:style-name="tablecell">
            <text:p text:style-name="tablealignleft">Motion trigger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0</text:p>
          </table:table-cell>
          <table:table-cell office:value-type="string" table:style-name="tablecell">
            <text:p text:style-name="tablealignleft">Digital output 0 (24V logic, PNP)</text:p>
          </table:table-cell>
          <table:table-cell office:value-type="string" table:style-name="tablecell">
            <text:p text:style-name="tablealignleft">Motor running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PNP)</text:p>
          </table:table-cell>
          <table:table-cell office:value-type="string" table:style-name="tablecell">
            <text:p text:style-name="tablealignleft">Motor fault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PNP)</text:p>
          </table:table-cell>
          <table:table-cell office:value-type="string" table:style-name="tablecell">
            <text:p text:style-name="tablealignleft">Programmable</text:p>
          </table:table-cell>
        </table:table-row>
      </table:table>
      <text:p text:style-name="Text_20_body">The programmable output have the following options:
 </text:p>
      <text:h text:style-name="Heading_20_3" text:outline-level="3"><text:bookmark-start text:name="__RefHeading___modbus_rtu_usb_3"/><text:bookmark-start text:name="modbus_rtu_usb"/>MODBUS RTU + USB<text:bookmark-end text:name="__RefHeading___modbus_rtu_usb_3"/><text:bookmark-end text:name="modbus_rtu_usb"/></text:h>
      <text:p text:style-name="Text_20_body"><draw:frame draw:style-name="media" draw:name="3" text:anchor-type="as-char" draw:z-index="3" svg:width="21.166666666667cm" style:rel-width="100%" svg:height="8.2285416666667cm" style:rel-height="scale"><draw:image xlink:href="Pictures/706ddf8f17bfcd338008dfd02b62e856.gif" xlink:type="simple" xlink:show="embed" xlink:actuate="onLoad"/></draw:frame></text:p>
      <text:p text:style-name="Text_20_body">This model has the same connectors and pinout of the MODBUS RTU only except for the additional USB connector for MODBUS over USB connection.</text:p>
      <text:h text:style-name="Heading_20_3" text:outline-level="3"><text:bookmark-start text:name="__RefHeading___canopen_modbus_rtu_and_single_rear_connector_4"/><text:bookmark-start text:name="canopen_modbus_rtu_and_single_rear_connector"/>CANOPEN, MODBUS RTU and single rear connector<text:bookmark-end text:name="__RefHeading___canopen_modbus_rtu_and_single_rear_connector_4"/><text:bookmark-end text:name="canopen_modbus_rtu_and_single_rear_connector"/></text:h>
      <text:p text:style-name="Text_20_body"><draw:frame draw:style-name="media" draw:name="nl120q_s_rear.179.jpg Legend" text:anchor-type="as-char" draw:z-index="0" svg:width="21.007916666667cm" style:rel-width="100%"><draw:text-box><text:p text:style-name="legendcenter"><draw:frame draw:style-name="media" draw:name="nl120q_s_rear.179.jpg" text:anchor-type="as-char" draw:z-index="4" svg:width="21.007916666667cm" style:rel-width="100%" svg:height="14.9225cm" style:rel-height="scale"><draw:image xlink:href="Pictures/c2a97a74c4929fc99ee483250e2ba752.jpg" xlink:type="simple" xlink:show="embed" xlink:actuate="onLoad"/></draw:frame>nl120q_s_rear.179.jpg</text:p></draw:text-box></draw:frame></text:p>
      <text:p text:style-name="Text_20_body">The hybrid for NLi120Q/X M12 and D-SUB9 connector is DA012019-5M</text:p>
      <text:p text:style-name="Text_20_body"><draw:frame draw:style-name="media" draw:name="da012019.jpg Legend" text:anchor-type="as-char" draw:z-index="0" svg:width="13.440833333333cm"><draw:text-box><text:p text:style-name="legendcenter"><draw:frame draw:style-name="media" draw:name="da012019.jpg" text:anchor-type="as-char" draw:z-index="5" svg:width="13.440833333333cm" svg:height="3.9422916666667cm"><draw:image xlink:href="Pictures/c84c43f9f5166389f07e88d2404cfc31.jpg" xlink:type="simple" xlink:show="embed" xlink:actuate="onLoad"/></draw:frame>da012019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9 <text:line-break/>
   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WIRE COLOR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CAN_H</text:p>
          </table:table-cell>
          <table:table-cell office:value-type="string" table:style-name="tablecell">
            <text:p text:style-name="tablealignleft">Canbus high</text:p>
          </table:table-cell>
          <table:table-cell office:value-type="string" table:style-name="tablecell">
            <text:p text:style-name="tablealignleft">Brow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AN_L</text:p>
          </table:table-cell>
          <table:table-cell office:value-type="string" table:style-name="tablecell">
            <text:p text:style-name="tablealignleft">Canbus LOW</text:p>
          </table:table-cell>
          <table:table-cell office:value-type="string" table:style-name="tablecell">
            <text:p text:style-name="tablealignleft">Green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MODBUS_A</text:p>
          </table:table-cell>
          <table:table-cell office:value-type="string" table:style-name="tablecell">
            <text:p text:style-name="tablealignleft">Modbus A</text:p>
          </table:table-cell>
          <table:table-cell office:value-type="string" table:style-name="tablecell">
            <text:p text:style-name="tablealignleft">Yellow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MODBUS_B</text:p>
          </table:table-cell>
          <table:table-cell office:value-type="string" table:style-name="tablecell">
            <text:p text:style-name="tablealignleft">Modbus B</text:p>
          </table:table-cell>
          <table:table-cell office:value-type="string" table:style-name="tablecell">
            <text:p text:style-name="tablealignleft">Grey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>
            <text:p text:style-name="tablealignleft">Violet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  <table:table-cell office:value-type="string" table:style-name="tablecell">
            <text:p text:style-name="tablealignleft">Blue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24V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>
            <text:p text:style-name="tablealignleft">White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24V</text:p>
          </table:table-cell>
          <table:table-cell office:value-type="string" table:style-name="tablecell">
            <text:p text:style-name="tablealignleft">Power</text:p>
          </table:table-cell>
          <table:table-cell office:value-type="string" table:style-name="tablecell">
            <text:p text:style-name="tablealignleft">Red</text:p>
          </table:table-cell>
        </table:table-row>
      </table:table>
      <text:h text:style-name="Heading_20_3" text:outline-level="3"><text:bookmark-start text:name="__RefHeading___modbus_rtu_and_canopen_or_analog_inputs_5"/><text:bookmark-start text:name="modbus_rtu_and_canopen_or_analog_inputs"/>MODBUS RTU and CANOPEN or ANALOG INPUTS<text:bookmark-end text:name="__RefHeading___modbus_rtu_and_canopen_or_analog_inputs_5"/><text:bookmark-end text:name="modbus_rtu_and_canopen_or_analog_inputs"/></text:h>
      <text:p text:style-name="Text_20_body"><draw:frame draw:style-name="media" draw:name="nl120q_m12_can.jpg Legend" text:anchor-type="as-char" draw:z-index="0" svg:width="21.166666666667cm" style:rel-width="100%"><draw:text-box><text:p text:style-name="legendcenter"><draw:frame draw:style-name="media" draw:name="nl120q_m12_can.jpg" text:anchor-type="as-char" draw:z-index="6" svg:width="21.166666666667cm" style:rel-width="100%" svg:height="13.996458333333cm" style:rel-height="scale"><draw:image xlink:href="Pictures/9c262b30b746feebdaef236c8f4f0b3b.jpg" xlink:type="simple" xlink:show="embed" xlink:actuate="onLoad"/></draw:frame>nl120q_m12_can.jpg</text:p></draw:text-box></draw:frame></text:p>
      <text:p text:style-name="Text_20_body">The Can cable for NLi120Q/X (third connector M12 female) and D-SUB9 connector is DA122011</text:p>
      <text:p text:style-name="Text_20_body"><draw:frame draw:style-name="media" draw:name="can_cable.jpg Legend" text:anchor-type="as-char" draw:z-index="0" svg:width="15.822083333333cm"><draw:text-box><text:p text:style-name="legendcenter"><draw:frame draw:style-name="media" draw:name="can_cable.jpg" text:anchor-type="as-char" draw:z-index="7" svg:width="15.822083333333cm" svg:height="4.1539583333333cm"><draw:image xlink:href="Pictures/d4e486f21361bcce5bcb57218ac81f57.jpg" xlink:type="simple" xlink:show="embed" xlink:actuate="onLoad"/></draw:frame>can_cable.jpg</text:p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D-SUB9 <text:line-break/>
   Pinout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CAN <text:line-break/>
   VERSION</text:span> </text:p>
          </table:table-cell>
          <table:table-cell office:value-type="string" table:style-name="tablecell">
            <text:p text:style-name="tablealignleft"><text:span text:style-name="Strong_20_Emphasis">ANALOG <text:line-break/>
   VERSION</text:span> </text:p>
          </table:table-cell>
          <table:table-cell office:value-type="string" table:style-name="tablecell">
            <text:p text:style-name="tablealignleft"><text:span text:style-name="Strong_20_Emphasis">CAN VERSION <text:line-break/>
   WIRE COLOR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PULSE IN/OUT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AN_L</text:p>
          </table:table-cell>
          <table:table-cell office:value-type="string" table:style-name="tablecell">
            <text:p text:style-name="tablealignleft">Canbus LOW</text:p>
          </table:table-cell>
          <table:table-cell office:value-type="string" table:style-name="tablecell">
            <text:p text:style-name="tablealignleft">DIR IN/OUT</text:p>
          </table:table-cell>
          <table:table-cell office:value-type="string" table:style-name="tablecell">
            <text:p text:style-name="tablealignleft">White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CAN_GND</text:p>
          </table:table-cell>
          <table:table-cell office:value-type="string" table:style-name="tablecell">
            <text:p text:style-name="tablealignleft">Canbus Ground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Yellow/Green or Gray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ANP (0 to 10V voltage control)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ANN (4 to 20mA current control)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CAN_H</text:p>
          </table:table-cell>
          <table:table-cell office:value-type="string" table:style-name="tablecell">
            <text:p text:style-name="tablealignleft">CAN HIGH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Brown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CAN_RES</text:p>
          </table:table-cell>
          <table:table-cell office:value-type="string" table:style-name="tablecell">
            <text:p text:style-name="tablealignleft">TERMINATION RESISTANCE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Black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CAN_H</text:p>
          </table:table-cell>
          <table:table-cell office:value-type="string" table:style-name="tablecell">
            <text:p text:style-name="tablealignleft">CAN HIGH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Blue</text:p>
          </table:table-cell>
        </table:table-row>
      </table:table>
      <text:p text:style-name="Text_20_body">In order to have the termination on the node, please make a jumper between CAN_RES andf CAN_L (Pin 8 and Pin 2)</text:p>
      <text:h text:style-name="Heading_20_3" text:outline-level="3"><text:bookmark-start text:name="__RefHeading___m12_power_connector_on_the_motor_side_pinout_6"/><text:bookmark-start text:name="m12_power_connector_on_the_motor_side_pinout"/>M12 power connector on the motor side pinout<text:bookmark-end text:name="__RefHeading___m12_power_connector_on_the_motor_side_pinout_6"/><text:bookmark-end text:name="m12_power_connector_on_the_motor_side_pinout"/></text:h>
      <text:p text:style-name="Text_20_body"><draw:frame draw:style-name="media" draw:name="m12_power.jpg Legend" text:anchor-type="as-char" draw:z-index="0" svg:width="9.2604166666667cm" style:rel-width="100%"><draw:text-box><text:p text:style-name="legendcenter"><draw:frame draw:style-name="media" draw:name="m12_power.jpg" text:anchor-type="as-char" draw:z-index="8" svg:width="9.2604166666667cm" style:rel-width="100%" svg:height="9.445625cm" style:rel-height="scale"><draw:image xlink:href="Pictures/a09f239cc26385bf408c4626dd3c5e4e.jpg" xlink:type="simple" xlink:show="embed" xlink:actuate="onLoad"/></draw:frame>m12_power.jpg</text:p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24VDC power line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+24VDC</text:p>
          </table:table-cell>
          <table:table-cell office:value-type="string" table:style-name="tablecell">
            <text:p text:style-name="tablealignleft">24VDC power line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NC</text:p>
          </table:table-cell>
          <table:table-cell office:value-type="string" table:style-name="tablecell">
            <text:p text:style-name="tablealignleft">Not connecte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32:11</meta:creation-date>
    <dc:creator>Generated</dc:creator>
    <dc:date>2026-09-08T04::32:11</dc:date>
    <dc:language>en-US</dc:language>
    <meta:editing-cycles>1</meta:editing-cycles>
    <meta:editing-duration>PT0S</meta:editing-duration>
    <dc:title>integrated_drive_motors:connection_system</dc:title>
  </office:meta>
</office:document-meta>
</file>