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7c3374b4f799bf1dde87474b371033.jpg"/>
  <manifest:file-entry manifest:media-type="image/jpeg" manifest:full-path="Pictures/04adaffbf73c7fa05e0e6039029fa6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demo_case"/><text:bookmark-start text:name="__RefHeading___demo_case_1"/><text:bookmark-start text:name="demo_case"/>Demo Case<text:bookmark-end text:name="__RefHeading___demo_case_1"/><text:bookmark-end text:name="demo_case"/></text:h>
      <text:h text:style-name="Heading_20_3" text:outline-level="3"><text:bookmark-start text:name="__RefHeading___nli080q_democase_without_plc_2"/><text:bookmark-start text:name="nli080q_democase_without_plc"/>1) NLi080Q Democase without PLC<text:bookmark-end text:name="__RefHeading___nli080q_democase_without_plc_2"/><text:bookmark-end text:name="nli080q_democase_without_plc"/></text:h>
      <text:p text:style-name="Text_20_body"><text:span text:style-name="Strong_20_Emphasis"><draw:frame draw:style-name="media" draw:name="demo_case_nli080.jpg Legend" text:anchor-type="as-char" draw:z-index="0" svg:width="21.166666666667cm" style:rel-width="100%"><draw:text-box><text:p text:style-name="legendcenter"><draw:frame draw:style-name="media" draw:name="demo_case_nli080.jpg" text:anchor-type="as-char" draw:z-index="0" svg:width="21.166666666667cm" style:rel-width="100%" svg:height="11.90625cm" style:rel-height="scale"><draw:image xlink:href="Pictures/d67c3374b4f799bf1dde87474b371033.jpg" xlink:type="simple" xlink:show="embed" xlink:actuate="onLoad"/></draw:frame>demo_case_nli080.jpg</text:p></draw:text-box></draw:frame></text:span></text:p>
      <text:list text:style-name="Numbering_20_1" text:continue-numbering="false">
        <text:list-item>
          <text:p text:style-name="Numbering_20_1_Content_First"> NLi080Q-112-HR integrated drive linear motor, stroke 112mm</text:p>
        </text:list-item>
        <text:list-item>
          <text:p text:style-name="Numbering_20_1_Content"> Motor_cable DA00002011 (3 meter long)</text:p>
        </text:list-item>
        <text:list-item>
          <text:p text:style-name="Numbering_20_1_Content"> DIN RAIL 24VDC Power supply 230VAC 10Amps</text:p>
        </text:list-item>
        <text:list-item>
          <text:p text:style-name="Numbering_20_1_Content"> DIN RAIL NL-DB15-MG6 Terminal block</text:p>
        </text:list-item>
        <text:list-item>
          <text:p text:style-name="Numbering_20_1_Content"> DIN RAIL NL-DB9-MG6 Terminal block</text:p>
        </text:list-item>
        <text:list-item>
          <text:p text:style-name="Numbering_20_1_Content"> Programming cable DA012060</text:p>
        </text:list-item>
        <text:list-item>
          <text:p text:style-name="Numbering_20_1_Content"> Aluminium case 32.5 x 25.5 x 17.5 cm with Neoprene Lining and Carry Strap - Black</text:p>
        </text:list-item>
        <text:list-item>
          <text:p text:style-name="Numbering_20_1_Content_Last"> ON switch</text:p>
        </text:list-item>
      </text:list>
      <text:h text:style-name="Heading_20_4" text:outline-level="4"><text:bookmark-start text:name="__RefHeading___democase_video_3"/><text:bookmark-start text:name="democase_video"/>Democase video<text:bookmark-end text:name="__RefHeading___democase_video_3"/><text:bookmark-end text:name="democase_video"/></text:h>
      <text:h text:style-name="Heading_20_3" text:outline-level="3"><text:bookmark-start text:name="__RefHeading___nli120q_and_mcss080x_democase_with_raspberry_plc_and_touchpanel_4"/><text:bookmark-start text:name="nli120q_and_mcss080x_democase_with_raspberry_plc_and_touchpanel"/>2) NLi120Q and MCSS080X Democase with Raspberry PLC and Touchpanel<text:bookmark-end text:name="__RefHeading___nli120q_and_mcss080x_democase_with_raspberry_plc_and_touchpanel_4"/><text:bookmark-end text:name="nli120q_and_mcss080x_democase_with_raspberry_plc_and_touchpanel"/></text:h>
      <text:p text:style-name="Text_20_body"><draw:frame draw:style-name="media" draw:name="demo_case_2.jpg Legend" text:anchor-type="as-char" draw:z-index="0" svg:width="15.875cm"><draw:text-box><text:p text:style-name="legendcenter"><draw:frame draw:style-name="media" draw:name="demo_case_2.jpg" text:anchor-type="as-char" draw:z-index="1" svg:width="15.875cm" svg:height="25.982083333333cm"><draw:image xlink:href="Pictures/04adaffbf73c7fa05e0e6039029fa6dc.jpg" xlink:type="simple" xlink:show="embed" xlink:actuate="onLoad"/></draw:frame>demo_case_2.jpg</text:p></draw:text-box></draw:frame></text:p>
      <text:list text:style-name="Numbering_20_1" text:continue-numbering="false">
        <text:list-item>
          <text:p text:style-name="Numbering_20_1_Content_First"> NLi120Q integrated drive linear motor with GHA</text:p>
        </text:list-item>
        <text:list-item>
          <text:p text:style-name="Numbering_20_1_Content"> MCSS080X integrated drive linear guide</text:p>
        </text:list-item>
        <text:list-item>
          <text:p text:style-name="Numbering_20_1_Content"> Touch display</text:p>
        </text:list-item>
        <text:list-item>
          <text:p text:style-name="Numbering_20_1_Content"> Raspberry Pi3B PLC with codesys</text:p>
        </text:list-item>
        <text:list-item>
          <text:p text:style-name="Numbering_20_1_Content"> 24VDC 20A power supply</text:p>
        </text:list-item>
        <text:list-item>
          <text:p text:style-name="Numbering_20_1_Content"> 1 x DA00022011 power cable</text:p>
        </text:list-item>
        <text:list-item>
          <text:p text:style-name="Numbering_20_1_Content"> 1 x DA00002011 motor cable</text:p>
        </text:list-item>
        <text:list-item>
          <text:p text:style-name="Numbering_20_1_Content_Last"> 1 x DA00012011 signal cable</text:p>
        </text:list-item>
      </text:list>
      <text:p text:style-name="Text_20_body"><text:span text:style-name="Strong_20_Emphasis">Democase vide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4</meta:creation-date>
    <dc:creator>Generated</dc:creator>
    <dc:date>2026-09-08T10::00:44</dc:date>
    <dc:language>en-US</dc:language>
    <meta:editing-cycles>1</meta:editing-cycles>
    <meta:editing-duration>PT0S</meta:editing-duration>
    <dc:title>integrated_drive_motors:demo_case</dc:title>
  </office:meta>
</office:document-meta>
</file>