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616868784a9b6c0648ace1a91367e5a.png"/>
  <manifest:file-entry manifest:media-type="image/png" manifest:full-path="Pictures/fce5cbe40e8e535ad2c93ce4bc30203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ntegrated_drive_motors:ethrnet_ip_gateway"/><text:bookmark-start text:name="__RefHeading___ethernet_ip_gateway_1"/><text:bookmark-start text:name="ethernet_ip_gateway"/>Ethernet/IP Gateway<text:bookmark-end text:name="__RefHeading___ethernet_ip_gateway_1"/><text:bookmark-end text:name="ethernet_ip_gateway"/></text:h>
      <text:p text:style-name="Text_20_body"><draw:frame draw:style-name="media" draw:name="0" text:anchor-type="as-char" draw:z-index="0" svg:width="7.9375cm" style:rel-width="100%" svg:height="1.2435416666667cm" style:rel-height="scale"><draw:image xlink:href="Pictures/0616868784a9b6c0648ace1a91367e5a.png" xlink:type="simple" xlink:show="embed" xlink:actuate="onLoad"/></draw:frame></text:p>
      <text:p text:style-name="Text_20_body">In order to control the integrated drive motor with Ethernet/IP Master PLC, it is possibile to use a standard Gateway solution.<text:line-break/>
The NLi motor must be updated with the Extended PDO Firmware. Please contact NiLAB for the right firmware.</text:p>
      <text:h text:style-name="Heading_20_2" text:outline-level="2"><text:bookmark-start text:name="__RefHeading___hms_x-gateway_canopen_master_ethernet_ip_adapter_configuration_2"/><text:bookmark-start text:name="hms_x-gateway_canopen_master_ethernet_ip_adapter_configuration"/>HMS X-gateway – CANopen Master – EtherNet/IP Adapter configuration<text:bookmark-end text:name="__RefHeading___hms_x-gateway_canopen_master_ethernet_ip_adapter_configuration_2"/><text:bookmark-end text:name="hms_x-gateway_canopen_master_ethernet_ip_adapter_configuration"/></text:h>
      <text:p text:style-name="Text_20_body">Starting configuration file for 1 axis:<text:a xlink:type="simple" xlink:href="https://dokuwiki.nilab.at/lib/exe/fetch.php?media=integrated_drive_motors:pdo_fixed_cobids_hms.zip" text:style-name="Internet_20_link" text:visited-style-name="Visited_20_Internet_20_Link">:integrated_drive_motors:pdo_fixed_cobids_hms.zip</text:a></text:p>
      <text:p text:style-name="Text_20_body"><draw:frame draw:style-name="media" draw:name="1" text:anchor-type="as-char" draw:z-index="1" svg:width="21.166666666667cm" style:rel-width="100%" svg:height="14.208125cm" style:rel-height="scale"><draw:image xlink:href="Pictures/fce5cbe40e8e535ad2c93ce4bc302039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07::49:30</meta:creation-date>
    <dc:creator>Generated</dc:creator>
    <dc:date>2026-09-08T07::49:30</dc:date>
    <dc:language>en-US</dc:language>
    <meta:editing-cycles>1</meta:editing-cycles>
    <meta:editing-duration>PT0S</meta:editing-duration>
    <dc:title>integrated_drive_motors:ethrnet_ip_gateway</dc:title>
  </office:meta>
</office:document-meta>
</file>