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c3e83a20087346807a6b283a66eb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faults"/><text:bookmark-start text:name="__RefHeading___faults_diagnosys_and_reset_1"/><text:bookmark-start text:name="faults_diagnosys_and_reset"/>Faults Diagnosys and reset<text:bookmark-end text:name="__RefHeading___faults_diagnosys_and_reset_1"/><text:bookmark-end text:name="faults_diagnosys_and_reset"/></text:h>
      <text:p text:style-name="Text_20_body">The diagnostic value are available using Status word - MODBUS Register 4608dec, 0x1200hex.</text:p>
      <text:h text:style-name="Heading_20_3" text:outline-level="3"><text:bookmark-start text:name="__RefHeading___fault_list_2"/><text:bookmark-start text:name="fault_list"/>Fault list<text:bookmark-end text:name="__RefHeading___fault_list_2"/><text:bookmark-end text:name="fault_lis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Fault code [DEC]</text:span> </text:p>
          </table:table-cell>
          <table:table-cell office:value-type="string" table:style-name="tablecell">
            <text:p text:style-name="tablealignleft"><text:span text:style-name="Strong_20_Emphasis">Fault code [HEX]</text:span> </text:p>
          </table:table-cell>
          <table:table-cell office:value-type="string" table:style-name="tablecell">
            <text:p text:style-name="tablealignleft"><text:span text:style-name="Strong_20_Emphasis">Fault Stat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How to solve</text:span> 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0x6</text:p>
          </table:table-cell>
          <table:table-cell office:value-type="string" table:style-name="tablecell">
            <text:p text:style-name="tablealignleft">OVERLOAD_I2T</text:p>
          </table:table-cell>
          <table:table-cell office:value-type="string" table:style-name="tablecell">
            <text:p text:style-name="tablealignleft">Motor overload due to RMS current</text:p>
          </table:table-cell>
          <table:table-cell office:value-type="string" table:style-name="tablecell">
            <text:p text:style-name="tablealignleft">Reduce the acceleration rate or increase the waiting time between the motion tasks.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0xA</text:p>
          </table:table-cell>
          <table:table-cell office:value-type="string" table:style-name="tablecell">
            <text:p text:style-name="tablealignleft">STORE_CONFIG_TO_FLASH_ERROR</text:p>
          </table:table-cell>
          <table:table-cell office:value-type="string" table:style-name="tablecell">
            <text:p text:style-name="tablealignleft">Problem to store the data inside the Flash memory</text:p>
          </table:table-cell>
          <table:table-cell office:value-type="string" table:style-name="tablecell">
            <text:p text:style-name="tablealignleft">Try to reset the system using a power cycle and retry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0xD</text:p>
          </table:table-cell>
          <table:table-cell office:value-type="string" table:style-name="tablecell">
            <text:p text:style-name="tablealignleft">SINCOS_OVERRANGE</text:p>
          </table:table-cell>
          <table:table-cell office:value-type="string" table:style-name="tablecell">
            <text:p text:style-name="tablealignleft">Encoder SIN/COS signal too low</text:p>
          </table:table-cell>
          <table:table-cell office:value-type="string" table:style-name="tablecell">
            <text:p text:style-name="tablealignleft">Check the encoder signal usign oscilloscope, check the calibration data inside the expert window usign NiLAB Starter. Paramters from 214 (dec) to 217 (dec)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0xE</text:p>
          </table:table-cell>
          <table:table-cell office:value-type="string" table:style-name="tablecell">
            <text:p text:style-name="tablealignleft">MOTOR_OVERTEMP</text:p>
          </table:table-cell>
          <table:table-cell office:value-type="string" table:style-name="tablecell">
            <text:p text:style-name="tablealignleft">Motor &amp; Drive over temperature</text:p>
          </table:table-cell>
          <table:table-cell office:value-type="string" table:style-name="tablecell">
            <text:p text:style-name="tablealignleft">Reduce the acceleration rate or increase the waiting time between the motion tasks. Check the threshold temperature level insider the NiLAB Starter - Paramenter 69 (dec)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0xF</text:p>
          </table:table-cell>
          <table:table-cell office:value-type="string" table:style-name="tablecell">
            <text:p text:style-name="tablealignleft">MOTOR_OVERCURRENT</text:p>
          </table:table-cell>
          <table:table-cell office:value-type="string" table:style-name="tablecell">
            <text:p text:style-name="tablealignleft">Power stage overcurrent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MOTOR_DCLINK_OVERRRANGE</text:p>
          </table:table-cell>
          <table:table-cell office:value-type="string" table:style-name="tablecell">
            <text:p text:style-name="tablealignleft">DC Link over range</text:p>
          </table:table-cell>
          <table:table-cell office:value-type="string" table:style-name="tablecell">
            <text:p text:style-name="tablealignleft">Check the power supply level or the current capabilty of your power supply. Check the threshold level in the Parameter 4636 (dec)</text:p>
          </table:table-cell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0x11</text:p>
          </table:table-cell>
          <table:table-cell office:value-type="string" table:style-name="tablecell">
            <text:p text:style-name="tablealignleft">MOTOR_PT600</text:p>
          </table:table-cell>
          <table:table-cell office:value-type="string" table:style-name="tablecell">
            <text:p text:style-name="tablealignleft">Motor thermal sensor overtemperature</text:p>
          </table:table-cell>
          <table:table-cell office:value-type="string" table:style-name="tablecell">
            <text:p text:style-name="tablealignleft">Reduce the acceleration rate or increase the waiting time between the motion tasks. Check the threshold temperature level insider the NiLAB Starter - Paramenter 182 (dec)</text:p>
          </table:table-cell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0x13</text:p>
          </table:table-cell>
          <table:table-cell office:value-type="string" table:style-name="tablecell">
            <text:p text:style-name="tablealignleft">SAFE STOP</text:p>
          </table:table-cell>
          <table:table-cell office:value-type="string" table:style-name="tablecell">
            <text:p text:style-name="tablealignleft">The motor receive the power supply (24VDC) with the enable and trigger high (the two digital inputs set to high)</text:p>
          </table:table-cell>
          <table:table-cell office:value-type="string" table:style-name="tablecell">
            <text:p text:style-name="tablealignleft">Please when the motor receive the 24VDC power supply the two inputs must be low (not active)</text:p>
          </table:table-cell>
        </table:table-row>
        <table:table-row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0x14</text:p>
          </table:table-cell>
          <table:table-cell office:value-type="string" table:style-name="tablecell">
            <text:p text:style-name="tablealignleft">SAFE TORQUE OFF <text:line-break/>(only in Ethercat version avaiable)</text:p>
          </table:table-cell>
          <table:table-cell office:value-type="string" table:style-name="tablecell">
            <text:p text:style-name="tablealignleft">The motor was enabled with the safe torque off inputs not set to 24VDC</text:p>
          </table:table-cell>
          <table:table-cell office:value-type="string" table:style-name="tablecell">
            <text:p text:style-name="tablealignleft">Please connected the safe inputs to 24VDC</text:p>
          </table:table-cell>
        </table:table-row>
        <table:table-row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0x15</text:p>
          </table:table-cell>
          <table:table-cell office:value-type="string" table:style-name="tablecell">
            <text:p text:style-name="tablealignleft">OUTPUT FAULT</text:p>
          </table:table-cell>
          <table:table-cell office:value-type="string" table:style-name="tablecell">
            <text:p text:style-name="tablealignleft">One of more digital outputs are overloaded or shorted to ground.</text:p>
          </table:table-cell>
          <table:table-cell office:value-type="string" table:style-name="tablecell">
            <text:p text:style-name="tablealignleft">Please remove the load or short</text:p>
          </table:table-cell>
        </table:table-row>
      </table:table>
      <text:h text:style-name="Heading_20_3" text:outline-level="3"><text:bookmark-start text:name="__RefHeading___how_to_reset_fault_using_digital_inputs_3"/><text:bookmark-start text:name="how_to_reset_fault_using_digital_inputs"/>How to reset fault using Digital Inputs<text:bookmark-end text:name="__RefHeading___how_to_reset_fault_using_digital_inputs_3"/><text:bookmark-end text:name="how_to_reset_fault_using_digital_inputs"/></text:h>
      <text:p text:style-name="Text_20_body">When a Fault occurs, in order to reset the fault using digital input you need to use Digital Input 1. The fault is reset when two impulse on Digital Input 1 - (Pin 9).The Digital Input 0 must be set to low (motor disable) before sending the reset sequence. The reset sequence must be the following:</text:p>
      <text:p text:style-name="Text_20_body"><draw:frame draw:style-name="media" draw:name="0" text:anchor-type="as-char" draw:z-index="0" svg:width="17.30375cm" style:rel-width="100%" svg:height="4.1804166666667cm" style:rel-height="scale"><draw:image xlink:href="Pictures/1fc3e83a20087346807a6b283a66eb2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37</meta:creation-date>
    <dc:creator>Generated</dc:creator>
    <dc:date>2026-09-08T04::38:37</dc:date>
    <dc:language>en-US</dc:language>
    <meta:editing-cycles>1</meta:editing-cycles>
    <meta:editing-duration>PT0S</meta:editing-duration>
    <dc:title>integrated_drive_motors:faults</dc:title>
  </office:meta>
</office:document-meta>
</file>