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6cc85a25080fa572f2fe93f2079ccf.jpg"/>
  <manifest:file-entry manifest:media-type="image/jpeg" manifest:full-path="Pictures/6d548b8b22b0099f466ce2dd480245a3.jpg"/>
  <manifest:file-entry manifest:media-type="image/jpeg" manifest:full-path="Pictures/76f96063c64b9abd8960dd48aedd39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fw_update"/><text:bookmark-start text:name="__RefHeading___motor_firmware_update_procedure_1"/><text:bookmark-start text:name="motor_firmware_update_procedure"/>Motor Firmware Update procedure<text:bookmark-end text:name="__RefHeading___motor_firmware_update_procedure_1"/><text:bookmark-end text:name="motor_firmware_update_procedure"/></text:h>
      <text:p text:style-name="Text_20_body">Using NiLAB Starter software is possible to update the integrated drive linear motor Firmware on the field. Please download the last version of the NiLAB Starter here: <text:a xlink:type="simple" xlink:href="https://dokuwiki.nilab.at/lib/exe/fetch.php?media=nilab_starter:nilab_starter_ver2.4.1.7.zip" text:style-name="Internet_20_link" text:visited-style-name="Visited_20_Internet_20_Link">:nilab_starter:nilab_starter_ver2.4.1.7.zip</text:a></text:p>
      <text:p text:style-name="Text_20_body">Switch the NiLAB Starter to Expert mode using password unlock, cliccking on the symbol » on the right up corne, insert the password and then click with the left mouse button on the password text (<text:span text:style-name="Strong_20_Emphasis">).<text:line-break/>
The unlock password is on request </text:span> (ask nilab for the correct password) , follow by double click on the password text field.**</text:p>
      <text:p text:style-name="Text_20_body"><draw:frame draw:style-name="media" draw:name="update_1.jpg Legend" text:anchor-type="as-char" draw:z-index="0" svg:width="21.166666666667cm" style:rel-width="100%"><draw:text-box><text:p text:style-name="legendcenter"><draw:frame draw:style-name="media" draw:name="update_1.jpg" text:anchor-type="as-char" draw:z-index="0" svg:width="21.166666666667cm" style:rel-width="100%" svg:height="10.027708333333cm" style:rel-height="scale"><draw:image xlink:href="Pictures/ce6cc85a25080fa572f2fe93f2079ccf.jpg" xlink:type="simple" xlink:show="embed" xlink:actuate="onLoad"/></draw:frame>update_1.jpg</text:p></draw:text-box></draw:frame></text:p>
      <text:h text:style-name="Heading_20_3" text:outline-level="3"><text:bookmark-start text:name="__RefHeading___step_2_2"/><text:bookmark-start text:name="step_2"/>Step 2<text:bookmark-end text:name="__RefHeading___step_2_2"/><text:bookmark-end text:name="step_2"/></text:h>
      <text:p text:style-name="Text_20_body">Go to Firmware repository window and then click on check for new version, Then, a list of available firmware will appear on the list box.Then select the right one and press Download Selected FW button.</text:p>
      <text:p text:style-name="Text_20_body"><draw:frame draw:style-name="media" draw:name="update_2.jpg Legend" text:anchor-type="as-char" draw:z-index="0" svg:width="21.166666666667cm" style:rel-width="100%"><draw:text-box><text:p text:style-name="legendcenter"><draw:frame draw:style-name="media" draw:name="update_2.jpg" text:anchor-type="as-char" draw:z-index="1" svg:width="21.166666666667cm" style:rel-width="100%" svg:height="10.00125cm" style:rel-height="scale"><draw:image xlink:href="Pictures/6d548b8b22b0099f466ce2dd480245a3.jpg" xlink:type="simple" xlink:show="embed" xlink:actuate="onLoad"/></draw:frame>update_2.jpg</text:p></draw:text-box></draw:frame></text:p>
      <text:h text:style-name="Heading_20_3" text:outline-level="3"><text:bookmark-start text:name="__RefHeading___step_3_3"/><text:bookmark-start text:name="step_3"/>Step 3<text:bookmark-end text:name="__RefHeading___step_3_3"/><text:bookmark-end text:name="step_3"/></text:h>
      <text:p text:style-name="Text_20_body">Go to Motor parameter window and press the FW Update button</text:p>
      <text:p text:style-name="Text_20_body"><draw:frame draw:style-name="media" draw:name="update_3.jpg Legend" text:anchor-type="as-char" draw:z-index="0" svg:width="21.166666666667cm" style:rel-width="100%"><draw:text-box><text:p text:style-name="legendcenter"><draw:frame draw:style-name="media" draw:name="update_3.jpg" text:anchor-type="as-char" draw:z-index="2" svg:width="21.166666666667cm" style:rel-width="100%" svg:height="9.8425cm" style:rel-height="scale"><draw:image xlink:href="Pictures/76f96063c64b9abd8960dd48aedd39bb.jpg" xlink:type="simple" xlink:show="embed" xlink:actuate="onLoad"/></draw:frame>update_3.jpg</text:p></draw:text-box></draw:frame></text:p>
      <text:h text:style-name="Heading_20_3" text:outline-level="3"><text:bookmark-start text:name="__RefHeading___step_4_4"/><text:bookmark-start text:name="step_4"/>Step 4<text:bookmark-end text:name="__RefHeading___step_4_4"/><text:bookmark-end text:name="step_4"/></text:h>
      <text:p text:style-name="Text_20_body">Select the file from the location where the FW file was donwload and start the update proced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51:51</meta:creation-date>
    <dc:creator>Generated</dc:creator>
    <dc:date>2026-09-08T12::51:51</dc:date>
    <dc:language>en-US</dc:language>
    <meta:editing-cycles>1</meta:editing-cycles>
    <meta:editing-duration>PT0S</meta:editing-duration>
    <dc:title>integrated_drive_motors:fw_update</dc:title>
  </office:meta>
</office:document-meta>
</file>