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3a73bb214a1d4c86351c605fabd8fd.jpg"/>
  <manifest:file-entry manifest:media-type="image/jpeg" manifest:full-path="Pictures/3f7f4be5d641239592feb5f86fdd2433.jpg"/>
  <manifest:file-entry manifest:media-type="image/jpeg" manifest:full-path="Pictures/039dffdc1fbb14c225b2ab02c3a90cd1.jpg"/>
  <manifest:file-entry manifest:media-type="image/jpeg" manifest:full-path="Pictures/98281526e609e54ff35f9d809b0fd8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identification"/><text:bookmark-start text:name="__RefHeading___motor_indentification_on_modbus_1"/><text:bookmark-start text:name="motor_indentification_on_modbus"/>Motor indentification on modbus<text:bookmark-end text:name="__RefHeading___motor_indentification_on_modbus_1"/><text:bookmark-end text:name="motor_indentification_on_modbus"/></text:h>
      <text:p text:style-name="Text_20_body">In order to identify the motor on the Modbus communication bus, please start the scan procedure press the button Scan Modbus nodes.</text:p>
      <text:p text:style-name="Text_20_body"><draw:frame draw:style-name="media" draw:name="scan_1.jpg Legend" text:anchor-type="as-char" draw:z-index="0" svg:width="27.093333333333cm" style:rel-width="100%"><draw:text-box><text:p text:style-name="legendcenter"><draw:frame draw:style-name="media" draw:name="scan_1.jpg" text:anchor-type="as-char" draw:z-index="0" svg:width="27.093333333333cm" style:rel-width="100%" svg:height="12.779375cm" style:rel-height="scale"><draw:image xlink:href="Pictures/df3a73bb214a1d4c86351c605fabd8fd.jpg" xlink:type="simple" xlink:show="embed" xlink:actuate="onLoad"/></draw:frame>scan_1.jpg</text:p></draw:text-box></draw:frame></text:p>
      <text:p text:style-name="Text_20_body">Please, select one of the motor in the active device list. For example n.1</text:p>
      <text:p text:style-name="Text_20_body"><draw:frame draw:style-name="media" draw:name="scan_2.jpg Legend" text:anchor-type="as-char" draw:z-index="0" svg:width="27.093333333333cm" style:rel-width="100%"><draw:text-box><text:p text:style-name="legendcenter"><draw:frame draw:style-name="media" draw:name="scan_2.jpg" text:anchor-type="as-char" draw:z-index="1" svg:width="27.093333333333cm" style:rel-width="100%" svg:height="12.752916666667cm" style:rel-height="scale"><draw:image xlink:href="Pictures/3f7f4be5d641239592feb5f86fdd2433.jpg" xlink:type="simple" xlink:show="embed" xlink:actuate="onLoad"/></draw:frame>scan_2.jpg</text:p></draw:text-box></draw:frame></text:p>
      <text:p text:style-name="Text_20_body">Press No on the window to avoid the connection of the interface to the selected node id.</text:p>
      <text:p text:style-name="Text_20_body"><draw:frame draw:style-name="media" draw:name="scan_3.jpg Legend" text:anchor-type="as-char" draw:z-index="0" svg:width="22.330833333333cm" style:rel-width="100%"><draw:text-box><text:p text:style-name="legendcenter"><draw:frame draw:style-name="media" draw:name="scan_3.jpg" text:anchor-type="as-char" draw:z-index="2" svg:width="22.330833333333cm" style:rel-width="100%" svg:height="11.27125cm" style:rel-height="scale"><draw:image xlink:href="Pictures/039dffdc1fbb14c225b2ab02c3a90cd1.jpg" xlink:type="simple" xlink:show="embed" xlink:actuate="onLoad"/></draw:frame>scan_3.jpg</text:p></draw:text-box></draw:frame></text:p>
      <text:p text:style-name="Text_20_body">Please press the button IDENTIFY MOTOR to start the identification process.</text:p>
      <text:p text:style-name="Text_20_body"><draw:frame draw:style-name="media" draw:name="scan_4.jpg Legend" text:anchor-type="as-char" draw:z-index="0" svg:width="27.093333333333cm" style:rel-width="100%"><draw:text-box><text:p text:style-name="legendcenter"><draw:frame draw:style-name="media" draw:name="scan_4.jpg" text:anchor-type="as-char" draw:z-index="3" svg:width="27.093333333333cm" style:rel-width="100%" svg:height="12.726458333333cm" style:rel-height="scale"><draw:image xlink:href="Pictures/98281526e609e54ff35f9d809b0fd86d.jpg" xlink:type="simple" xlink:show="embed" xlink:actuate="onLoad"/></draw:frame>scan_4.jpg</text:p></draw:text-box></draw:frame></text:p>
      <text:p text:style-name="Text_20_body">The red and green LED on the motor, indicating its identification, blinked alternately for 3 seconds. This happened at every identification requ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2:13</meta:creation-date>
    <dc:creator>Generated</dc:creator>
    <dc:date>2026-09-08T04::32:13</dc:date>
    <dc:language>en-US</dc:language>
    <meta:editing-cycles>1</meta:editing-cycles>
    <meta:editing-duration>PT0S</meta:editing-duration>
    <dc:title>integrated_drive_motors:identification</dc:title>
  </office:meta>
</office:document-meta>
</file>