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51d3c569b5e7a342dabcbdb5fc78fa.png"/>
  <manifest:file-entry manifest:media-type="image/png" manifest:full-path="Pictures/d7397ee96d54cb842a76c65c3e667510.png"/>
  <manifest:file-entry manifest:media-type="image/png" manifest:full-path="Pictures/9c497f89cba56d8c4950de07191cab1a.png"/>
  <manifest:file-entry manifest:media-type="image/png" manifest:full-path="Pictures/65196e4beff9338d3ed1e4dd5c2bf9d5.png"/>
  <manifest:file-entry manifest:media-type="image/png" manifest:full-path="Pictures/ad6c08c259d66e5634c807e1fdeae358.png"/>
  <manifest:file-entry manifest:media-type="image/jpeg" manifest:full-path="Pictures/662504857be86f8647e65297e940a5a2.jpg"/>
  <manifest:file-entry manifest:media-type="image/jpeg" manifest:full-path="Pictures/4b26364f8f5bcb264e117364ef8647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grated_drive_motors:installation"/><text:bookmark-start text:name="__RefHeading___mechanical_installation_1"/><text:bookmark-start text:name="mechanical_installation"/>Mechanical Installation<text:bookmark-end text:name="__RefHeading___mechanical_installation_1"/><text:bookmark-end text:name="mechanical_installation"/></text:h>
      <text:h text:style-name="Heading_20_3" text:outline-level="3"><text:bookmark-start text:name="__RefHeading___slider_distance_for_parallel_drive_mounting_2"/><text:bookmark-start text:name="slider_distance_for_parallel_drive_mounting"/>Slider distance for parallel drive mounting<text:bookmark-end text:name="__RefHeading___slider_distance_for_parallel_drive_mounting_2"/><text:bookmark-end text:name="slider_distance_for_parallel_drive_mounting"/></text:h>
      <text:p text:style-name="Text_20_body">Whne the application needs tandem parallel configuration of the integrated drive linear motor, the two or more actuator must mounted guarantee the safety distance L3 to avoid the interaction between magnetic sliders.</text:p>
      <text:p text:style-name="Text_20_body"><draw:frame draw:style-name="media" draw:name="0" text:anchor-type="as-char" draw:z-index="0" svg:width="6.4558333333333cm" style:rel-width="100%" svg:height="6.7733333333333cm" style:rel-height="scale"><draw:image xlink:href="Pictures/7b51d3c569b5e7a342dabcbdb5fc78fa.png" xlink:type="simple" xlink:show="embed" xlink:actuate="onLoad"/></draw:frame></text:p>
      <table:table table:style-name="Table">
        <table:table-column/>
        <table:table-column/>
        <table:table-column/>
        <table:table-column/>
        <table:table-row>
          <table:table-cell office:value-type="string" table:style-name="tablecell">
            <text:p text:style-name="tablealignleft"><text:span text:style-name="Strong_20_Emphasis">MOTOR MODEL</text:span> </text:p>
          </table:table-cell>
          <table:table-cell office:value-type="string" table:style-name="tablecell">
            <text:p text:style-name="tablealignleft"> <text:span text:style-name="Strong_20_Emphasis">NO INTERACTION</text:span> </text:p>
          </table:table-cell>
          <table:table-cell office:value-type="string" table:style-name="tablecell">
            <text:p text:style-name="tablealignleft"> <text:span text:style-name="Strong_20_Emphasis">MEDIUM INTERACTION</text:span> </text:p>
          </table:table-cell>
          <table:table-cell office:value-type="string" table:style-name="tablecell">
            <text:p text:style-name="tablealignleft"> <text:span text:style-name="Strong_20_Emphasis">STRONG INTERACTION</text:span> </text:p>
          </table:table-cell>
        </table:table-row>
        <table:table-row>
          <table:table-cell office:value-type="string" table:style-name="tablecell">
            <text:p text:style-name="tablealignleft">NLi080</text:p>
          </table:table-cell>
          <table:table-cell office:value-type="string" table:style-name="tablecell">
            <text:p text:style-name="tablealignleft"> <text:span text:style-name="Strong_20_Emphasis">&gt; 35 mm</text:span>   </text:p>
          </table:table-cell>
          <table:table-cell office:value-type="string" table:style-name="tablecell">
            <text:p text:style-name="tablealignleft"> <text:span text:style-name="Strong_20_Emphasis">&gt; 15 mm to 35 mm</text:span> </text:p>
          </table:table-cell>
          <table:table-cell office:value-type="string" table:style-name="tablecell">
            <text:p text:style-name="tablealignleft"> <text:span text:style-name="Strong_20_Emphasis">&lt; 15 mm</text:span> </text:p>
          </table:table-cell>
        </table:table-row>
        <table:table-row>
          <table:table-cell office:value-type="string" table:style-name="tablecell">
            <text:p text:style-name="tablealignleft">NLi120</text:p>
          </table:table-cell>
          <table:table-cell office:value-type="string" table:style-name="tablecell">
            <text:p text:style-name="tablealignleft"> <text:span text:style-name="Strong_20_Emphasis">&gt; 65 mm</text:span>   </text:p>
          </table:table-cell>
          <table:table-cell office:value-type="string" table:style-name="tablecell">
            <text:p text:style-name="tablealignleft"> <text:span text:style-name="Strong_20_Emphasis">&gt; 45 mm to 65 mm</text:span> </text:p>
          </table:table-cell>
          <table:table-cell office:value-type="string" table:style-name="tablecell">
            <text:p text:style-name="tablealignleft"> <text:span text:style-name="Strong_20_Emphasis">&lt; 45 mm</text:span> </text:p>
          </table:table-cell>
        </table:table-row>
      </table:table>
      <text:h text:style-name="Heading_20_3" text:outline-level="3"><text:bookmark-start text:name="__RefHeading___nli080q_fixing_points_3"/><text:bookmark-start text:name="nli080q_fixing_points"/>NLi080Q Fixing points<text:bookmark-end text:name="__RefHeading___nli080q_fixing_points_3"/><text:bookmark-end text:name="nli080q_fixing_points"/></text:h>
      <text:p text:style-name="Text_20_body"><draw:frame draw:style-name="media" draw:name="1" text:anchor-type="as-char" draw:z-index="1" svg:width="12.488333333333cm" svg:height="4.8154166666667cm"><draw:image xlink:href="Pictures/d7397ee96d54cb842a76c65c3e667510.png" xlink:type="simple" xlink:show="embed" xlink:actuate="onLoad"/></draw:frame></text:p>
      <text:h text:style-name="Heading_20_3" text:outline-level="3"><text:bookmark-start text:name="__RefHeading___nli080x_fixing_points_4"/><text:bookmark-start text:name="nli080x_fixing_points"/>NLi080X Fixing points<text:bookmark-end text:name="__RefHeading___nli080x_fixing_points_4"/><text:bookmark-end text:name="nli080x_fixing_points"/></text:h>
      <text:p text:style-name="Text_20_body"><draw:frame draw:style-name="media" draw:name="2" text:anchor-type="as-char" draw:z-index="2" svg:width="17.674166666667cm" style:rel-width="100%" svg:height="5.5033333333333cm" style:rel-height="scale"><draw:image xlink:href="Pictures/9c497f89cba56d8c4950de07191cab1a.png" xlink:type="simple" xlink:show="embed" xlink:actuate="onLoad"/></draw:frame></text:p>
      <text:h text:style-name="Heading_20_3" text:outline-level="3"><text:bookmark-start text:name="__RefHeading___nli120q_fixing_points_5"/><text:bookmark-start text:name="nli120q_fixing_points"/>NLi120Q Fixing points<text:bookmark-end text:name="__RefHeading___nli120q_fixing_points_5"/><text:bookmark-end text:name="nli120q_fixing_points"/></text:h>
      <text:p text:style-name="Text_20_body"><draw:frame draw:style-name="media" draw:name="3" text:anchor-type="as-char" draw:z-index="3" svg:width="13.546666666667cm" svg:height="4.6302083333333cm"><draw:image xlink:href="Pictures/65196e4beff9338d3ed1e4dd5c2bf9d5.png" xlink:type="simple" xlink:show="embed" xlink:actuate="onLoad"/></draw:frame></text:p>
      <text:h text:style-name="Heading_20_3" text:outline-level="3"><text:bookmark-start text:name="__RefHeading___nli120x_fixing_points_6"/><text:bookmark-start text:name="nli120x_fixing_points"/>NLi120X Fixing points<text:bookmark-end text:name="__RefHeading___nli120x_fixing_points_6"/><text:bookmark-end text:name="nli120x_fixing_points"/></text:h>
      <text:p text:style-name="Text_20_body"><draw:frame draw:style-name="media" draw:name="4" text:anchor-type="as-char" draw:z-index="4" svg:width="21.166666666667cm" style:rel-width="100%" svg:height="3.9952083333333cm" style:rel-height="scale"><draw:image xlink:href="Pictures/ad6c08c259d66e5634c807e1fdeae358.png" xlink:type="simple" xlink:show="embed" xlink:actuate="onLoad"/></draw:frame></text:p>
      <text:h text:style-name="Heading_20_3" text:outline-level="3"><text:bookmark-start text:name="__RefHeading___nli080q_x_slider_fixing_point_7"/><text:bookmark-start text:name="nli080q_x_slider_fixing_point"/>NLi080Q/X slider fixing point<text:bookmark-end text:name="__RefHeading___nli080q_x_slider_fixing_point_7"/><text:bookmark-end text:name="nli080q_x_slider_fixing_point"/></text:h>
      <text:p text:style-name="Text_20_body">Slider has M4 threaded hole at each slider ends.</text:p>
      <text:p text:style-name="Text_20_body"><draw:frame draw:style-name="media" draw:name="slider_8.jpg Legend" text:anchor-type="as-char" draw:z-index="0" svg:width="21.166666666667cm" style:rel-width="100%"><draw:text-box><text:p text:style-name="legendcenter"><draw:frame draw:style-name="media" draw:name="slider_8.jpg" text:anchor-type="as-char" draw:z-index="5" svg:width="21.166666666667cm" style:rel-width="100%" svg:height="3.3866666666667cm" style:rel-height="scale"><draw:image xlink:href="Pictures/662504857be86f8647e65297e940a5a2.jpg" xlink:type="simple" xlink:show="embed" xlink:actuate="onLoad"/></draw:frame>slider_8.jpg</text:p></draw:text-box></draw:frame></text:p>
      <text:h text:style-name="Heading_20_3" text:outline-level="3"><text:bookmark-start text:name="__RefHeading___nli120qx_slider_fixing_point_8"/><text:bookmark-start text:name="nli120qx_slider_fixing_point"/>NLi120QX slider fixing point<text:bookmark-end text:name="__RefHeading___nli120qx_slider_fixing_point_8"/><text:bookmark-end text:name="nli120qx_slider_fixing_point"/></text:h>
      <text:p text:style-name="Text_20_body">Slider has M4 threaded hole at each slider ends.</text:p>
      <text:p text:style-name="Text_20_body"><draw:frame draw:style-name="media" draw:name="slider_12.jpg Legend" text:anchor-type="as-char" draw:z-index="0" svg:width="21.166666666667cm" style:rel-width="100%"><draw:text-box><text:p text:style-name="legendcenter"><draw:frame draw:style-name="media" draw:name="slider_12.jpg" text:anchor-type="as-char" draw:z-index="6" svg:width="21.166666666667cm" style:rel-width="100%" svg:height="3.8629166666667cm" style:rel-height="scale"><draw:image xlink:href="Pictures/4b26364f8f5bcb264e117364ef864783.jpg" xlink:type="simple" xlink:show="embed" xlink:actuate="onLoad"/></draw:frame>slider_12.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1:50</meta:creation-date>
    <dc:creator>Generated</dc:creator>
    <dc:date>2026-09-08T10::01:50</dc:date>
    <dc:language>en-US</dc:language>
    <meta:editing-cycles>1</meta:editing-cycles>
    <meta:editing-duration>PT0S</meta:editing-duration>
    <dc:title>integrated_drive_motors:installation</dc:title>
  </office:meta>
</office:document-meta>
</file>