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12548342f3c53ddc79eb9e0d66f6ca6.jpg"/>
  <manifest:file-entry manifest:media-type="image/jpeg" manifest:full-path="Pictures/c1733497a03ab704cfb36dc3f3c23717.jpg"/>
  <manifest:file-entry manifest:media-type="image/jpeg" manifest:full-path="Pictures/d47988902d126cc6bd0fb2e3d0de67b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master_slave"/><text:bookmark-start text:name="__RefHeading___master_and_slave_mode_1"/><text:bookmark-start text:name="master_and_slave_mode"/>Master and slave mode<text:bookmark-end text:name="__RefHeading___master_and_slave_mode_1"/><text:bookmark-end text:name="master_and_slave_mode"/></text:h>
      <text:p text:style-name="Text_20_body">when two or more axis must be syhncronized without PLC that send a trigger signal on digital input 1, one NLi motor can be used as a master to synchronized the others.</text:p>
      <text:h text:style-name="Heading_20_2" text:outline-level="2"><text:bookmark-start text:name="__RefHeading___connection_between_the_two_motors_2"/><text:bookmark-start text:name="connection_between_the_two_motors"/>Connection between the two motors<text:bookmark-end text:name="__RefHeading___connection_between_the_two_motors_2"/><text:bookmark-end text:name="connection_between_the_two_motors"/></text:h>
      <text:p text:style-name="Text_20_body">Pin 12 (Digital output 2) of the master motor must be connected to Pin 9 (Digital Input 1) of slave motor<text:line-break/>
Pin 8 (Digital input 0) must be set to 24VDC to start the motion.</text:p>
      <text:p text:style-name="Text_20_body"><draw:frame draw:style-name="media" draw:name="master_slave.jpg Legend" text:anchor-type="as-char" draw:z-index="0" svg:width="18.520833333333cm" style:rel-width="100%"><draw:text-box><text:p text:style-name="legendcenter"><draw:frame draw:style-name="media" draw:name="master_slave.jpg" text:anchor-type="as-char" draw:z-index="0" svg:width="18.520833333333cm" style:rel-width="100%" svg:height="11.086041666667cm" style:rel-height="scale"><draw:image xlink:href="Pictures/212548342f3c53ddc79eb9e0d66f6ca6.jpg" xlink:type="simple" xlink:show="embed" xlink:actuate="onLoad"/></draw:frame>master_slave.jpg</text:p></draw:text-box></draw:frame></text:p>
      <text:h text:style-name="Heading_20_2" text:outline-level="2"><text:bookmark-start text:name="__RefHeading___example_of_configuration_of_the_two_axis_3"/><text:bookmark-start text:name="example_of_configuration_of_the_two_axis"/>Example of configuration of the two axis<text:bookmark-end text:name="__RefHeading___example_of_configuration_of_the_two_axis_3"/><text:bookmark-end text:name="example_of_configuration_of_the_two_axis"/></text:h>
      <text:p text:style-name="Text_20_body">The waiting time of the master and slave must be set to a<text:span text:style-name="underline"> waiting time of 5 msec</text:span> (1). On the master motor, the paramter 4098 Digital Ouput2 must be select to Master synch (2).</text:p>
      <text:p text:style-name="Text_20_body"><text:span text:style-name="Strong_20_Emphasis">As regards the homing speed, please specify low speed (for example 10mm/sec) in the master motor and medium speed (for example 50mm/sec) in the slave motor.<text:line-break/>
This to guarantee that the automatic homing of the slave is completed before the master motor starts the motion.</text:span></text:p>
      <text:h text:style-name="Heading_20_3" text:outline-level="3"><text:bookmark-start text:name="__RefHeading___master_configuration_4"/><text:bookmark-start text:name="master_configuration"/>Master configuration<text:bookmark-end text:name="__RefHeading___master_configuration_4"/><text:bookmark-end text:name="master_configuration"/></text:h>
      <text:p text:style-name="Text_20_body"><draw:frame draw:style-name="media" draw:name="master_config.jpg Legend" text:anchor-type="as-char" draw:z-index="0" svg:width="27.093333333333cm" style:rel-width="100%"><draw:text-box><text:p text:style-name="legendcenter"><draw:frame draw:style-name="media" draw:name="master_config.jpg" text:anchor-type="as-char" draw:z-index="1" svg:width="27.093333333333cm" style:rel-width="100%" svg:height="10.31875cm" style:rel-height="scale"><draw:image xlink:href="Pictures/c1733497a03ab704cfb36dc3f3c23717.jpg" xlink:type="simple" xlink:show="embed" xlink:actuate="onLoad"/></draw:frame>master_config.jpg</text:p></draw:text-box></draw:frame></text:p>
      <text:h text:style-name="Heading_20_3" text:outline-level="3"><text:bookmark-start text:name="__RefHeading___slave_configuration_5"/><text:bookmark-start text:name="slave_configuration"/>Slave configuration<text:bookmark-end text:name="__RefHeading___slave_configuration_5"/><text:bookmark-end text:name="slave_configuration"/></text:h>
      <text:p text:style-name="Text_20_body">Trigger mode of the index 0 (first row) must be set to DIG IN falling edge (1) <text:span text:style-name="underline">with a waiting time of 3msec </text:span>and the parameter 4098 Digital output2 must be seto to In position (2)</text:p>
      <text:p text:style-name="Text_20_body"><draw:frame draw:style-name="media" draw:name="slave_config.jpg Legend" text:anchor-type="as-char" draw:z-index="0" svg:width="27.093333333333cm" style:rel-width="100%"><draw:text-box><text:p text:style-name="legendcenter"><draw:frame draw:style-name="media" draw:name="slave_config.jpg" text:anchor-type="as-char" draw:z-index="2" svg:width="27.093333333333cm" style:rel-width="100%" svg:height="10.345208333333cm" style:rel-height="scale"><draw:image xlink:href="Pictures/d47988902d126cc6bd0fb2e3d0de67b8.jpg" xlink:type="simple" xlink:show="embed" xlink:actuate="onLoad"/></draw:frame>slave_config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40:27</meta:creation-date>
    <dc:creator>Generated</dc:creator>
    <dc:date>2026-09-08T04::40:27</dc:date>
    <dc:language>en-US</dc:language>
    <meta:editing-cycles>1</meta:editing-cycles>
    <meta:editing-duration>PT0S</meta:editing-duration>
    <dc:title>integrated_drive_motors:master_slave</dc:title>
  </office:meta>
</office:document-meta>
</file>