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2a049a0eb85765cfa495b96dda43ab7.jpg"/>
  <manifest:file-entry manifest:media-type="image/jpeg" manifest:full-path="Pictures/2dad5da27190af9df3f569d14645d72b.jpg"/>
  <manifest:file-entry manifest:media-type="image/jpeg" manifest:full-path="Pictures/3b1fbbf04e8e65d09d4c6b3c38f625ab.jpg"/>
  <manifest:file-entry manifest:media-type="image/jpeg" manifest:full-path="Pictures/c7555a0340eb995f4d3dd41f4a1262f1.jpg"/>
  <manifest:file-entry manifest:media-type="image/jpeg" manifest:full-path="Pictures/2d64952e4e2ac21f753ea51c1e39d8b6.jpg"/>
  <manifest:file-entry manifest:media-type="image/jpeg" manifest:full-path="Pictures/8ce14059f642269c4dd09227cad36a1c.jpg"/>
  <manifest:file-entry manifest:media-type="image/jpeg" manifest:full-path="Pictures/92f7ec1a5795804af9c2cd46c46999fa.jpg"/>
  <manifest:file-entry manifest:media-type="image/jpeg" manifest:full-path="Pictures/5b531dd9a7a29cf0b5113f783ff72057.jpg"/>
  <manifest:file-entry manifest:media-type="image/jpeg" manifest:full-path="Pictures/1691ddd99fe07c036fbcb46ea85510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grated_drive_motors:modbus_rtu"/><text:bookmark-start text:name="__RefHeading___modbus_rtu_interface_1"/><text:bookmark-start text:name="modbus_rtu_interface"/>MODBUS RTU Interface<text:bookmark-end text:name="__RefHeading___modbus_rtu_interface_1"/><text:bookmark-end text:name="modbus_rtu_interface"/></text:h>
      <text:h text:style-name="Heading_20_3" text:outline-level="3"><text:bookmark-start text:name="__RefHeading___how_to_set_the_right_node_id_inside_the_motor_configuration_2"/><text:bookmark-start text:name="how_to_set_the_right_node_id_inside_the_motor_configuration"/>How to set the right NODE ID inside the motor configuration<text:bookmark-end text:name="__RefHeading___how_to_set_the_right_node_id_inside_the_motor_configuration_2"/><text:bookmark-end text:name="how_to_set_the_right_node_id_inside_the_motor_configuration"/></text:h>
      <text:p text:style-name="Text_20_body">Using NiLAB Starter, connect to the single motor and store different address inside Motor Parameter window. Then press Download configuration to the motor and Store configuration to Flash to permanently store the node id inside the memory of the motor.<text:line-break/>
Please use NODE ID starting from 1 to 128. The new node id will be update after a new power cycle.</text:p>
      <text:p text:style-name="Text_20_body"><draw:frame draw:style-name="media" draw:name="0" text:anchor-type="as-char" draw:z-index="0" svg:width="21.166666666667cm" style:rel-width="100%" svg:height="10.00125cm" style:rel-height="scale"><draw:image xlink:href="Pictures/72a049a0eb85765cfa495b96dda43ab7.jpg" xlink:type="simple" xlink:show="embed" xlink:actuate="onLoad"/></draw:frame></text:p>
      <text:h text:style-name="Heading_20_3" text:outline-level="3"><text:bookmark-start text:name="__RefHeading___how_to_connect_the_motors_on_the_bus_3"/><text:bookmark-start text:name="how_to_connect_the_motors_on_the_bus"/>How to connect the motors on the BUS<text:bookmark-end text:name="__RefHeading___how_to_connect_the_motors_on_the_bus_3"/><text:bookmark-end text:name="how_to_connect_the_motors_on_the_bus"/></text:h>
      <text:p text:style-name="Text_20_body">The NLi integrated miniature linear motors are equipped with MODBUS RTU communication interface.<text:line-break/>
More information about this type of fieldbus can be read here: <text:a xlink:type="simple" xlink:href="https://en.wikipedia.org/wiki/Modbus" text:style-name="Internet_20_link" text:visited-style-name="Visited_20_Internet_20_Link">https://en.wikipedia.org/wiki/Modbus</text:a></text:p>
      <text:p text:style-name="Text_20_body"><draw:frame draw:style-name="media" draw:name="modbus_rtu_connection.jpg Legend" text:anchor-type="as-char" draw:z-index="0" svg:width="17.197916666667cm" style:rel-width="100%"><draw:text-box><text:p text:style-name="legendcenter"><draw:frame draw:style-name="media" draw:name="modbus_rtu_connection.jpg" text:anchor-type="as-char" draw:z-index="1" svg:width="17.197916666667cm" style:rel-width="100%" svg:height="5.5827083333333cm" style:rel-height="scale"><draw:image xlink:href="Pictures/2dad5da27190af9df3f569d14645d72b.jpg" xlink:type="simple" xlink:show="embed" xlink:actuate="onLoad"/></draw:frame>modbus_rtu_connection.jpg</text:p></draw:text-box></draw:frame></text:p>
      <text:p text:style-name="Text_20_body">As in the schema above, for long connection we suggested to use a terminal resistor of 120 ohm.</text:p>
      <text:p text:style-name="Text_20_body">If the motor are used with NL-DB15-MG6 terminal block from NiLAB, please connect earth to ground, all ground present must be connected together with the cable length is more than 5 meters.<text:line-break/>
This connectioin ensure the shielding of the cable.</text:p>
      <text:p text:style-name="Text_20_body"><draw:frame draw:style-name="media" draw:name="terminal_block_connection.jpg Legend" text:anchor-type="as-char" draw:z-index="0" svg:width="15.39875cm"><draw:text-box><text:p text:style-name="legendcenter"><draw:frame draw:style-name="media" draw:name="terminal_block_connection.jpg" text:anchor-type="as-char" draw:z-index="2" svg:width="15.39875cm" svg:height="10.186458333333cm"><draw:image xlink:href="Pictures/3b1fbbf04e8e65d09d4c6b3c38f625ab.jpg" xlink:type="simple" xlink:show="embed" xlink:actuate="onLoad"/></draw:frame>terminal_block_connection.jpg</text:p></draw:text-box></draw:frame></text:p>
      <text:p text:style-name="Text_20_body">Please note that you can read a maximum of 2 registers per read operation with standard communication speed of 38400 and parity Even. The MODBUS parameters are organized in different area in respect to the function involved.</text:p>
      <text:h text:style-name="Heading_20_3" text:outline-level="3"><text:bookmark-start text:name="__RefHeading___how_to_scan_the_bus_looking_for_motors_4"/><text:bookmark-start text:name="how_to_scan_the_bus_looking_for_motors"/>How to scan the bus looking for motors<text:bookmark-end text:name="__RefHeading___how_to_scan_the_bus_looking_for_motors_4"/><text:bookmark-end text:name="how_to_scan_the_bus_looking_for_motors"/></text:h>
      <text:p text:style-name="Text_20_body">It is possible to scan the modbus using NILAB Starter Function call :
 
 </text:p>
      <text:p text:style-name="Text_20_body"><draw:frame draw:style-name="media" draw:name="3" text:anchor-type="as-char" draw:z-index="3" svg:width="21.166666666667cm" style:rel-width="100%" svg:height="10.027708333333cm" style:rel-height="scale"><draw:image xlink:href="Pictures/c7555a0340eb995f4d3dd41f4a1262f1.jpg" xlink:type="simple" xlink:show="embed" xlink:actuate="onLoad"/></draw:frame></text:p>
      <text:h text:style-name="Heading_20_3" text:outline-level="3"><text:bookmark-start text:name="__RefHeading___standard_device_for_modbus_communication_with_nli_integrated_motor_5"/><text:bookmark-start text:name="standard_device_for_modbus_communication_with_nli_integrated_motor"/>Standard Device for MODBUS Communication with NLi integrated motor<text:bookmark-end text:name="__RefHeading___standard_device_for_modbus_communication_with_nli_integrated_motor_5"/><text:bookmark-end text:name="standard_device_for_modbus_communication_with_nli_integrated_motor"/></text:h>
      <text:h text:style-name="Heading_20_4" text:outline-level="4"><text:bookmark-start text:name="__RefHeading___top7_plc_touch_6"/><text:bookmark-start text:name="top7_plc_touch"/>TOP7 PLC Touch<text:bookmark-end text:name="__RefHeading___top7_plc_touch_6"/><text:bookmark-end text:name="top7_plc_touch"/></text:h>
      <text:p text:style-name="Text_20_body">For the programming, diagnosys and parameterization of integrated miniature linear motor is possible to use TOP7 touch panel. NiLAB provide a solution with Software running on this device to be use in industrial automation. Info about TOP7 are available here: <text:a xlink:type="simple" xlink:href="http://www.elcoelettronica.it/en/products/products_view.php?name=TOP 7" text:style-name="Internet_20_link" text:visited-style-name="Visited_20_Internet_20_Link">http://www.elcoelettronica.it/en/products/products_view.php?name=TOP%207</text:a></text:p>
      <text:p text:style-name="Text_20_body"><draw:frame draw:style-name="media" draw:name="top7_modbus.jpg Legend" text:anchor-type="as-char" draw:z-index="0" svg:width="20.584583333333cm" style:rel-width="100%"><draw:text-box><text:p text:style-name="legendcenter"><draw:frame draw:style-name="media" draw:name="top7_modbus.jpg" text:anchor-type="as-char" draw:z-index="4" svg:width="20.584583333333cm" style:rel-width="100%" svg:height="13.6525cm" style:rel-height="scale"><draw:image xlink:href="Pictures/2d64952e4e2ac21f753ea51c1e39d8b6.jpg" xlink:type="simple" xlink:show="embed" xlink:actuate="onLoad"/></draw:frame>top7_modbus.jpg</text:p></draw:text-box></draw:frame></text:p>
      <text:h text:style-name="Heading_20_3" text:outline-level="3"><text:bookmark-start text:name="__RefHeading___helmholz_600-400-7ba31_module_7"/><text:bookmark-start text:name="helmholz_600-400-7ba31_module"/>Helmholz 600-400-7BA31 module<text:bookmark-end text:name="__RefHeading___helmholz_600-400-7ba31_module_7"/><text:bookmark-end text:name="helmholz_600-400-7ba31_module"/></text:h>
      <text:p text:style-name="Text_20_body">In combination with FCT640 PLC Master controller, it is possible to use this MODBUS RTU interface for communicate with integrated drive miniature linear motor using standard CODESYS program.</text:p>
      <text:p text:style-name="Text_20_body"><draw:frame draw:style-name="media" draw:name="600-400-7ba31.jpg Legend" text:anchor-type="as-char" draw:z-index="0" svg:width="7.9375cm" style:rel-width="100%"><draw:text-box><text:p text:style-name="legendcenter"><draw:frame draw:style-name="media" draw:name="600-400-7ba31.jpg" text:anchor-type="as-char" draw:z-index="5" svg:width="7.9375cm" style:rel-width="100%" svg:height="8.0697916666667cm" style:rel-height="scale"><draw:image xlink:href="Pictures/8ce14059f642269c4dd09227cad36a1c.jpg" xlink:type="simple" xlink:show="embed" xlink:actuate="onLoad"/></draw:frame>600-400-7ba31.jpg</text:p></draw:text-box></draw:frame></text:p>
      <text:h text:style-name="Heading_20_3" text:outline-level="3"><text:bookmark-start text:name="__RefHeading___moxa_tcc-100_100i_series_8"/><text:bookmark-start text:name="moxa_tcc-100_100i_series"/>MOXA TCC-100/100I Series<text:bookmark-end text:name="__RefHeading___moxa_tcc-100_100i_series_8"/><text:bookmark-end text:name="moxa_tcc-100_100i_series"/></text:h>
      <text:p text:style-name="Text_20_body">Page link: <text:a xlink:type="simple" xlink:href="https://www.moxa.com/en/products/industrial-edge-connectivity/serial-converters/serial-to-serial-converters/tcc-100-100i-series" text:style-name="Internet_20_link" text:visited-style-name="Visited_20_Internet_20_Link">https://www.moxa.com/en/products/industrial-edge-connectivity/serial-converters/serial-to-serial-converters/tcc-100-100i-series</text:a></text:p>
      <text:h text:style-name="Heading_20_3" text:outline-level="3"><text:bookmark-start text:name="__RefHeading___moxa_uport_1100_series_9"/><text:bookmark-start text:name="moxa_uport_1100_series"/>MOXA UPORT 1100 Series<text:bookmark-end text:name="__RefHeading___moxa_uport_1100_series_9"/><text:bookmark-end text:name="moxa_uport_1100_series"/></text:h>
      <text:p text:style-name="Text_20_body">Page link: <text:a xlink:type="simple" xlink:href="https://www.moxa.com/en/products/industrial-edge-connectivity/usb-to-serial-converters-usb-hubs/usb-to-serial-converters/uport-1100-series" text:style-name="Internet_20_link" text:visited-style-name="Visited_20_Internet_20_Link">https://www.moxa.com/en/products/industrial-edge-connectivity/usb-to-serial-converters-usb-hubs/usb-to-serial-converters/uport-1100-series</text:a></text:p>
      <text:h text:style-name="Heading_20_3" text:outline-level="3"><text:bookmark-start text:name="__RefHeading___waveshare_rs485_to_ej45_ethernet_-_rail_mount_10"/><text:bookmark-start text:name="waveshare_rs485_to_ej45_ethernet_-_rail_mount"/>WAVESHARE RS485 to EJ45 Ethernet - Rail mount<text:bookmark-end text:name="__RefHeading___waveshare_rs485_to_ej45_ethernet_-_rail_mount_10"/><text:bookmark-end text:name="waveshare_rs485_to_ej45_ethernet_-_rail_mount"/></text:h>
      <text:p text:style-name="Text_20_body"><draw:frame draw:style-name="media" draw:name="waveshare.jpg Legend" text:anchor-type="as-char" draw:z-index="0" svg:width="5.2916666666667cm" style:rel-width="100%"><draw:text-box><text:p text:style-name="legendcenter"><draw:frame draw:style-name="media" draw:name="waveshare.jpg" text:anchor-type="as-char" draw:z-index="6" svg:width="5.2916666666667cm" style:rel-width="100%" svg:height="5.0535416666667cm" style:rel-height="scale"><draw:image xlink:href="Pictures/92f7ec1a5795804af9c2cd46c46999fa.jpg" xlink:type="simple" xlink:show="embed" xlink:actuate="onLoad"/></draw:frame>waveshare.jpg</text:p></draw:text-box></draw:frame></text:p>
      <text:p text:style-name="Text_20_body">Virtual com port drive: <text:a xlink:type="simple" xlink:href="https://www.waveshare.com/wiki/File:Virtual-serial-port-control3.5.rar" text:style-name="Internet_20_link" text:visited-style-name="Visited_20_Internet_20_Link">https://www.waveshare.com/wiki/File:Virtual-serial-port-control3.5.rar</text:a><text:line-break/>
Vircom software: <text:a xlink:type="simple" xlink:href="https://www.waveshare.com/w/upload/4/42/VirCom_en.rar" text:style-name="Internet_20_link" text:visited-style-name="Visited_20_Internet_20_Link">https://www.waveshare.com/w/upload/4/42/VirCom_en.rar</text:a></text:p>
      <text:p text:style-name="Text_20_body">Please us this configuration:</text:p>
      <text:p text:style-name="Text_20_body"><draw:frame draw:style-name="media" draw:name="config_waveshare_1.jpg Legend" text:anchor-type="as-char" draw:z-index="0" svg:width="21.166666666667cm" style:rel-width="100%"><draw:text-box><text:p text:style-name="legendcenter"><draw:frame draw:style-name="media" draw:name="config_waveshare_1.jpg" text:anchor-type="as-char" draw:z-index="7" svg:width="21.166666666667cm" style:rel-width="100%" svg:height="13.705416666667cm" style:rel-height="scale"><draw:image xlink:href="Pictures/5b531dd9a7a29cf0b5113f783ff72057.jpg" xlink:type="simple" xlink:show="embed" xlink:actuate="onLoad"/></draw:frame>config_waveshare_1.jpg</text:p></draw:text-box></draw:frame></text:p>
      <text:p text:style-name="Text_20_body"><draw:frame draw:style-name="media" draw:name="config_waveshare_2.jpg Legend" text:anchor-type="as-char" draw:z-index="0" svg:width="21.166666666667cm" style:rel-width="100%"><draw:text-box><text:p text:style-name="legendcenter"><draw:frame draw:style-name="media" draw:name="config_waveshare_2.jpg" text:anchor-type="as-char" draw:z-index="8" svg:width="21.166666666667cm" style:rel-width="100%" svg:height="10.689166666667cm" style:rel-height="scale"><draw:image xlink:href="Pictures/1691ddd99fe07c036fbcb46ea85510dd.jpg" xlink:type="simple" xlink:show="embed" xlink:actuate="onLoad"/></draw:frame>config_waveshare_2.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38:39</meta:creation-date>
    <dc:creator>Generated</dc:creator>
    <dc:date>2026-09-08T04::38:39</dc:date>
    <dc:language>en-US</dc:language>
    <meta:editing-cycles>1</meta:editing-cycles>
    <meta:editing-duration>PT0S</meta:editing-duration>
    <dc:title>integrated_drive_motors:modbus_rtu</dc:title>
  </office:meta>
</office:document-meta>
</file>