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6a7329211f0b28aeb236e879de80445.jpg"/>
  <manifest:file-entry manifest:media-type="image/jpeg" manifest:full-path="Pictures/7bb1f13bd062bc901b6f451e078fd937.jpg"/>
  <manifest:file-entry manifest:media-type="image/jpeg" manifest:full-path="Pictures/af7143bc1db20dc04886c63a2cd6c881.jpg"/>
  <manifest:file-entry manifest:media-type="image/jpeg" manifest:full-path="Pictures/a22a80d25c830a549c31703452934793.jpg"/>
  <manifest:file-entry manifest:media-type="image/jpeg" manifest:full-path="Pictures/228b8baccbf048909a2d8f4359a1e26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plc_control_of_2_motors"/><text:bookmark-start text:name="__RefHeading___plc_control_of_2_motors_with_synchronization_1"/><text:bookmark-start text:name="plc_control_of_2_motors_with_synchronization"/>PLC Control of 2 motors with synchronization<text:bookmark-end text:name="__RefHeading___plc_control_of_2_motors_with_synchronization_1"/><text:bookmark-end text:name="plc_control_of_2_motors_with_synchronization"/></text:h>
      <text:p text:style-name="Text_20_body">In order to control 2 motors in parallel and synhronized way, following the schema below (this example is using NiLAB NL-DB15-MG6 terminal blocks provided by NiLAB)</text:p>
      <text:p text:style-name="Text_20_body"><draw:frame draw:style-name="media" draw:name="2_motors.jpg Legend" text:anchor-type="as-char" draw:z-index="0" svg:width="17.436041666667cm" style:rel-width="100%"><draw:text-box><text:p text:style-name="legendcenter"><draw:frame draw:style-name="media" draw:name="2_motors.jpg" text:anchor-type="as-char" draw:z-index="0" svg:width="17.436041666667cm" style:rel-width="100%" svg:height="12.991041666667cm" style:rel-height="scale"><draw:image xlink:href="Pictures/d6a7329211f0b28aeb236e879de80445.jpg" xlink:type="simple" xlink:show="embed" xlink:actuate="onLoad"/></draw:frame>2_motors.jpg</text:p></draw:text-box></draw:frame></text:p>
      <text:p text:style-name="Text_20_body"><text:span text:style-name="underline">In the case of use of 2 x NLi080Q/X linear motor please connected the Pin 4 and Pin 5 to 24VDC and Pin 6 and Pin 7 to GND on each motor terminal blocks.</text:span> <text:line-break/>
For a complete PIN description see here:<text:a xlink:type="simple" xlink:href="https://dokuwiki.nilab.at/doku.php?id=integrated_drive_motors:connection_system" text:style-name="Internet_20_link" text:visited-style-name="Visited_20_Internet_20_Link">https://www.nilab.at/dokuwiki/doku.php?id=integrated_drive_motors:connection_system|</text:a></text:p>
      <text:p text:style-name="Text_20_body">2 outputs line must be provided from the PLC: Enable and Trigger. These are 24VDC level signals used to Enable (<text:span text:style-name="Strong_20_Emphasis">Pin 8</text:span> of each motor, first enable from power cycle automatically starts the homing procedure) and Trigger (<text:span text:style-name="Strong_20_Emphasis">Pin 9</text:span> of the two motors). In order to communicate using MODBUS RTU bus the Pin 1 and Pin 2 must be connected in parallel to the PLC modbus port.<text:line-break/>
<text:line-break/>
Please make sure that the two motors on the MODBUS have 2 different MODBUS Address (ID Node) before connecting the MODBUS lines together.<text:line-break/>
The parameter to chage is:<text:span text:style-name="Strong_20_Emphasis"> Parameter 1 Device ID</text:span> in the Parameter window inside NiLAB Starter software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<text:span text:style-name="Strong_20_Emphasis">MOTOR 1</text:span> <text:line-break/> <text:line-break/><draw:frame draw:style-name="media" draw:name="modbus_2.jpg Legend" text:anchor-type="as-char" draw:z-index="0" svg:width="13.546666666667cm"><draw:text-box><text:p text:style-name="legendcenter"><draw:frame draw:style-name="media" draw:name="modbus_2.jpg" text:anchor-type="as-char" draw:z-index="1" svg:width="13.546666666667cm" svg:height="3.2808333333333cm"><draw:image xlink:href="Pictures/7bb1f13bd062bc901b6f451e078fd937.jpg" xlink:type="simple" xlink:show="embed" xlink:actuate="onLoad"/></draw:frame>modbus_2.jpg</text:p></draw:text-box></draw:frame></text:p>
          </table:table-cell>
          <table:table-cell office:value-type="string" table:style-name="tablecell">
            <text:p text:style-name="tablealignleft"> <text:line-break/><text:span text:style-name="Strong_20_Emphasis">MOTOR 2</text:span> <text:line-break/> <text:line-break/><draw:frame draw:style-name="media" draw:name="modbus_1.jpg Legend" text:anchor-type="as-char" draw:z-index="0" svg:width="13.97cm"><draw:text-box><text:p text:style-name="legendcenter"><draw:frame draw:style-name="media" draw:name="modbus_1.jpg" text:anchor-type="as-char" draw:z-index="2" svg:width="13.97cm" svg:height="3.571875cm"><draw:image xlink:href="Pictures/af7143bc1db20dc04886c63a2cd6c881.jpg" xlink:type="simple" xlink:show="embed" xlink:actuate="onLoad"/></draw:frame>modbus_1.jpg</text:p></draw:text-box></draw:frame></text:p>
          </table:table-cell>
        </table:table-row>
      </table:table>
      <text:p text:style-name="Text_20_body">Then, select on each motors the option <text:span text:style-name="Strong_20_Emphasis">I/O control - Parameter 4097</text:span> in Motion controller window of NiLAB Starter software.</text:p>
      <text:p text:style-name="Text_20_body"><draw:frame draw:style-name="media" draw:name="io_control.jpg Legend" text:anchor-type="as-char" draw:z-index="0" svg:width="10.742083333333cm"><draw:text-box><text:p text:style-name="legendcenter"><draw:frame draw:style-name="media" draw:name="io_control.jpg" text:anchor-type="as-char" draw:z-index="3" svg:width="10.742083333333cm" svg:height="3.9422916666667cm"><draw:image xlink:href="Pictures/a22a80d25c830a549c31703452934793.jpg" xlink:type="simple" xlink:show="embed" xlink:actuate="onLoad"/></draw:frame>io_control.jpg</text:p></draw:text-box></draw:frame></text:p>
      <text:p text:style-name="Text_20_body">Finally, set the Trigger mode in each motors to synchronize the two motors motion, for example at every rising edge of Digital Input 1.</text:p>
      <text:p text:style-name="Text_20_body"><draw:frame draw:style-name="media" draw:name="trigger.jpg Legend" text:anchor-type="as-char" draw:z-index="0" svg:width="6.746875cm" style:rel-width="100%"><draw:text-box><text:p text:style-name="legendcenter"><draw:frame draw:style-name="media" draw:name="trigger.jpg" text:anchor-type="as-char" draw:z-index="4" svg:width="6.746875cm" style:rel-width="100%" svg:height="5.2916666666667cm" style:rel-height="scale"><draw:image xlink:href="Pictures/228b8baccbf048909a2d8f4359a1e263.jpg" xlink:type="simple" xlink:show="embed" xlink:actuate="onLoad"/></draw:frame>trigger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51:21</meta:creation-date>
    <dc:creator>Generated</dc:creator>
    <dc:date>2026-09-08T07::51:21</dc:date>
    <dc:language>en-US</dc:language>
    <meta:editing-cycles>1</meta:editing-cycles>
    <meta:editing-duration>PT0S</meta:editing-duration>
    <dc:title>integrated_drive_motors:plc_control_of_2_motors</dc:title>
  </office:meta>
</office:document-meta>
</file>