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c5c4409503fe41b590d0388e5ee58f.jpg"/>
  <manifest:file-entry manifest:media-type="image/jpeg" manifest:full-path="Pictures/cb3ee95a371a55ef892011af06556b06.jpg"/>
  <manifest:file-entry manifest:media-type="image/jpeg" manifest:full-path="Pictures/da3c01ef2e1ae0119859a2e7cd98d7e6.jpg"/>
  <manifest:file-entry manifest:media-type="image/jpeg" manifest:full-path="Pictures/06a994df6eefc436d1939100256208bb.jpg"/>
  <manifest:file-entry manifest:media-type="image/jpeg" manifest:full-path="Pictures/f4dfe3325730d04deae28b88b812b953.jpg"/>
  <manifest:file-entry manifest:media-type="image/jpeg" manifest:full-path="Pictures/bd6ff8f4ba580d30afa7ea9558e33e99.jpg"/>
  <manifest:file-entry manifest:media-type="image/jpeg" manifest:full-path="Pictures/fcab437a6140be87989f6b56c18f59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plc_interaction"/><text:bookmark-start text:name="__RefHeading___plc_interaction_examples_1"/><text:bookmark-start text:name="plc_interaction_examples"/>PLC Interaction examples<text:bookmark-end text:name="__RefHeading___plc_interaction_examples_1"/><text:bookmark-end text:name="plc_interaction_examples"/></text:h>
      <text:h text:style-name="Heading_20_3" text:outline-level="3"><text:bookmark-start text:name="__RefHeading___simatic_s7-1200_nl-db15-mg6_terminal_block_and_plc_-_nli080q_and_nli080x_2"/><text:bookmark-start text:name="simatic_s7-1200_nl-db15-mg6_terminal_block_and_plc_-_nli080q_and_nli080x"/>SIMATIC S7-1200 + NL-DB15-MG6 Terminal block and PLC - NLi080Q and NLi080X<text:bookmark-end text:name="__RefHeading___simatic_s7-1200_nl-db15-mg6_terminal_block_and_plc_-_nli080q_and_nli080x_2"/><text:bookmark-end text:name="simatic_s7-1200_nl-db15-mg6_terminal_block_and_plc_-_nli080q_and_nli080x"/></text:h>
      <text:p text:style-name="Text_20_body"><draw:frame draw:style-name="media" draw:name="terminal_block_1_1.jpg Legend" text:anchor-type="as-char" draw:z-index="0" svg:width="21.166666666667cm" style:rel-width="100%"><draw:text-box><text:p text:style-name="legendcenter"><draw:frame draw:style-name="media" draw:name="terminal_block_1_1.jpg" text:anchor-type="as-char" draw:z-index="0" svg:width="21.166666666667cm" style:rel-width="100%" svg:height="10.768541666667cm" style:rel-height="scale"><draw:image xlink:href="Pictures/b7c5c4409503fe41b590d0388e5ee58f.jpg" xlink:type="simple" xlink:show="embed" xlink:actuate="onLoad"/></draw:frame>terminal_block_1_1.jpg</text:p></draw:text-box></draw:frame></text:p>
      <text:h text:style-name="Heading_20_3" text:outline-level="3"><text:bookmark-start text:name="__RefHeading___simatic_s7-1200_nl-db15-mg6_terminal_block_and_plc_-_nli120q_and_nli120x_3"/><text:bookmark-start text:name="simatic_s7-1200_nl-db15-mg6_terminal_block_and_plc_-_nli120q_and_nli120x"/>SIMATIC S7-1200 + NL-DB15-MG6 Terminal block and PLC - NLi120Q and NLi120X<text:bookmark-end text:name="__RefHeading___simatic_s7-1200_nl-db15-mg6_terminal_block_and_plc_-_nli120q_and_nli120x_3"/><text:bookmark-end text:name="simatic_s7-1200_nl-db15-mg6_terminal_block_and_plc_-_nli120q_and_nli120x"/></text:h>
      <text:p text:style-name="Text_20_body"><draw:frame draw:style-name="media" draw:name="terminal_block_2.jpg Legend" text:anchor-type="as-char" draw:z-index="0" svg:width="21.166666666667cm" style:rel-width="100%"><draw:text-box><text:p text:style-name="legendcenter"><draw:frame draw:style-name="media" draw:name="terminal_block_2.jpg" text:anchor-type="as-char" draw:z-index="1" svg:width="21.166666666667cm" style:rel-width="100%" svg:height="12.885208333333cm" style:rel-height="scale"><draw:image xlink:href="Pictures/cb3ee95a371a55ef892011af06556b06.jpg" xlink:type="simple" xlink:show="embed" xlink:actuate="onLoad"/></draw:frame>terminal_block_2.jpg</text:p></draw:text-box></draw:frame></text:p>
      <text:h text:style-name="Heading_20_3" text:outline-level="3"><text:bookmark-start text:name="__RefHeading___fdt640_digital_i_o_control_only_-_serial_modbus_rtu_for_programming_and_diagnosys_4"/><text:bookmark-start text:name="fdt640_digital_i_o_control_only_-_serial_modbus_rtu_for_programming_and_diagnosys"/>FDT640 Digital I/O Control only - Serial MODBUS RTU for programming and diagnosys<text:bookmark-end text:name="__RefHeading___fdt640_digital_i_o_control_only_-_serial_modbus_rtu_for_programming_and_diagnosys_4"/><text:bookmark-end text:name="fdt640_digital_i_o_control_only_-_serial_modbus_rtu_for_programming_and_diagnosys"/></text:h>
      <text:p text:style-name="Text_20_body"><draw:frame draw:style-name="media" draw:name="plc_inter_1.jpg Legend" text:anchor-type="as-char" draw:z-index="0" svg:width="21.166666666667cm" style:rel-width="100%"><draw:text-box><text:p text:style-name="legendcenter"><draw:frame draw:style-name="media" draw:name="plc_inter_1.jpg" text:anchor-type="as-char" draw:z-index="2" svg:width="21.166666666667cm" style:rel-width="100%" svg:height="11.297708333333cm" style:rel-height="scale"><draw:image xlink:href="Pictures/da3c01ef2e1ae0119859a2e7cd98d7e6.jpg" xlink:type="simple" xlink:show="embed" xlink:actuate="onLoad"/></draw:frame>plc_inter_1.jpg</text:p></draw:text-box></draw:frame></text:p>
      <text:h text:style-name="Heading_20_3" text:outline-level="3"><text:bookmark-start text:name="__RefHeading___fct640_ethercat_remote_i_o_module_-_serial_modbus_rtu_for_programming_and_diagnosys_5"/><text:bookmark-start text:name="fct640_ethercat_remote_i_o_module_-_serial_modbus_rtu_for_programming_and_diagnosys"/>FCT640 + EtherCAT Remote I/O Module - Serial MODBUS RTU for programming and diagnosys<text:bookmark-end text:name="__RefHeading___fct640_ethercat_remote_i_o_module_-_serial_modbus_rtu_for_programming_and_diagnosys_5"/><text:bookmark-end text:name="fct640_ethercat_remote_i_o_module_-_serial_modbus_rtu_for_programming_and_diagnosys"/></text:h>
      <text:p text:style-name="Text_20_body"><draw:frame draw:style-name="media" draw:name="plc_inter_2.jpg Legend" text:anchor-type="as-char" draw:z-index="0" svg:width="21.166666666667cm" style:rel-width="100%"><draw:text-box><text:p text:style-name="legendcenter"><draw:frame draw:style-name="media" draw:name="plc_inter_2.jpg" text:anchor-type="as-char" draw:z-index="3" svg:width="21.166666666667cm" style:rel-width="100%" svg:height="10.398125cm" style:rel-height="scale"><draw:image xlink:href="Pictures/06a994df6eefc436d1939100256208bb.jpg" xlink:type="simple" xlink:show="embed" xlink:actuate="onLoad"/></draw:frame>plc_inter_2.jpg</text:p></draw:text-box></draw:frame></text:p>
      <text:h text:style-name="Heading_20_3" text:outline-level="3"><text:bookmark-start text:name="__RefHeading___fct640_canopen_ds402_-_interpolated_position_controlled_linear_motor_6"/><text:bookmark-start text:name="fct640_canopen_ds402_-_interpolated_position_controlled_linear_motor"/>FCT640 Canopen DS402 - Interpolated position controlled linear motor<text:bookmark-end text:name="__RefHeading___fct640_canopen_ds402_-_interpolated_position_controlled_linear_motor_6"/><text:bookmark-end text:name="fct640_canopen_ds402_-_interpolated_position_controlled_linear_motor"/></text:h>
      <text:p text:style-name="Text_20_body"><draw:frame draw:style-name="media" draw:name="plc_inter_3.jpg Legend" text:anchor-type="as-char" draw:z-index="0" svg:width="21.166666666667cm" style:rel-width="100%"><draw:text-box><text:p text:style-name="legendcenter"><draw:frame draw:style-name="media" draw:name="plc_inter_3.jpg" text:anchor-type="as-char" draw:z-index="4" svg:width="21.166666666667cm" style:rel-width="100%" svg:height="12.673541666667cm" style:rel-height="scale"><draw:image xlink:href="Pictures/f4dfe3325730d04deae28b88b812b953.jpg" xlink:type="simple" xlink:show="embed" xlink:actuate="onLoad"/></draw:frame>plc_inter_3.jpg</text:p></draw:text-box></draw:frame></text:p>
      <text:h text:style-name="Heading_20_3" text:outline-level="3"><text:bookmark-start text:name="__RefHeading___fct640_ethercat_nilab_bus_converter_7"/><text:bookmark-start text:name="fct640_ethercat_nilab_bus_converter"/>FCT640 EtherCAT + NiLAB Bus Converter<text:bookmark-end text:name="__RefHeading___fct640_ethercat_nilab_bus_converter_7"/><text:bookmark-end text:name="fct640_ethercat_nilab_bus_converter"/></text:h>
      <text:p text:style-name="Text_20_body"><draw:frame draw:style-name="media" draw:name="gateway_case.jpg Legend" text:anchor-type="as-char" draw:z-index="0" svg:width="21.166666666667cm" style:rel-width="100%"><draw:text-box><text:p text:style-name="legendcenter"><draw:frame draw:style-name="media" draw:name="gateway_case.jpg" text:anchor-type="as-char" draw:z-index="5" svg:width="21.166666666667cm" style:rel-width="100%" svg:height="11.562291666667cm" style:rel-height="scale"><draw:image xlink:href="Pictures/bd6ff8f4ba580d30afa7ea9558e33e99.jpg" xlink:type="simple" xlink:show="embed" xlink:actuate="onLoad"/></draw:frame>gateway_case.jpg</text:p></draw:text-box></draw:frame></text:p>
      <text:h text:style-name="Heading_20_3" text:outline-level="3"><text:bookmark-start text:name="__RefHeading___fct641_ethernet_ip_or_profinet_slave_-_canopen_master_controller_8"/><text:bookmark-start text:name="fct641_ethernet_ip_or_profinet_slave_-_canopen_master_controller"/>FCT641 Ethernet/IP or ProfiNET Slave - CanOPEN Master controller<text:bookmark-end text:name="__RefHeading___fct641_ethernet_ip_or_profinet_slave_-_canopen_master_controller_8"/><text:bookmark-end text:name="fct641_ethernet_ip_or_profinet_slave_-_canopen_master_controller"/></text:h>
      <text:p text:style-name="Text_20_body"><draw:frame draw:style-name="media" draw:name="6" text:anchor-type="as-char" draw:z-index="6" svg:width="21.166666666667cm" style:rel-width="100%" svg:height="15.187083333333cm" style:rel-height="scale"><draw:image xlink:href="Pictures/fcab437a6140be87989f6b56c18f595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19</meta:creation-date>
    <dc:creator>Generated</dc:creator>
    <dc:date>2026-09-08T04::38:19</dc:date>
    <dc:language>en-US</dc:language>
    <meta:editing-cycles>1</meta:editing-cycles>
    <meta:editing-duration>PT0S</meta:editing-duration>
    <dc:title>integrated_drive_motors:plc_interaction</dc:title>
  </office:meta>
</office:document-meta>
</file>