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3226053a90227b3260eac7cf39d85d.jpg"/>
  <manifest:file-entry manifest:media-type="image/jpeg" manifest:full-path="Pictures/dcf5d8327141b547f5406c4d05a789b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prog_box"/><text:bookmark-start text:name="__RefHeading___programming_box_da012060_-_cable_connections_1"/><text:bookmark-start text:name="programming_box_da012060_-_cable_connections"/>Programming box DA012060 - cable connections<text:bookmark-end text:name="__RefHeading___programming_box_da012060_-_cable_connections_1"/><text:bookmark-end text:name="programming_box_da012060_-_cable_connections"/></text:h>
      <text:h text:style-name="Heading_20_2" text:outline-level="2"><text:bookmark-start text:name="__RefHeading___programming_box_combined_with_nli080q_or_nli080x_motors_2"/><text:bookmark-start text:name="programming_box_combined_with_nli080q_or_nli080x_motors"/>Programming box combined with NLi080Q or NLi080X motors<text:bookmark-end text:name="__RefHeading___programming_box_combined_with_nli080q_or_nli080x_motors_2"/><text:bookmark-end text:name="programming_box_combined_with_nli080q_or_nli080x_motors"/></text:h>
      <text:p text:style-name="Text_20_body"><draw:frame draw:style-name="media" draw:name="prg_cable_1.jpg Legend" text:anchor-type="as-char" draw:z-index="0" svg:width="27.093333333333cm" style:rel-width="100%"><draw:text-box><text:p text:style-name="legendcenter"><draw:frame draw:style-name="media" draw:name="prg_cable_1.jpg" text:anchor-type="as-char" draw:z-index="0" svg:width="27.093333333333cm" style:rel-width="100%" svg:height="9.2075cm" style:rel-height="scale"><draw:image xlink:href="Pictures/763226053a90227b3260eac7cf39d85d.jpg" xlink:type="simple" xlink:show="embed" xlink:actuate="onLoad"/></draw:frame>prg_cable_1.jpg</text:p></draw:text-box></draw:frame></text:p>
      <text:h text:style-name="Heading_20_2" text:outline-level="2"><text:bookmark-start text:name="__RefHeading___programming_box_combined_with_nli120q_or_nli120x_motors_3"/><text:bookmark-start text:name="programming_box_combined_with_nli120q_or_nli120x_motors"/>Programming box combined with NLi120Q or NLi120X motors<text:bookmark-end text:name="__RefHeading___programming_box_combined_with_nli120q_or_nli120x_motors_3"/><text:bookmark-end text:name="programming_box_combined_with_nli120q_or_nli120x_motors"/></text:h>
      <text:p text:style-name="Text_20_body"><draw:frame draw:style-name="media" draw:name="prg_cable_2.jpg Legend" text:anchor-type="as-char" draw:z-index="0" svg:width="27.093333333333cm" style:rel-width="100%"><draw:text-box><text:p text:style-name="legendcenter"><draw:frame draw:style-name="media" draw:name="prg_cable_2.jpg" text:anchor-type="as-char" draw:z-index="1" svg:width="27.093333333333cm" style:rel-width="100%" svg:height="9.2075cm" style:rel-height="scale"><draw:image xlink:href="Pictures/dcf5d8327141b547f5406c4d05a789bc.jpg" xlink:type="simple" xlink:show="embed" xlink:actuate="onLoad"/></draw:frame>prg_cable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00</meta:creation-date>
    <dc:creator>Generated</dc:creator>
    <dc:date>2026-09-08T07::48:00</dc:date>
    <dc:language>en-US</dc:language>
    <meta:editing-cycles>1</meta:editing-cycles>
    <meta:editing-duration>PT0S</meta:editing-duration>
    <dc:title>integrated_drive_motors:prog_box</dc:title>
  </office:meta>
</office:document-meta>
</file>