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97a2780188f6f21c184fcefdda0b11b.jpg"/>
  <manifest:file-entry manifest:media-type="image/jpeg" manifest:full-path="Pictures/f73d02428251b3300c3ceae477d04094.jpg"/>
  <manifest:file-entry manifest:media-type="image/jpeg" manifest:full-path="Pictures/060ce865337869b2558c9fbe0ebb168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ed_drive_motors:safety"/><text:bookmark-start text:name="__RefHeading___safety_1"/><text:bookmark-start text:name="safety"/>Safety<text:bookmark-end text:name="__RefHeading___safety_1"/><text:bookmark-end text:name="safety"/></text:h>
      <text:h text:style-name="Heading_20_2" text:outline-level="2"><text:bookmark-start text:name="__RefHeading___safe_stop_condition_2"/><text:bookmark-start text:name="safe_stop_condition"/>Safe Stop condition<text:bookmark-end text:name="__RefHeading___safe_stop_condition_2"/><text:bookmark-end text:name="safe_stop_condition"/></text:h>
      <text:p text:style-name="Text_20_body">If the motor is powered with Digital Input 0 (Enable) and Digital Input 1 (Trigger) set to 24VDC (high level), after boot sequence, the integrated drive goes in a fault condition called <text:span text:style-name="Strong_20_Emphasis">SAFE STOP</text:span>.<text:line-break/>
In this condition, the internal PLC is disabled and MODBUS RTU debug mode will send a string on the MODBUS. See:<text:a xlink:type="simple" xlink:href="https://www.nilab.at/dokuwiki/doku.php?id=integrated_drive_motors:modbus_debug" text:style-name="Internet_20_link" text:visited-style-name="Visited_20_Internet_20_Link">https://www.nilab.at/dokuwiki/doku.php?id=integrated_drive_motors:modbus_debug</text:a></text:p>
      <text:h text:style-name="Heading_20_2" text:outline-level="2"><text:bookmark-start text:name="__RefHeading___soft_landing_function_3"/><text:bookmark-start text:name="soft_landing_function"/>Soft landing function<text:bookmark-end text:name="__RefHeading___soft_landing_function_3"/><text:bookmark-end text:name="soft_landing_function"/></text:h>
      <text:p text:style-name="Text_20_body">For vertical application, it is possible to activate a function call soft landing. This function executes automatically at every switch-off (Disable command via sofwtare or via digital input) an homing procedure.<text:line-break/>
This to avoid that the motor falls down every time is switched off. Function can be activate using NiLAB Starter Software in Motor parameter windows.</text:p>
      <text:p text:style-name="Text_20_body"><draw:frame draw:style-name="media" draw:name="soft.jpg Legend" text:anchor-type="as-char" draw:z-index="0" svg:width="21.166666666667cm" style:rel-width="100%"><draw:text-box><text:p text:style-name="legendcenter"><draw:frame draw:style-name="media" draw:name="soft.jpg" text:anchor-type="as-char" draw:z-index="0" svg:width="21.166666666667cm" style:rel-width="100%" svg:height="11.959166666667cm" style:rel-height="scale"><draw:image xlink:href="Pictures/197a2780188f6f21c184fcefdda0b11b.jpg" xlink:type="simple" xlink:show="embed" xlink:actuate="onLoad"/></draw:frame>soft.jpg</text:p></draw:text-box></draw:frame></text:p>
      <text:h text:style-name="Heading_20_2" text:outline-level="2"><text:bookmark-start text:name="__RefHeading___safety_relais_-_external_sto_function_4"/><text:bookmark-start text:name="safety_relais_-_external_sto_function"/>Safety Relais - External STO Function<text:bookmark-end text:name="__RefHeading___safety_relais_-_external_sto_function_4"/><text:bookmark-end text:name="safety_relais_-_external_sto_function"/></text:h>
      <text:p text:style-name="Text_20_body">In order to emulate the STO function, an external safety relais can be used to switch-on and off the 24VDC power to the integrated linear motor.</text:p>
      <text:p text:style-name="Text_20_body"><draw:frame draw:style-name="media" draw:name="safety_relais.jpg Legend" text:anchor-type="as-char" draw:z-index="0" svg:width="5.2916666666667cm" style:rel-width="100%"><draw:text-box><text:p text:style-name="legendcenter"><draw:frame draw:style-name="media" draw:name="safety_relais.jpg" text:anchor-type="as-char" draw:z-index="1" svg:width="5.2916666666667cm" style:rel-width="100%" svg:height="8.89cm" style:rel-height="scale"><draw:image xlink:href="Pictures/f73d02428251b3300c3ceae477d04094.jpg" xlink:type="simple" xlink:show="embed" xlink:actuate="onLoad"/></draw:frame>safety_relais.jpg</text:p></draw:text-box></draw:frame></text:p>
      <text:p text:style-name="Text_20_body">For example using Wieland <text:span text:style-name="Strong_20_Emphasis">SNA 4043K (<text:a xlink:type="simple" xlink:href="https://eshop.wieland-electric.com/products/en/device-for-monitoring-of-safetyrelated-circuits-sna4043ka-acdc-24v-a/r1.188.1810.0?locale=en" text:style-name="Internet_20_link" text:visited-style-name="Visited_20_Internet_20_Link">https://eshop.wieland-electric.com/products/en/device-for-monitoring-of-safetyrelated-circuits-sna4043ka-acdc-24v-a/r1.188.1810.0?locale=en</text:a>) </text:span></text:p>
      <text:p text:style-name="Text_20_body">The connection will be the following:</text:p>
      <text:p text:style-name="Text_20_body"><draw:frame draw:style-name="media" draw:name="safety_conn.jpg Legend" text:anchor-type="as-char" draw:z-index="0" svg:width="21.166666666667cm" style:rel-width="100%"><draw:text-box><text:p text:style-name="legendcenter"><draw:frame draw:style-name="media" draw:name="safety_conn.jpg" text:anchor-type="as-char" draw:z-index="2" svg:width="21.166666666667cm" style:rel-width="100%" svg:height="8.73125cm" style:rel-height="scale"><draw:image xlink:href="Pictures/060ce865337869b2558c9fbe0ebb1689.jpg" xlink:type="simple" xlink:show="embed" xlink:actuate="onLoad"/></draw:frame>safety_conn.jpg</text:p></draw:text-box></draw:frame></text:p>
      <text:p text:style-name="Text_20_body">PLC Enable must be set high (Pin S12) and subsequently the PLC Reset signal (Pin 34) must be applied to power on the relais. In case of emergency event, PLC Enable must be set low to switch off the relais cutting off the 24VDC powe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0::04:18</meta:creation-date>
    <dc:creator>Generated</dc:creator>
    <dc:date>2026-09-08T10::04:18</dc:date>
    <dc:language>en-US</dc:language>
    <meta:editing-cycles>1</meta:editing-cycles>
    <meta:editing-duration>PT0S</meta:editing-duration>
    <dc:title>integrated_drive_motors:safety</dc:title>
  </office:meta>
</office:document-meta>
</file>