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36b2c9a0d9ca7c17c432f49bc213911.jpg"/>
  <manifest:file-entry manifest:media-type="image/jpeg" manifest:full-path="Pictures/d9acfdfb394208a53ec08fd1070ad72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drive_motors:startup_and_operation"/><text:bookmark-start text:name="__RefHeading___startup_and_operation_1"/><text:bookmark-start text:name="startup_and_operation"/>Startup and operation<text:bookmark-end text:name="__RefHeading___startup_and_operation_1"/><text:bookmark-end text:name="startup_and_operation"/></text:h>
      <text:p text:style-name="Text_20_body">In order to starup the motor and configure for machine operation, please refeer to NiLAB Starter documentation. NiLAB Starter is a Windows based PC software for programming and configuring the integrated drive linear motors.<text:line-break/>
<text:line-break/>
This software can be downloaded here : <text:a xlink:type="simple" xlink:href="https://www.nilab.at/dokuwiki/doku.php?id=nilab_starter:start" text:style-name="Internet_20_link" text:visited-style-name="Visited_20_Internet_20_Link">https://www.nilab.at/dokuwiki/doku.php?id=nilab_starter:start</text:a></text:p>
      <text:h text:style-name="Heading_20_2" text:outline-level="2"><text:bookmark-start text:name="__RefHeading___how_to_connect_and_program_the_motor_using_pc_using_programming_cable_-_da012060_2"/><text:bookmark-start text:name="how_to_connect_and_program_the_motor_using_pc_using_programming_cable_-_da012060"/>How to connect and program the motor using PC using programming cable - DA012060<text:bookmark-end text:name="__RefHeading___how_to_connect_and_program_the_motor_using_pc_using_programming_cable_-_da012060_2"/><text:bookmark-end text:name="how_to_connect_and_program_the_motor_using_pc_using_programming_cable_-_da012060"/></text:h>
      <text:p text:style-name="Text_20_body">see the info about the connections here: <text:a xlink:type="simple" xlink:href="https://www.nilab.at/dokuwiki/doku.php?id=integrated_drive_motors:prog_box" text:style-name="Internet_20_link" text:visited-style-name="Visited_20_Internet_20_Link">https://www.nilab.at/dokuwiki/doku.php?id=integrated_drive_motors:prog_box</text:a></text:p>
      <text:p text:style-name="Text_20_body">see the video tutorial here: <text:a xlink:type="simple" xlink:href="https://www.nilab.at/dokuwiki/doku.php?id=nilab_starter:video_tutorial" text:style-name="Internet_20_link" text:visited-style-name="Visited_20_Internet_20_Link">https://www.nilab.at/dokuwiki/doku.php?id=nilab_starter:video_tutorial</text:a></text:p>
      <text:p text:style-name="Text_20_body">In order to program the intergrated linear motor using NiLAB Starter sofwtare you need the programming cable DA012060. This cable convert the USB to RS232/RS485. The programming cable is provided with a connector box copatible with connectors used with NLI080Q/X and NLi120QX.</text:p>
      <text:p text:style-name="Text_20_body">First step is plug the USB cable into the PC and see what is the related COM port using the Windows Device Manager. For example here COM7 correspond to USB to RS232/RS485 programming cable.</text:p>
      <text:p text:style-name="Text_20_body"><draw:frame draw:style-name="media" draw:name="nilab_starter_com_selection.jpg Legend" text:anchor-type="as-char" draw:z-index="0" svg:width="13.229166666667cm"><draw:text-box><text:p text:style-name="legendcenter"><draw:frame draw:style-name="media" draw:name="nilab_starter_com_selection.jpg" text:anchor-type="as-char" draw:z-index="0" svg:width="13.229166666667cm" svg:height="8.8635416666667cm"><draw:image xlink:href="Pictures/536b2c9a0d9ca7c17c432f49bc213911.jpg" xlink:type="simple" xlink:show="embed" xlink:actuate="onLoad"/></draw:frame>nilab_starter_com_selection.jpg</text:p></draw:text-box></draw:frame></text:p>
      <text:p text:style-name="Text_20_body"><text:line-break/>
Then, you have to select the right one on the combobox list in the NiLAB Starter Software and then press the button “Connect to Motor”.</text:p>
      <text:h text:style-name="Heading_20_2" text:outline-level="2"><text:bookmark-start text:name="__RefHeading___how_to_connect_and_program_the_motor_using_pc_using_usb_to_rs485_with_two_motors_3"/><text:bookmark-start text:name="how_to_connect_and_program_the_motor_using_pc_using_usb_to_rs485_with_two_motors"/>How to connect and program the motor using PC using USB to RS485 with two motors<text:bookmark-end text:name="__RefHeading___how_to_connect_and_program_the_motor_using_pc_using_usb_to_rs485_with_two_motors_3"/><text:bookmark-end text:name="how_to_connect_and_program_the_motor_using_pc_using_usb_to_rs485_with_two_motors"/></text:h>
      <text:p text:style-name="Text_20_body"><text:span text:style-name="Strong_20_Emphasis"> <text:span text:style-name="underline">Please note that the two motor must have different ID Nodes values (Parameter 1)</text:span>  </text:span></text:p>
      <text:p text:style-name="Text_20_body"><draw:frame draw:style-name="media" draw:name="modbus_to_pc.jpg Legend" text:anchor-type="as-char" draw:z-index="0" svg:width="23.495cm" style:rel-width="100%"><draw:text-box><text:p text:style-name="legendcenter"><draw:frame draw:style-name="media" draw:name="modbus_to_pc.jpg" text:anchor-type="as-char" draw:z-index="1" svg:width="23.495cm" style:rel-width="100%" svg:height="19.579166666667cm" style:rel-height="scale"><draw:image xlink:href="Pictures/d9acfdfb394208a53ec08fd1070ad726.jpg" xlink:type="simple" xlink:show="embed" xlink:actuate="onLoad"/></draw:frame>modbus_to_pc.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49:29</meta:creation-date>
    <dc:creator>Generated</dc:creator>
    <dc:date>2026-09-08T07::49:29</dc:date>
    <dc:language>en-US</dc:language>
    <meta:editing-cycles>1</meta:editing-cycles>
    <meta:editing-duration>PT0S</meta:editing-duration>
    <dc:title>integrated_drive_motors:startup_and_operation</dc:title>
  </office:meta>
</office:document-meta>
</file>