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1c91f78635bdb4b9951839e8fd6bce.png"/>
  <manifest:file-entry manifest:media-type="image/jpeg" manifest:full-path="Pictures/82b02ccd15b5c55612fb46fe223bc7eb.jpg"/>
  <manifest:file-entry manifest:media-type="image/jpeg" manifest:full-path="Pictures/2e15febf715153464f553a0cf4ad8d02.jpg"/>
  <manifest:file-entry manifest:media-type="image/jpeg" manifest:full-path="Pictures/8029b8babf68797181ea691a438f1ab1.jpg"/>
  <manifest:file-entry manifest:media-type="image/jpeg" manifest:full-path="Pictures/5fc4c2670d04cc8e095f453ccceb4771.jpg"/>
  <manifest:file-entry manifest:media-type="image/jpeg" manifest:full-path="Pictures/c86b1afc674d82a0eaf5b25d71e3fd87.jpg"/>
  <manifest:file-entry manifest:media-type="image/jpeg" manifest:full-path="Pictures/d5ec24f81c7dc7b5a06f7c2903f41489.jpg"/>
  <manifest:file-entry manifest:media-type="image/jpeg" manifest:full-path="Pictures/2b45a92b063696c22c9fdb60afce5034.jpg"/>
  <manifest:file-entry manifest:media-type="image/jpeg" manifest:full-path="Pictures/00835d8e929fbefb1a7f450f6ead7ce0.jpg"/>
  <manifest:file-entry manifest:media-type="image/jpeg" manifest:full-path="Pictures/7199c2a152d90032c24ac58e642fa66e.jpg"/>
  <manifest:file-entry manifest:media-type="image/jpeg" manifest:full-path="Pictures/5ff175e5c0d26cecd3cdc37720ec2378.jpg"/>
  <manifest:file-entry manifest:media-type="image/jpeg" manifest:full-path="Pictures/434e9771273d0805915aa961c9577ba3.jpg"/>
  <manifest:file-entry manifest:media-type="image/jpeg" manifest:full-path="Pictures/2432149e626e9452f0813f607ac070a4.jpg"/>
  <manifest:file-entry manifest:media-type="image/jpeg" manifest:full-path="Pictures/67cf7424026baa624476c624a8737e56.jpg"/>
  <manifest:file-entry manifest:media-type="image/jpeg" manifest:full-path="Pictures/af81afd631e47544a27be07084a04134.jpg"/>
  <manifest:file-entry manifest:media-type="image/jpeg" manifest:full-path="Pictures/5fe1d947b64d1af10899612e1fbef2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uplc"/><text:bookmark-start text:name="__RefHeading___uplc_1"/><text:bookmark-start text:name="uplc"/>uPLC<text:bookmark-end text:name="__RefHeading___uplc_1"/><text:bookmark-end text:name="uplc"/></text:h>
      <text:p text:style-name="Text_20_body"><draw:frame draw:style-name="media" draw:name="0" text:anchor-type="as-char" draw:z-index="0" svg:width="3.3866666666667cm" style:rel-width="100%" svg:height="3.3866666666667cm" style:rel-height="scale"><draw:image xlink:href="Pictures/c51c91f78635bdb4b9951839e8fd6bce.png" xlink:type="simple" xlink:show="embed" xlink:actuate="onLoad"/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e internal u-PLC is used to connect the external world (inputs/outputs) with the world of the parameters of the integrated drive NLi linear motor. The PLC can be used to copy digital input to a binary parameter, to copy a binary parameter to a digital output and to execute mathematical and Boolean operations. The PLC program must be inserted as a list of instructions by using the keyboard or by the serial line using a PC and an interface program. A PLC program written to meet the needs of a large number of applications corresponds to the default parameters. In most cases it is not necessary to program the PLC itself. The main features of the uPLC are:</text:p>
      <text:list text:style-name="Numbering_20_1" text:continue-numbering="false">
        <text:list-item>
          <text:p text:style-name="Numbering_20_1_Content_First"> 64 program steps</text:p>
        </text:list-item>
        <text:list-item>
          <text:p text:style-name="Numbering_20_1_Content"> 6msec of fixed scanning time</text:p>
        </text:list-item>
        <text:list-item>
          <text:p text:style-name="Numbering_20_1_Content"> 2 timers</text:p>
        </text:list-item>
        <text:list-item>
          <text:p text:style-name="Numbering_20_1_Content"> 15 different instructions</text:p>
        </text:list-item>
        <text:list-item>
          <text:p text:style-name="Numbering_20_1_Content"> stack depth equal to 1</text:p>
        </text:list-item>
        <text:list-item>
          <text:p text:style-name="Numbering_20_1_Content_Last"> mathematical operations 16 / 32 bits</text:p>
        </text:list-item>
      </text:list>
      <text:p text:style-name="Text_20_body">uPLC feature is available using Firmware version &gt;= 5E41</text:p>
      <text:p text:style-name="Text_20_body">Please note that when the uPLC is running the 3 digital ouputs are under control of the PLC program ! <text:line-break/>So, the PLC program can associate every events to these 3 digital outputs instead of the standard options.</text:p>
      <text:h text:style-name="Heading_20_2" text:outline-level="2"><text:bookmark-start text:name="__RefHeading___plc_instructions_3"/><text:bookmark-start text:name="plc_instructions"/>PLC instructions<text:bookmark-end text:name="__RefHeading___plc_instructions_3"/><text:bookmark-end text:name="plc_instruct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Instruction</text:span> </text:p>
          </table:table-cell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_1.jpg Legend" text:anchor-type="as-char" draw:z-index="0" svg:width="3.33375cm" style:rel-width="100%"><draw:text-box><text:p text:style-name="legendcenter"><draw:frame draw:style-name="media" draw:name="sim_1.jpg" text:anchor-type="as-char" draw:z-index="1" svg:width="3.33375cm" style:rel-width="100%" svg:height="1.984375cm" style:rel-height="scale"><draw:image xlink:href="Pictures/82b02ccd15b5c55612fb46fe223bc7eb.jpg" xlink:type="simple" xlink:show="embed" xlink:actuate="onLoad"/></draw:frame>sim_1.jpg</text:p></draw:text-box></draw:frame></text:p>
          </table:table-cell>
          <table:table-cell office:value-type="string" table:style-name="tablecell">
            <text:p text:style-name="tablealignleft">LD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loads the y bit of the Pa parameter on the stack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_2.jpg Legend" text:anchor-type="as-char" draw:z-index="0" svg:width="3.1485416666667cm" style:rel-width="100%"><draw:text-box><text:p text:style-name="legendcenter"><draw:frame draw:style-name="media" draw:name="sim_2.jpg" text:anchor-type="as-char" draw:z-index="2" svg:width="3.1485416666667cm" style:rel-width="100%" svg:height="1.9579166666667cm" style:rel-height="scale"><draw:image xlink:href="Pictures/2e15febf715153464f553a0cf4ad8d02.jpg" xlink:type="simple" xlink:show="embed" xlink:actuate="onLoad"/></draw:frame>sim_2.jpg</text:p></draw:text-box></draw:frame></text:p>
          </table:table-cell>
          <table:table-cell office:value-type="string" table:style-name="tablecell">
            <text:p text:style-name="tablealignleft">LDn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loads the negated y bit of the Pa parameter on the stack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3.jpg Legend" text:anchor-type="as-char" draw:z-index="0" svg:width="3.7041666666667cm" style:rel-width="100%"><draw:text-box><text:p text:style-name="legendcenter"><draw:frame draw:style-name="media" draw:name="sim3.jpg" text:anchor-type="as-char" draw:z-index="3" svg:width="3.7041666666667cm" style:rel-width="100%" svg:height="1.825625cm" style:rel-height="scale"><draw:image xlink:href="Pictures/8029b8babf68797181ea691a438f1ab1.jpg" xlink:type="simple" xlink:show="embed" xlink:actuate="onLoad"/></draw:frame>sim3.jpg</text:p></draw:text-box></draw:frame></text:p>
          </table:table-cell>
          <table:table-cell office:value-type="string" table:style-name="tablecell">
            <text:p text:style-name="tablealignleft">OUT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sets the y bit of the Pa parameter to the value loaded on the stack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4.jpg Legend" text:anchor-type="as-char" draw:z-index="0" svg:width="3.7570833333333cm" style:rel-width="100%"><draw:text-box><text:p text:style-name="legendcenter"><draw:frame draw:style-name="media" draw:name="sim4.jpg" text:anchor-type="as-char" draw:z-index="4" svg:width="3.7570833333333cm" style:rel-width="100%" svg:height="1.7991666666667cm" style:rel-height="scale"><draw:image xlink:href="Pictures/5fc4c2670d04cc8e095f453ccceb4771.jpg" xlink:type="simple" xlink:show="embed" xlink:actuate="onLoad"/></draw:frame>sim4.jpg</text:p></draw:text-box></draw:frame></text:p>
          </table:table-cell>
          <table:table-cell office:value-type="string" table:style-name="tablecell">
            <text:p text:style-name="tablealignleft">OUTn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places the y bit of the Pa parameter to the value of stack negating it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5.jpg Legend" text:anchor-type="as-char" draw:z-index="0" svg:width="4.8154166666667cm" style:rel-width="100%"><draw:text-box><text:p text:style-name="legendcenter"><draw:frame draw:style-name="media" draw:name="sim5.jpg" text:anchor-type="as-char" draw:z-index="5" svg:width="4.8154166666667cm" style:rel-width="100%" svg:height="1.7727083333333cm" style:rel-height="scale"><draw:image xlink:href="Pictures/c86b1afc674d82a0eaf5b25d71e3fd87.jpg" xlink:type="simple" xlink:show="embed" xlink:actuate="onLoad"/></draw:frame>sim5.jpg</text:p></draw:text-box></draw:frame></text:p>
          </table:table-cell>
          <table:table-cell office:value-type="string" table:style-name="tablecell">
            <text:p text:style-name="tablealignleft">SET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if the stack = 1, the y bit of the Pa parameter is set to 1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6.jpg Legend" text:anchor-type="as-char" draw:z-index="0" svg:width="4.841875cm" style:rel-width="100%"><draw:text-box><text:p text:style-name="legendcenter"><draw:frame draw:style-name="media" draw:name="sim6.jpg" text:anchor-type="as-char" draw:z-index="6" svg:width="4.841875cm" style:rel-width="100%" svg:height="1.74625cm" style:rel-height="scale"><draw:image xlink:href="Pictures/d5ec24f81c7dc7b5a06f7c2903f41489.jpg" xlink:type="simple" xlink:show="embed" xlink:actuate="onLoad"/></draw:frame>sim6.jpg</text:p></draw:text-box></draw:frame></text:p>
          </table:table-cell>
          <table:table-cell office:value-type="string" table:style-name="tablecell">
            <text:p text:style-name="tablealignleft">RES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if the stack = 1, the y bit of the Pa parameter is set to 0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9.jpg Legend" text:anchor-type="as-char" draw:z-index="0" svg:width="3.4395833333333cm" style:rel-width="100%"><draw:text-box><text:p text:style-name="legendcenter"><draw:frame draw:style-name="media" draw:name="sim9.jpg" text:anchor-type="as-char" draw:z-index="7" svg:width="3.4395833333333cm" style:rel-width="100%" svg:height="1.8520833333333cm" style:rel-height="scale"><draw:image xlink:href="Pictures/2b45a92b063696c22c9fdb60afce5034.jpg" xlink:type="simple" xlink:show="embed" xlink:actuate="onLoad"/></draw:frame>sim9.jpg</text:p></draw:text-box></draw:frame></text:p>
          </table:table-cell>
          <table:table-cell office:value-type="string" table:style-name="tablecell">
            <text:p text:style-name="tablealignleft">AND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if the bit loaded on the stack contains the result of the logical AND operation between itself and the y bit of the Pa paramet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0.jpg Legend" text:anchor-type="as-char" draw:z-index="0" svg:width="3.571875cm" style:rel-width="100%"><draw:text-box><text:p text:style-name="legendcenter"><draw:frame draw:style-name="media" draw:name="sim10.jpg" text:anchor-type="as-char" draw:z-index="8" svg:width="3.571875cm" style:rel-width="100%" svg:height="1.984375cm" style:rel-height="scale"><draw:image xlink:href="Pictures/00835d8e929fbefb1a7f450f6ead7ce0.jpg" xlink:type="simple" xlink:show="embed" xlink:actuate="onLoad"/></draw:frame>sim10.jpg</text:p></draw:text-box></draw:frame></text:p>
          </table:table-cell>
          <table:table-cell office:value-type="string" table:style-name="tablecell">
            <text:p text:style-name="tablealignleft">ANDn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the bit of the stack contains the result of the logical AND operation between itself and the y bit of the negated Pa paramet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9.jpg Legend" text:anchor-type="as-char" draw:z-index="0" svg:width="3.4395833333333cm" style:rel-width="100%"><draw:text-box><text:p text:style-name="legendcenter"><draw:frame draw:style-name="media" draw:name="sim9.jpg" text:anchor-type="as-char" draw:z-index="9" svg:width="3.4395833333333cm" style:rel-width="100%" svg:height="1.8520833333333cm" style:rel-height="scale"><draw:image xlink:href="Pictures/2b45a92b063696c22c9fdb60afce5034.jpg" xlink:type="simple" xlink:show="embed" xlink:actuate="onLoad"/></draw:frame>sim9.jpg</text:p></draw:text-box></draw:frame></text:p>
          </table:table-cell>
          <table:table-cell office:value-type="string" table:style-name="tablecell">
            <text:p text:style-name="tablealignleft">OR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the bit loaded on the stack contains the result of the logical OR operation between itself and the y bit of the Pa paramet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0.jpg Legend" text:anchor-type="as-char" draw:z-index="0" svg:width="3.571875cm" style:rel-width="100%"><draw:text-box><text:p text:style-name="legendcenter"><draw:frame draw:style-name="media" draw:name="sim10.jpg" text:anchor-type="as-char" draw:z-index="10" svg:width="3.571875cm" style:rel-width="100%" svg:height="1.984375cm" style:rel-height="scale"><draw:image xlink:href="Pictures/00835d8e929fbefb1a7f450f6ead7ce0.jpg" xlink:type="simple" xlink:show="embed" xlink:actuate="onLoad"/></draw:frame>sim10.jpg</text:p></draw:text-box></draw:frame></text:p>
          </table:table-cell>
          <table:table-cell office:value-type="string" table:style-name="tablecell">
            <text:p text:style-name="tablealignleft">ORn</text:p>
          </table:table-cell>
          <table:table-cell office:value-type="string" table:style-name="tablecell">
            <text:p text:style-name="tablealignleft">Pa,y</text:p>
          </table:table-cell>
          <table:table-cell office:value-type="string" table:style-name="tablecell">
            <text:p text:style-name="tablealignleft">the bit on the stack contains the result of the logical OR operation between itself and the y bit of the negated Pa paramet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1.jpg Legend" text:anchor-type="as-char" draw:z-index="0" svg:width="4.8683333333333cm" style:rel-width="100%"><draw:text-box><text:p text:style-name="legendcenter"><draw:frame draw:style-name="media" draw:name="sim11.jpg" text:anchor-type="as-char" draw:z-index="11" svg:width="4.8683333333333cm" style:rel-width="100%" svg:height="2.0372916666667cm" style:rel-height="scale"><draw:image xlink:href="Pictures/7199c2a152d90032c24ac58e642fa66e.jpg" xlink:type="simple" xlink:show="embed" xlink:actuate="onLoad"/></draw:frame>sim11.jpg</text:p></draw:text-box></draw:frame></text:p>
          </table:table-cell>
          <table:table-cell office:value-type="string" table:style-name="tablecell">
            <text:p text:style-name="tablealignleft">ADD</text:p>
          </table:table-cell>
          <table:table-cell office:value-type="string" table:style-name="tablecell">
            <text:p text:style-name="tablealignleft">Pa,Pb,Pc</text:p>
          </table:table-cell>
          <table:table-cell office:value-type="string" table:style-name="tablecell">
            <text:p text:style-name="tablealignleft">if the bit on the stack = 1, the addition operation is executed on the parameters in which: Pc = Pa + Pb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2.jpg Legend" text:anchor-type="as-char" draw:z-index="0" svg:width="4.841875cm" style:rel-width="100%"><draw:text-box><text:p text:style-name="legendcenter"><draw:frame draw:style-name="media" draw:name="sim12.jpg" text:anchor-type="as-char" draw:z-index="12" svg:width="4.841875cm" style:rel-width="100%" svg:height="1.7991666666667cm" style:rel-height="scale"><draw:image xlink:href="Pictures/5ff175e5c0d26cecd3cdc37720ec2378.jpg" xlink:type="simple" xlink:show="embed" xlink:actuate="onLoad"/></draw:frame>sim12.jpg</text:p></draw:text-box></draw:frame></text:p>
          </table:table-cell>
          <table:table-cell office:value-type="string" table:style-name="tablecell">
            <text:p text:style-name="tablealignleft">SUB</text:p>
          </table:table-cell>
          <table:table-cell office:value-type="string" table:style-name="tablecell">
            <text:p text:style-name="tablealignleft">Pa,Pb,Pc</text:p>
          </table:table-cell>
          <table:table-cell office:value-type="string" table:style-name="tablecell">
            <text:p text:style-name="tablealignleft">if the bit on the stack = 1, the subtraction operation is executed on the parameters in which: Pc = Pa – Pb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3.jpg Legend" text:anchor-type="as-char" draw:z-index="0" svg:width="4.92125cm" style:rel-width="100%"><draw:text-box><text:p text:style-name="legendcenter"><draw:frame draw:style-name="media" draw:name="sim13.jpg" text:anchor-type="as-char" draw:z-index="13" svg:width="4.92125cm" style:rel-width="100%" svg:height="1.7991666666667cm" style:rel-height="scale"><draw:image xlink:href="Pictures/434e9771273d0805915aa961c9577ba3.jpg" xlink:type="simple" xlink:show="embed" xlink:actuate="onLoad"/></draw:frame>sim13.jpg</text:p></draw:text-box></draw:frame></text:p>
          </table:table-cell>
          <table:table-cell office:value-type="string" table:style-name="tablecell">
            <text:p text:style-name="tablealignleft">MUL</text:p>
          </table:table-cell>
          <table:table-cell office:value-type="string" table:style-name="tablecell">
            <text:p text:style-name="tablealignleft">Pa,Pb,Pc</text:p>
          </table:table-cell>
          <table:table-cell office:value-type="string" table:style-name="tablecell">
            <text:p text:style-name="tablealignleft">if the bit on the stack = 1, the multiplication operation is executed on the parameters in which: Pc = Pa ⋅ Pb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4.jpg Legend" text:anchor-type="as-char" draw:z-index="0" svg:width="4.8947916666667cm" style:rel-width="100%"><draw:text-box><text:p text:style-name="legendcenter"><draw:frame draw:style-name="media" draw:name="sim14.jpg" text:anchor-type="as-char" draw:z-index="14" svg:width="4.8947916666667cm" style:rel-width="100%" svg:height="1.7197916666667cm" style:rel-height="scale"><draw:image xlink:href="Pictures/2432149e626e9452f0813f607ac070a4.jpg" xlink:type="simple" xlink:show="embed" xlink:actuate="onLoad"/></draw:frame>sim14.jpg</text:p></draw:text-box></draw:frame></text:p>
          </table:table-cell>
          <table:table-cell office:value-type="string" table:style-name="tablecell">
            <text:p text:style-name="tablealignleft">DIV</text:p>
          </table:table-cell>
          <table:table-cell office:value-type="string" table:style-name="tablecell">
            <text:p text:style-name="tablealignleft">Pa,Pb,Pc</text:p>
          </table:table-cell>
          <table:table-cell office:value-type="string" table:style-name="tablecell">
            <text:p text:style-name="tablealignleft">if the bit on the stack = 1, the division operation is executed on the parameters in which: Pc = Pa / Pb. If Pb is equal to 0 the division operation is not executed</text:p>
          </table:table-cell>
        </table:table-row>
        <table:table-row>
          <table:table-cell office:value-type="string" table:style-name="tablecell">
            <text:p text:style-name="tablealignleft"><draw:frame draw:style-name="media" draw:name="move_symbol.jpg Legend" text:anchor-type="as-char" draw:z-index="0" svg:width="5.0535416666667cm" style:rel-width="100%"><draw:text-box><text:p text:style-name="legendcenter"><draw:frame draw:style-name="media" draw:name="move_symbol.jpg" text:anchor-type="as-char" draw:z-index="15" svg:width="5.0535416666667cm" style:rel-width="100%" svg:height="1.905cm" style:rel-height="scale"><draw:image xlink:href="Pictures/67cf7424026baa624476c624a8737e56.jpg" xlink:type="simple" xlink:show="embed" xlink:actuate="onLoad"/></draw:frame>move_symbol.jpg</text:p></draw:text-box></draw:frame></text:p>
          </table:table-cell>
          <table:table-cell office:value-type="string" table:style-name="tablecell">
            <text:p text:style-name="tablealignleft">MOV</text:p>
          </table:table-cell>
          <table:table-cell office:value-type="string" table:style-name="tablecell">
            <text:p text:style-name="tablealignleft">Pa, Pb</text:p>
          </table:table-cell>
          <table:table-cell office:value-type="string" table:style-name="tablecell">
            <text:p text:style-name="tablealignleft">if the bit on the stack = 1, Pa register is copy to Pb regist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cmp_symbol.jpg Legend" text:anchor-type="as-char" draw:z-index="0" svg:width="5.1329166666667cm" style:rel-width="100%"><draw:text-box><text:p text:style-name="legendcenter"><draw:frame draw:style-name="media" draw:name="cmp_symbol.jpg" text:anchor-type="as-char" draw:z-index="16" svg:width="5.1329166666667cm" style:rel-width="100%" svg:height="2.0372916666667cm" style:rel-height="scale"><draw:image xlink:href="Pictures/af81afd631e47544a27be07084a04134.jpg" xlink:type="simple" xlink:show="embed" xlink:actuate="onLoad"/></draw:frame>cmp_symbol.jpg</text:p></draw:text-box></draw:frame></text:p>
          </table:table-cell>
          <table:table-cell office:value-type="string" table:style-name="tablecell">
            <text:p text:style-name="tablealignleft">CMP</text:p>
          </table:table-cell>
          <table:table-cell office:value-type="string" table:style-name="tablecell">
            <text:p text:style-name="tablealignleft">Pa, Pb</text:p>
          </table:table-cell>
          <table:table-cell office:value-type="string" table:style-name="tablecell">
            <text:p text:style-name="tablealignleft">if the bit on the stack = 1, Compare Pa register with Pb register. If Pa is equal to Pb Register 8671 bit 3 is set to 1, if Pa &lt; Pb bit 2 is set to 1, if Pa &gt; Pb bit 4 is set to 1.</text:p>
          </table:table-cell>
        </table:table-row>
        <table:table-row>
          <table:table-cell office:value-type="string" table:style-name="tablecell">
            <text:p text:style-name="tablealignleft"><draw:frame draw:style-name="media" draw:name="sim15.jpg Legend" text:anchor-type="as-char" draw:z-index="0" svg:width="4.841875cm" style:rel-width="100%"><draw:text-box><text:p text:style-name="legendcenter"><draw:frame draw:style-name="media" draw:name="sim15.jpg" text:anchor-type="as-char" draw:z-index="17" svg:width="4.841875cm" style:rel-width="100%" svg:height="1.3758333333333cm" style:rel-height="scale"><draw:image xlink:href="Pictures/5fe1d947b64d1af10899612e1fbef2af.jpg" xlink:type="simple" xlink:show="embed" xlink:actuate="onLoad"/></draw:frame>sim15.jpg</text:p></draw:text-box></draw:frame></text:p>
          </table:table-cell>
          <table:table-cell office:value-type="string" table:style-name="tablecell">
            <text:p text:style-name="tablealignleft">END</text:p>
          </table:table-cell>
          <table:table-cell office:value-type="string" table:style-name="tablecell"/>
          <table:table-cell office:value-type="string" table:style-name="tablecell">
            <text:p text:style-name="tablealignleft">end of progra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1:33</meta:creation-date>
    <dc:creator>Generated</dc:creator>
    <dc:date>2026-09-08T04::41:33</dc:date>
    <dc:language>en-US</dc:language>
    <meta:editing-cycles>1</meta:editing-cycles>
    <meta:editing-duration>PT0S</meta:editing-duration>
    <dc:title>integrated_drive_motors:uplc</dc:title>
  </office:meta>
</office:document-meta>
</file>