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053ea04a78364cf7122c4c5f65cf11b.jpg"/>
  <manifest:file-entry manifest:media-type="image/jpeg" manifest:full-path="Pictures/5c3b78a96d2ec8a3c54f61602fc74957.jpg"/>
  <manifest:file-entry manifest:media-type="image/jpeg" manifest:full-path="Pictures/03e70de82030806ec835ea5c692c1b1d.jpg"/>
  <manifest:file-entry manifest:media-type="image/jpeg" manifest:full-path="Pictures/fb1ca453b457083826b50979cc4bcad2.jpg"/>
  <manifest:file-entry manifest:media-type="image/jpeg" manifest:full-path="Pictures/6319cfb1681293579479a9aa8125f2e0.jpg"/>
  <manifest:file-entry manifest:media-type="image/jpeg" manifest:full-path="Pictures/e823e35767bfb3fe866bd963880938cd.jpg"/>
  <manifest:file-entry manifest:media-type="image/jpeg" manifest:full-path="Pictures/7be8b9a133be17a0d871fddad79e4dc5.jpg"/>
  <manifest:file-entry manifest:media-type="image/jpeg" manifest:full-path="Pictures/ad5f13eda1c872894b93bb4a8746ab85.jpg"/>
  <manifest:file-entry manifest:media-type="image/jpeg" manifest:full-path="Pictures/189dd1ca62b189dd789008f61698034e.jpg"/>
  <manifest:file-entry manifest:media-type="image/jpeg" manifest:full-path="Pictures/d49482a1aafda3761f468d1b59c207ce.jpg"/>
  <manifest:file-entry manifest:media-type="image/jpeg" manifest:full-path="Pictures/0d9f42b52bd3d4da9b8466446e3c0f9f.jpg"/>
  <manifest:file-entry manifest:media-type="image/jpeg" manifest:full-path="Pictures/a40f3a66fc2306b42301fb9d2b30760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tegrated_drive_motors:uplc_example"/><text:bookmark-start text:name="__RefHeading___uplc_examples-_instruction_list_il_1"/><text:bookmark-start text:name="uplc_examples-_instruction_list_il"/>uPLC examples- Instruction List (IL)<text:bookmark-end text:name="__RefHeading___uplc_examples-_instruction_list_il_1"/><text:bookmark-end text:name="uplc_examples-_instruction_list_il"/></text:h>
      <text:p text:style-name="Text_20_body">Please use the online graphical interface for ladder programming: <text:a xlink:type="simple" xlink:href="https://www.ni-lab.online/new_websmart/nilab_ladder_editor.php" text:style-name="Internet_20_link" text:visited-style-name="Visited_20_Internet_20_Link">https://www.ni-lab.online/new_websmart/nilab_ladder_editor.php</text:a></text:p>
      <text:p text:style-name="Text_20_body">In order to write or edit the program please use the uPLC editor inside the NiLAB Starter software :<text:a xlink:type="simple" xlink:href="https://www.nilab.at/dokuwiki/doku.php?id=nilab_starter:uplc_editor" text:style-name="Internet_20_link" text:visited-style-name="Visited_20_Internet_20_Link">https://www.nilab.at/dokuwiki/doku.php?id=nilab_starter:uplc_editor</text:a></text:p>
      <text:h text:style-name="Heading_20_2" text:outline-level="2"><text:bookmark-start text:name="__RefHeading___example_1_-_copy_digital_input_to_digital_output_2"/><text:bookmark-start text:name="example_1_-_copy_digital_input_to_digital_output"/>Example 1 - Copy digital input to digital output<text:bookmark-end text:name="__RefHeading___example_1_-_copy_digital_input_to_digital_output_2"/><text:bookmark-end text:name="example_1_-_copy_digital_input_to_digital_output"/></text:h>
      <text:p text:style-name="Text_20_body">; IN0 (bit0 of reg 4620) → OUT0 (bit0 of reg 4621)</text:p>
      <text:p text:style-name="Text_20_body">LD 4620, 0 ; load bit0 of digital input register<text:line-break/>
OUT 4621, 0 ; write result to bit0 of digital output register<text:line-break/>
END</text:p>
      <text:p text:style-name="Text_20_body"><draw:frame draw:style-name="media" draw:name="ex1.jpg Legend" text:anchor-type="as-char" draw:z-index="0" svg:width="12.117916666667cm"><draw:text-box><text:p text:style-name="legendcenter"><draw:frame draw:style-name="media" draw:name="ex1.jpg" text:anchor-type="as-char" draw:z-index="0" svg:width="12.117916666667cm" svg:height="1.905cm"><draw:image xlink:href="Pictures/9053ea04a78364cf7122c4c5f65cf11b.jpg" xlink:type="simple" xlink:show="embed" xlink:actuate="onLoad"/></draw:frame>ex1.jpg</text:p></draw:text-box></draw:frame></text:p>
      <text:h text:style-name="Heading_20_2" text:outline-level="2"><text:bookmark-start text:name="__RefHeading___example_2_inverted_input_3"/><text:bookmark-start text:name="example_2_inverted_input"/>Example 2 — Inverted input<text:bookmark-end text:name="__RefHeading___example_2_inverted_input_3"/><text:bookmark-end text:name="example_2_inverted_input"/></text:h>
      <text:p text:style-name="Text_20_body">; OUT1 is ON when IN0 is OFF (NC contact logic)</text:p>
      <text:p text:style-name="Text_20_body">LDN 4620, 0 ; load NOT(bit0 of digital input)<text:line-break/>
OUT 4621, 1 ; write result to bit1 of digital output register<text:line-break/>
END</text:p>
      <text:p text:style-name="Text_20_body"><draw:frame draw:style-name="media" draw:name="ex2.jpg Legend" text:anchor-type="as-char" draw:z-index="0" svg:width="12.038541666667cm"><draw:text-box><text:p text:style-name="legendcenter"><draw:frame draw:style-name="media" draw:name="ex2.jpg" text:anchor-type="as-char" draw:z-index="1" svg:width="12.038541666667cm" svg:height="2.0902083333333cm"><draw:image xlink:href="Pictures/5c3b78a96d2ec8a3c54f61602fc74957.jpg" xlink:type="simple" xlink:show="embed" xlink:actuate="onLoad"/></draw:frame>ex2.jpg</text:p></draw:text-box></draw:frame></text:p>
      <text:h text:style-name="Heading_20_2" text:outline-level="2"><text:bookmark-start text:name="__RefHeading___example_3_and_logic_between_two_inputs_4"/><text:bookmark-start text:name="example_3_and_logic_between_two_inputs"/>Example 3 — AND logic between two inputs<text:bookmark-end text:name="__RefHeading___example_3_and_logic_between_two_inputs_4"/><text:bookmark-end text:name="example_3_and_logic_between_two_inputs"/></text:h>
      <text:p text:style-name="Text_20_body">; OUT0 = IN0 AND IN1</text:p>
      <text:p text:style-name="Text_20_body">LD 4620, 0 ; load IN0<text:line-break/>
AND 4620, 1 ; AND with IN1<text:line-break/>
OUT 4621, 0 ; write result to OUT0<text:line-break/>
END</text:p>
      <text:p text:style-name="Text_20_body"><draw:frame draw:style-name="media" draw:name="ex3.jpg Legend" text:anchor-type="as-char" draw:z-index="0" svg:width="12.117916666667cm"><draw:text-box><text:p text:style-name="legendcenter"><draw:frame draw:style-name="media" draw:name="ex3.jpg" text:anchor-type="as-char" draw:z-index="2" svg:width="12.117916666667cm" svg:height="2.0372916666667cm"><draw:image xlink:href="Pictures/03e70de82030806ec835ea5c692c1b1d.jpg" xlink:type="simple" xlink:show="embed" xlink:actuate="onLoad"/></draw:frame>ex3.jpg</text:p></draw:text-box></draw:frame></text:p>
      <text:h text:style-name="Heading_20_2" text:outline-level="2"><text:bookmark-start text:name="__RefHeading___example_4_or_logic_between_two_inputs_5"/><text:bookmark-start text:name="example_4_or_logic_between_two_inputs"/>Example 4 — OR logic between two inputs<text:bookmark-end text:name="__RefHeading___example_4_or_logic_between_two_inputs_5"/><text:bookmark-end text:name="example_4_or_logic_between_two_inputs"/></text:h>
      <text:p text:style-name="Text_20_body">; OUT0 = IN0 OR IN1</text:p>
      <text:p text:style-name="Text_20_body">LD 4620, 0 ; load IN0<text:line-break/>
OR 4620, 1 ; OR with IN1<text:line-break/>
OUT 4621, 0 ; write result to OUT0<text:line-break/>
END</text:p>
      <text:p text:style-name="Text_20_body"><draw:frame draw:style-name="media" draw:name="ex4.jpg Legend" text:anchor-type="as-char" draw:z-index="0" svg:width="12.038541666667cm"><draw:text-box><text:p text:style-name="legendcenter"><draw:frame draw:style-name="media" draw:name="ex4.jpg" text:anchor-type="as-char" draw:z-index="3" svg:width="12.038541666667cm" svg:height="3.2279166666667cm"><draw:image xlink:href="Pictures/fb1ca453b457083826b50979cc4bcad2.jpg" xlink:type="simple" xlink:show="embed" xlink:actuate="onLoad"/></draw:frame>ex4.jpg</text:p></draw:text-box></draw:frame></text:p>
      <text:h text:style-name="Heading_20_2" text:outline-level="2"><text:bookmark-start text:name="__RefHeading___example_5_set_reset_latch_6"/><text:bookmark-start text:name="example_5_set_reset_latch"/>Example 5 — SET/RESET latch<text:bookmark-end text:name="__RefHeading___example_5_set_reset_latch_6"/><text:bookmark-end text:name="example_5_set_reset_latch"/></text:h>
      <text:p text:style-name="Text_20_body">; SET: IN0 sets OUT0<text:line-break/>
; RESET: IN1 resets OUT0<text:line-break/>
; output holds its state when both inputs are OFF</text:p>
      <text:p text:style-name="Text_20_body">LD 4620, 0 ; load IN0<text:line-break/>
SET 4621, 0 ; if stack=1, set OUT0 (latched ON)</text:p>
      <text:p text:style-name="Text_20_body">LD 4620, 1 ; load IN1<text:line-break/>
RES 4621, 0 ; if stack=1, reset OUT0 (latched OFF)<text:line-break/>
END</text:p>
      <text:p text:style-name="Text_20_body"><draw:frame draw:style-name="media" draw:name="ex5.jpg Legend" text:anchor-type="as-char" draw:z-index="0" svg:width="12.091458333333cm"><draw:text-box><text:p text:style-name="legendcenter"><draw:frame draw:style-name="media" draw:name="ex5.jpg" text:anchor-type="as-char" draw:z-index="4" svg:width="12.091458333333cm" svg:height="3.5454166666667cm"><draw:image xlink:href="Pictures/6319cfb1681293579479a9aa8125f2e0.jpg" xlink:type="simple" xlink:show="embed" xlink:actuate="onLoad"/></draw:frame>ex5.jpg</text:p></draw:text-box></draw:frame></text:p>
      <text:h text:style-name="Heading_20_2" text:outline-level="2"><text:bookmark-start text:name="__RefHeading___example_6_on-delay_timer_7"/><text:bookmark-start text:name="example_6_on-delay_timer"/>Example 6 — On-delay timer<text:bookmark-end text:name="__RefHeading___example_6_on-delay_timer_7"/><text:bookmark-end text:name="example_6_on-delay_timer"/></text:h>
      <text:p text:style-name="Text_20_body">; When IN0 goes high, load Timer1 with 50 scan cycles (~300ms)<text:line-break/>
; OUT0 turns ON when the timer expires</text:p>
      <text:p text:style-name="Text_20_body">; Reload timer only when IN0 is high and timer has expired<text:line-break/>
LD 8671, 3 ; load Z flag: set when Timer1 == 0 (expired)<text:line-break/>
AND 4620, 0 ; AND with IN0<text:line-break/>
MOV 8678, 8028 ; reload Timer1 with constant 10 (reg 8678 = 10) ; replace 8678 with a user register for longer delays</text:p>
      <text:p text:style-name="Text_20_body">LD 8671, 0 ; load bit0 of status register: Timer1 expired<text:line-break/>
OUT 4621, 0 ; OUT0 ON when timer has expired<text:line-break/>
END</text:p>
      <text:p text:style-name="Text_20_body"><draw:frame draw:style-name="media" draw:name="ex6.jpg Legend" text:anchor-type="as-char" draw:z-index="0" svg:width="12.170833333333cm"><draw:text-box><text:p text:style-name="legendcenter"><draw:frame draw:style-name="media" draw:name="ex6.jpg" text:anchor-type="as-char" draw:z-index="5" svg:width="12.170833333333cm" svg:height="3.5454166666667cm"><draw:image xlink:href="Pictures/e823e35767bfb3fe866bd963880938cd.jpg" xlink:type="simple" xlink:show="embed" xlink:actuate="onLoad"/></draw:frame>ex6.jpg</text:p></draw:text-box></draw:frame></text:p>
      <text:h text:style-name="Heading_20_2" text:outline-level="2"><text:bookmark-start text:name="__RefHeading___example_7_cycle_counter_8"/><text:bookmark-start text:name="example_7_cycle_counter"/>Example 7 — Cycle counter<text:bookmark-end text:name="__RefHeading___example_7_cycle_counter_8"/><text:bookmark-end text:name="example_7_cycle_counter"/></text:h>
      <text:p text:style-name="Text_20_body">; Increment user register 8683 each scan cycle when IN0 is active</text:p>
      <text:p text:style-name="Text_20_body">LD 4620, 0 ; condition: IN0 active<text:line-break/>
ADD 8683, 8676, 8683 ; 8683 = 8683 + 1 (constant 1 stored in reg 8676)</text:p>
      <text:p text:style-name="Text_20_body">; Reset counter when IN1 is active<text:line-break/>
LD 4620, 1 ; load IN1<text:line-break/>
MOV 8675, 8683 ; 8683 = 0 (constant 0 stored in reg 8675)<text:line-break/>
END</text:p>
      <text:p text:style-name="Text_20_body"><draw:frame draw:style-name="media" draw:name="ex7.jpg Legend" text:anchor-type="as-char" draw:z-index="0" svg:width="12.012083333333cm"><draw:text-box><text:p text:style-name="legendcenter"><draw:frame draw:style-name="media" draw:name="ex7.jpg" text:anchor-type="as-char" draw:z-index="6" svg:width="12.012083333333cm" svg:height="3.730625cm"><draw:image xlink:href="Pictures/7be8b9a133be17a0d871fddad79e4dc5.jpg" xlink:type="simple" xlink:show="embed" xlink:actuate="onLoad"/></draw:frame>ex7.jpg</text:p></draw:text-box></draw:frame></text:p>
      <text:h text:style-name="Heading_20_2" text:outline-level="2"><text:bookmark-start text:name="__RefHeading___example_8_analog_value_scaling_9"/><text:bookmark-start text:name="example_8_analog_value_scaling"/>Example 8 — Analog value scaling<text:bookmark-end text:name="__RefHeading___example_8_analog_value_scaling_9"/><text:bookmark-end text:name="example_8_analog_value_scaling"/></text:h>
      <text:p text:style-name="Text_20_body">; Scale VBUS voltage (reg 4631) by factor 1/10<text:line-break/>
; formula: 8684 = 4631 * 10 / 100</text:p>
      <text:p text:style-name="Text_20_body">LD 8676, 0 ; stack = 1 (always true, constant 1 in reg 8676)<text:line-break/>
MUL 4631, 8678, 8684 ; 8684 = VBUS * 10 (constant 10 in reg 8678)<text:line-break/>
DIV 8684, 8679, 8684 ; 8684 = (VBUS * 10) / 100 (constant 100 in reg 8679)<text:line-break/>
END</text:p>
      <text:p text:style-name="Text_20_body"><draw:frame draw:style-name="media" draw:name="ex8.jpg Legend" text:anchor-type="as-char" draw:z-index="0" svg:width="12.065cm"><draw:text-box><text:p text:style-name="legendcenter"><draw:frame draw:style-name="media" draw:name="ex8.jpg" text:anchor-type="as-char" draw:z-index="7" svg:width="12.065cm" svg:height="3.5983333333333cm"><draw:image xlink:href="Pictures/ad5f13eda1c872894b93bb4a8746ab85.jpg" xlink:type="simple" xlink:show="embed" xlink:actuate="onLoad"/></draw:frame>ex8.jpg</text:p></draw:text-box></draw:frame></text:p>
      <text:h text:style-name="Heading_20_2" text:outline-level="2"><text:bookmark-start text:name="__RefHeading___example_9_cmpoutput_when_position_exceeds_threshold_10"/><text:bookmark-start text:name="example_9_cmpoutput_when_position_exceeds_threshold"/>Example 9 — CMP: output when position exceeds threshold<text:bookmark-end text:name="__RefHeading___example_9_cmpoutput_when_position_exceeds_threshold_10"/><text:bookmark-end text:name="example_9_cmpoutput_when_position_exceeds_threshold"/></text:h>
      <text:p text:style-name="Text_20_body">; OUT0 turns ON when actual motor position (reg 4625, low word)<text:line-break/>
; exceeds the threshold value stored in user register 8685</text:p>
      <text:p text:style-name="Text_20_body">LD 8676, 0 ; stack = 1 (always true)<text:line-break/>
CMP 4625, 8685 ; compare position vs threshold sets bit4 (G flag) in reg 8671 if 4625 &gt; 8685</text:p>
      <text:p text:style-name="Text_20_body">LD 8671, 4 ; load G flag (bit4): 1 if position &gt; threshold<text:line-break/>
OUT 4621, 0 ; OUT0 ON when position exceeds threshold<text:line-break/>
END</text:p>
      <text:p text:style-name="Text_20_body"><draw:frame draw:style-name="media" draw:name="ex9.jpg Legend" text:anchor-type="as-char" draw:z-index="0" svg:width="12.117916666667cm"><draw:text-box><text:p text:style-name="legendcenter"><draw:frame draw:style-name="media" draw:name="ex9.jpg" text:anchor-type="as-char" draw:z-index="8" svg:width="12.117916666667cm" svg:height="3.5983333333333cm"><draw:image xlink:href="Pictures/189dd1ca62b189dd789008f61698034e.jpg" xlink:type="simple" xlink:show="embed" xlink:actuate="onLoad"/></draw:frame>ex9.jpg</text:p></draw:text-box></draw:frame></text:p>
      <text:h text:style-name="Heading_20_2" text:outline-level="2"><text:bookmark-start text:name="__RefHeading___example_10_two-phase_sequencer_with_timers_11"/><text:bookmark-start text:name="example_10_two-phase_sequencer_with_timers"/>Example 10 — Two-phase sequencer with timers<text:bookmark-end text:name="__RefHeading___example_10_two-phase_sequencer_with_timers_11"/><text:bookmark-end text:name="example_10_two-phase_sequencer_with_timers"/></text:h>
      <text:p text:style-name="Text_20_body">; Automatic two-phase cycle:<text:line-break/>
; Phase 1: OUT0 ON for 50 scan cycles (~300ms)<text:line-break/>
; Phase 2: OUT1 ON for 100 scan cycles (~600ms)<text:line-break/>
; Sequence repeats continuously<text:line-break/>
;<text:line-break/>
; Variables used:<text:line-break/>
; reg 8683 bit0 = current phase flag (0=phase1, 1=phase2)<text:line-break/>
; Timer1 (reg 8028) controls both phase durations</text:p>
      <text:p text:style-name="Text_20_body">; — Reload timer when expired and we are in phase 1 —<text:line-break/>
LD 8671, 3 ; Z flag: Timer1 == 0 (expired)<text:line-break/>
ANDN 8683, 0 ; AND NOT phase flag (we are in phase 1)<text:line-break/>
MOV 8678, 8028 ; reload Timer1 with 10 cycles ; replace 8678 with a user register set to 50 in production</text:p>
      <text:p text:style-name="Text_20_body">; — Switch to phase 2 when Timer1 expires during phase 1 —<text:line-break/>
LD 8671, 0 ; Timer1 expired (bit0 of status reg)<text:line-break/>
ANDN 8683, 0 ; we are currently in phase 1<text:line-break/>
SET 8683, 0 ; set phase flag → enter phase 2</text:p>
      <text:p text:style-name="Text_20_body">; — Reload timer for phase 2 duration —<text:line-break/>
LD 8671, 3 ; Timer1 expired<text:line-break/>
AND 8683, 0 ; we are currently in phase 2<text:line-break/>
MOV 8679, 8028 ; reload Timer1 with 100 cycles (constant 100 in reg 8679)</text:p>
      <text:p text:style-name="Text_20_body">; — Switch back to phase 1 when Timer1 expires during phase 2 —<text:line-break/>
LD 8671, 0 ; Timer1 expired<text:line-break/>
AND 8683, 0 ; we are currently in phase 2<text:line-break/>
RES 8683, 0 ; clear phase flag → return to phase 1</text:p>
      <text:p text:style-name="Text_20_body">; — Drive outputs based on current phase —<text:line-break/>
LDN 8683, 0 ; NOT phase flag = we are in phase 1<text:line-break/>
OUT 4621, 0 ; OUT0 ON during phase 1</text:p>
      <text:p text:style-name="Text_20_body">LD 8683, 0 ; phase flag set = we are in phase 2<text:line-break/>
OUT 4621, 1 ; OUT1 ON during phase 2</text:p>
      <text:p text:style-name="Text_20_body">END</text:p>
      <text:p text:style-name="Text_20_body"><draw:frame draw:style-name="media" draw:name="ex10.jpg Legend" text:anchor-type="as-char" draw:z-index="0" svg:width="12.091458333333cm"><draw:text-box><text:p text:style-name="legendcenter"><draw:frame draw:style-name="media" draw:name="ex10.jpg" text:anchor-type="as-char" draw:z-index="9" svg:width="12.091458333333cm" svg:height="9.4720833333333cm"><draw:image xlink:href="Pictures/d49482a1aafda3761f468d1b59c207ce.jpg" xlink:type="simple" xlink:show="embed" xlink:actuate="onLoad"/></draw:frame>ex10.jpg</text:p></draw:text-box></draw:frame></text:p>
      <text:h text:style-name="Heading_20_2" text:outline-level="2"><text:bookmark-start text:name="__RefHeading___example_11_-_enable_the_motor_using_digital_input_1_12"/><text:bookmark-start text:name="example_11_-_enable_the_motor_using_digital_input_1"/>Example 11 - Enable the motor using digital input 1<text:bookmark-end text:name="__RefHeading___example_11_-_enable_the_motor_using_digital_input_1_12"/><text:bookmark-end text:name="example_11_-_enable_the_motor_using_digital_input_1"/></text:h>
      <text:p text:style-name="Text_20_body">This is a simple program to enable the motor with digital input 1. Parameter 4620 is the status of the digital inputs, Parameter 4096 is the command word of the drive (3⇒motor enable, 4⇒ motor disable)</text:p>
      <text:p text:style-name="Text_20_body">LD 4620.1<text:line-break/>
OUT 4096.0<text:line-break/>
OUT 4096.1<text:line-break/>
LDn 4620.1<text:line-break/>
OUT 4096.2<text:line-break/>
END</text:p>
      <text:p text:style-name="Text_20_body"><draw:frame draw:style-name="media" draw:name="sim_example.jpg Legend" text:anchor-type="as-char" draw:z-index="0" svg:width="7.8316666666667cm" style:rel-width="100%"><draw:text-box><text:p text:style-name="legendcenter"><draw:frame draw:style-name="media" draw:name="sim_example.jpg" text:anchor-type="as-char" draw:z-index="10" svg:width="7.8316666666667cm" style:rel-width="100%" svg:height="6.429375cm" style:rel-height="scale"><draw:image xlink:href="Pictures/0d9f42b52bd3d4da9b8466446e3c0f9f.jpg" xlink:type="simple" xlink:show="embed" xlink:actuate="onLoad"/></draw:frame>sim_example.jpg</text:p></draw:text-box></draw:frame></text:p>
      <text:h text:style-name="Heading_20_2" text:outline-level="2"><text:bookmark-start text:name="__RefHeading___example_12_-_enable_the_motor_after_6_seconds_from_plc_start_13"/><text:bookmark-start text:name="example_12_-_enable_the_motor_after_6_seconds_from_plc_start"/>Example 12 - Enable the motor after 6 seconds from plc start<text:bookmark-end text:name="__RefHeading___example_12_-_enable_the_motor_after_6_seconds_from_plc_start_13"/><text:bookmark-end text:name="example_12_-_enable_the_motor_after_6_seconds_from_plc_start"/></text:h>
      <text:p text:style-name="Text_20_body">This program set the Timer 1 to 1000 (using constant parameter 8680) and a flag bit (8683.0) to start counting 6 x 1000 = 6 secs.<text:line-break/>
After 6 seconds Digital output 0 is set to 1 and the motor is enabled using control word (Parameter 4096).</text:p>
      <text:p text:style-name="Text_20_body">LD 8671.0<text:line-break/>
ANDn 8683.0<text:line-break/>
SET 8683.0<text:line-break/>
ADD 8028 8680 8028<text:line-break/>
LD 8671.0<text:line-break/>
AND 8683.0<text:line-break/>
OUT 4621.0<text:line-break/>
LD 4621.0<text:line-break/>
OUT 4096.0<text:line-break/>
END</text:p>
      <text:p text:style-name="Text_20_body"><draw:frame draw:style-name="media" draw:name="plc_prg_2.jpg Legend" text:anchor-type="as-char" draw:z-index="0" svg:width="9.1545833333333cm" style:rel-width="100%"><draw:text-box><text:p text:style-name="legendcenter"><draw:frame draw:style-name="media" draw:name="plc_prg_2.jpg" text:anchor-type="as-char" draw:z-index="11" svg:width="9.1545833333333cm" style:rel-width="100%" svg:height="6.6939583333333cm" style:rel-height="scale"><draw:image xlink:href="Pictures/a40f3a66fc2306b42301fb9d2b307603.jpg" xlink:type="simple" xlink:show="embed" xlink:actuate="onLoad"/></draw:frame>plc_prg_2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4::32:11</meta:creation-date>
    <dc:creator>Generated</dc:creator>
    <dc:date>2026-09-08T04::32:11</dc:date>
    <dc:language>en-US</dc:language>
    <meta:editing-cycles>1</meta:editing-cycles>
    <meta:editing-duration>PT0S</meta:editing-duration>
    <dc:title>integrated_drive_motors:uplc_example</dc:title>
  </office:meta>
</office:document-meta>
</file>