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0ed085f51a6a52f98a66cd7f943419.png"/>
  <manifest:file-entry manifest:media-type="image/png" manifest:full-path="Pictures/960be8cedfe5dd6647a8556fe8e0ee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pick_and_place:connections"/><text:bookmark-start text:name="__RefHeading___electrical_connections_1"/><text:bookmark-start text:name="electrical_connections"/>Electrical Connections<text:bookmark-end text:name="__RefHeading___electrical_connections_1"/><text:bookmark-end text:name="electrical_connections"/></text:h>
      <text:h text:style-name="Heading_20_3" text:outline-level="3"><text:bookmark-start text:name="__RefHeading___connection_between_the_two_motors_2"/><text:bookmark-start text:name="connection_between_the_two_motors"/>Connection between the two motors<text:bookmark-end text:name="__RefHeading___connection_between_the_two_motors_2"/><text:bookmark-end text:name="connection_between_the_two_motors"/></text:h>
      <text:p text:style-name="Text_20_body">The pick and place robot works with 2 external signal provided by the PLC or sensor. Trigger signal is the start signal for the pick and place sequence stored inside the two motors using <text:a xlink:type="simple" xlink:href="https://dokuwiki.nilab.at/doku.php?id=nilab_starter:start" text:style-name="Internet_20_link" text:visited-style-name="Visited_20_Internet_20_Link">NiLAB Starter Software</text:a>. Enable signal is to switch on for the two motors provided by the PLC. Normally, when the motors are configured as pick and place every Disable the two motors performed homing procedure (Soft landing) to ensure a parking position for the robotic hands.<text:line-break/>
In position outoput signal is the signal generated by the slave motor at every positioning task. For example if the pick and place is programmed with 4 motion tasks this signal change for 4 times. Master sync is the signal generated by the master motor to synchronize the motion of the second motor slave.</text:p>
      <text:p text:style-name="Text_20_body"><draw:frame draw:style-name="media" draw:name="0" text:anchor-type="as-char" draw:z-index="0" svg:width="13.229166666667cm" svg:height="12.647083333333cm"><draw:image xlink:href="Pictures/350ed085f51a6a52f98a66cd7f943419.png" xlink:type="simple" xlink:show="embed" xlink:actuate="onLoad"/></draw:frame></text:p>
      <text:p text:style-name="Text_20_body">The signal must be connected together as in the table below (with reference to the photo above)</text:p>
      <table:table table:style-name="Table">
        <table:table-column/>
        <table:table-column/>
        <table:table-column/>
        <table:table-column/>
        <table:table-row>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MOTOR 1</text:span> </text:p>
          </table:table-cell>
          <table:table-cell office:value-type="string" table:style-name="tablecell">
            <text:p text:style-name="tablealignleft"><text:span text:style-name="Strong_20_Emphasis">MOTOR 2</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ENABLE</text:p>
          </table:table-cell>
          <table:table-cell office:value-type="string" table:style-name="tablecell">
            <text:p text:style-name="tablealignleft">Pin 8</text:p>
          </table:table-cell>
          <table:table-cell office:value-type="string" table:style-name="tablecell">
            <text:p text:style-name="tablealignleft">Pin 8</text:p>
          </table:table-cell>
          <table:table-cell office:value-type="string" table:style-name="tablecell">
            <text:p text:style-name="tablealignleft">Switch-on the motors</text:p>
          </table:table-cell>
        </table:table-row>
        <table:table-row>
          <table:table-cell office:value-type="string" table:style-name="tablecell">
            <text:p text:style-name="tablealignleft">TRIGGER</text:p>
          </table:table-cell>
          <table:table-cell office:value-type="string" table:style-name="tablecell">
            <text:p text:style-name="tablealignleft">Pin 9</text:p>
          </table:table-cell>
          <table:table-cell office:value-type="string" table:style-name="tablecell">
            <text:p text:style-name="tablealignleft">-</text:p>
          </table:table-cell>
          <table:table-cell office:value-type="string" table:style-name="tablecell">
            <text:p text:style-name="tablealignleft">Motion trigger from PLC</text:p>
          </table:table-cell>
        </table:table-row>
        <table:table-row>
          <table:table-cell office:value-type="string" table:style-name="tablecell">
            <text:p text:style-name="tablealignleft">Master_sync</text:p>
          </table:table-cell>
          <table:table-cell office:value-type="string" table:style-name="tablecell">
            <text:p text:style-name="tablealignleft">Pin 12</text:p>
          </table:table-cell>
          <table:table-cell office:value-type="string" table:style-name="tablecell">
            <text:p text:style-name="tablealignleft">Pin 9</text:p>
          </table:table-cell>
          <table:table-cell office:value-type="string" table:style-name="tablecell">
            <text:p text:style-name="tablealignleft">Master signal for synchronization</text:p>
          </table:table-cell>
        </table:table-row>
        <table:table-row>
          <table:table-cell office:value-type="string" table:style-name="tablecell">
            <text:p text:style-name="tablealignleft">In Position</text:p>
          </table:table-cell>
          <table:table-cell office:value-type="string" table:style-name="tablecell">
            <text:p text:style-name="tablealignleft">-</text:p>
          </table:table-cell>
          <table:table-cell office:value-type="string" table:style-name="tablecell">
            <text:p text:style-name="tablealignleft">Pin 12</text:p>
          </table:table-cell>
          <table:table-cell office:value-type="string" table:style-name="tablecell">
            <text:p text:style-name="tablealignleft">In position signal from Slave</text:p>
          </table:table-cell>
        </table:table-row>
        <table:table-row>
          <table:table-cell office:value-type="string" table:style-name="tablecell">
            <text:p text:style-name="tablealignleft">GND</text:p>
          </table:table-cell>
          <table:table-cell office:value-type="string" table:style-name="tablecell">
            <text:p text:style-name="tablealignleft">Pin 3</text:p>
          </table:table-cell>
          <table:table-cell office:value-type="string" table:style-name="tablecell">
            <text:p text:style-name="tablealignleft">Pin 3</text:p>
          </table:table-cell>
          <table:table-cell office:value-type="string" table:style-name="tablecell">
            <text:p text:style-name="tablealignleft">Ground signal</text:p>
          </table:table-cell>
        </table:table-row>
      </table:table>
      <text:h text:style-name="Heading_20_3" text:outline-level="3"><text:bookmark-start text:name="__RefHeading___how_to_identify_the_motor_3"/><text:bookmark-start text:name="how_to_identify_the_motor"/>How to identify the motor<text:bookmark-end text:name="__RefHeading___how_to_identify_the_motor_3"/><text:bookmark-end text:name="how_to_identify_the_motor"/></text:h>
      <text:p text:style-name="Text_20_body">The master motor (motor 1) is the upper motor in the pick and place assembly, as reported in the drawing below:</text:p>
      <text:p text:style-name="Text_20_body"><draw:frame draw:style-name="media" draw:name="1" text:anchor-type="as-char" draw:z-index="1" svg:width="14.552083333333cm" svg:height="4.8154166666667cm"><draw:image xlink:href="Pictures/960be8cedfe5dd6647a8556fe8e0ee4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2:58</meta:creation-date>
    <dc:creator>Generated</dc:creator>
    <dc:date>2026-09-08T10::02:58</dc:date>
    <dc:language>en-US</dc:language>
    <meta:editing-cycles>1</meta:editing-cycles>
    <meta:editing-duration>PT0S</meta:editing-duration>
    <dc:title>integrated_pick_and_place:connections</dc:title>
  </office:meta>
</office:document-meta>
</file>