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b931bf54cdbfaab24d33c3525e6cf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start"/><text:bookmark-start text:name="__RefHeading___nlip_parallel_kinematic_robot_1"/><text:bookmark-start text:name="nlip_parallel_kinematic_robot"/>NLiP Parallel Kinematic Robot<text:bookmark-end text:name="__RefHeading___nlip_parallel_kinematic_robot_1"/><text:bookmark-end text:name="nlip_parallel_kinematic_robot"/></text:h>
      <text:p text:style-name="Text_20_body">Integrated Pick and Place NLiP 2D, composed of two miniature integrated drive linear motors using parallel kinematics, is used to handle low-weight parts in two dimensions. It can pick up and release the parts extremely fast, with high acceleration in a small space. It is easy to program using NiLAB Starter Software. The dimensions of the working space area start from a minimum of 150x200mm. Together with the robot pneumatic or electric grippers can be provided. The robot is available in different sizes to manage weights from hundreds of grams up to 2kg</text:p>
      <text:p text:style-name="Text_20_body"><draw:frame draw:style-name="media" draw:name="nli080q_nli120q_picker.17-1.jpg Legend" text:anchor-type="as-char" draw:z-index="0" svg:width="19.84375cm" style:rel-width="100%"><draw:text-box><text:p text:style-name="legendcenter"><draw:frame draw:style-name="media" draw:name="nli080q_nli120q_picker.17-1.jpg" text:anchor-type="as-char" draw:z-index="0" svg:width="19.84375cm" style:rel-width="100%" svg:height="17.145cm" style:rel-height="scale"><draw:image xlink:href="Pictures/ab931bf54cdbfaab24d33c3525e6cfb9.jpg" xlink:type="simple" xlink:show="embed" xlink:actuate="onLoad"/></draw:frame>nli080q_nli120q_picker.17-1.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49:49</meta:creation-date>
    <dc:creator>Generated</dc:creator>
    <dc:date>2026-09-08T12::49:49</dc:date>
    <dc:language>en-US</dc:language>
    <meta:editing-cycles>1</meta:editing-cycles>
    <meta:editing-duration>PT0S</meta:editing-duration>
    <dc:title>integrated_pick_and_place:start</dc:title>
  </office:meta>
</office:document-meta>
</file>