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532423f24ac91645c2445a35aec4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pick_and_place:working_area"/><text:bookmark-start text:name="__RefHeading___working_area_1"/><text:bookmark-start text:name="working_area"/>Working area<text:bookmark-end text:name="__RefHeading___working_area_1"/><text:bookmark-end text:name="working_area"/></text:h>
      <text:p text:style-name="Text_20_body">The working area inside the Red rectangle in the graph below can be calculated using the following formula.</text:p>
      <text:p text:style-name="Text_20_body"><text:span text:style-name="Strong_20_Emphasis">XMIN</text:span> = 10 mm.</text:p>
      <text:p text:style-name="Text_20_body"><text:span text:style-name="Strong_20_Emphasis">SMAX</text:span> = Linear motor total stroke.</text:p>
      <text:p text:style-name="Text_20_body"><text:span text:style-name="Strong_20_Emphasis">YMAX</text:span> = Robot_arm_length x SIN(40°). For example with arm length of 175mm ⇒ 110mm, -YMAX = -110mm.</text:p>
      <text:p text:style-name="Text_20_body"><text:span text:style-name="Strong_20_Emphasis">XMAX</text:span> = SMAX - (Robot_arm_length / 2). For example Smax = 425mm - 87,5mm ⇒ 337 mm.</text:p>
      <text:p text:style-name="Text_20_body"><draw:frame draw:style-name="media" draw:name="0" text:anchor-type="as-char" draw:z-index="0" svg:width="21.166666666667cm" style:rel-width="100%" svg:height="13.864166666667cm" style:rel-height="scale"><draw:image xlink:href="Pictures/b4532423f24ac91645c2445a35aec4a6.png" xlink:type="simple" xlink:show="embed" xlink:actuate="onLoad"/></draw:frame></text:p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1:16</meta:creation-date>
    <dc:creator>Generated</dc:creator>
    <dc:date>2026-09-08T10::01:16</dc:date>
    <dc:language>en-US</dc:language>
    <meta:editing-cycles>1</meta:editing-cycles>
    <meta:editing-duration>PT0S</meta:editing-duration>
    <dc:title>integrated_pick_and_place:working_area</dc:title>
  </office:meta>
</office:document-meta>
</file>