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e9d358d244622a049083a4e2de3e47.png"/>
  <manifest:file-entry manifest:media-type="image/png" manifest:full-path="Pictures/22662b3d666d6402740b262d5dbadd00.png"/>
  <manifest:file-entry manifest:media-type="image/png" manifest:full-path="Pictures/a53891966503267524f4f424fd635f3c.png"/>
  <manifest:file-entry manifest:media-type="image/png" manifest:full-path="Pictures/7f1d16d5f901fbc91cdd714b5e742c7f.png"/>
  <manifest:file-entry manifest:media-type="image/png" manifest:full-path="Pictures/1e648ba7c670cf013209e8f4bd2f94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rotolinear:application"/><text:bookmark-start text:name="__RefHeading___application_with_rotolinear_1"/><text:bookmark-start text:name="application_with_rotolinear"/>Application with Rotolinear<text:bookmark-end text:name="__RefHeading___application_with_rotolinear_1"/><text:bookmark-end text:name="application_with_rotolinea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5.2916666666667cm" style:rel-width="100%" svg:height="3.9422916666667cm" style:rel-height="scale"><draw:image xlink:href="Pictures/4de9d358d244622a049083a4e2de3e47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 <text:line-break/> <text:line-break/><text:span text:style-name="Strong_20_Emphasis">Capping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5.2916666666667cm" style:rel-width="100%" svg:height="4.7625cm" style:rel-height="scale"><draw:image xlink:href="Pictures/22662b3d666d6402740b262d5dbadd00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 <text:line-break/> <text:line-break/> <text:line-break/><text:span text:style-name="Strong_20_Emphasis">Wood working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5.2916666666667cm" style:rel-width="100%" svg:height="4.048125cm" style:rel-height="scale"><draw:image xlink:href="Pictures/a53891966503267524f4f424fd635f3c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 <text:line-break/> <text:line-break/><text:span text:style-name="Strong_20_Emphasis">Automotive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5.2916666666667cm" style:rel-width="100%" svg:height="4.445cm" style:rel-height="scale"><draw:image xlink:href="Pictures/7f1d16d5f901fbc91cdd714b5e742c7f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 <text:line-break/> <text:line-break/> <text:line-break/><text:span text:style-name="Strong_20_Emphasis">Textile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5.2916666666667cm" style:rel-width="100%" svg:height="5.3445833333333cm" style:rel-height="scale"><draw:image xlink:href="Pictures/1e648ba7c670cf013209e8f4bd2f948f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 <text:line-break/> <text:line-break/>  <text:line-break/> <text:line-break/><text:span text:style-name="Strong_20_Emphasis">Laboratory automation</text:span> <text:line-break/> </text:p>
          </table:table-cell>
        </table:table-row>
      </table:table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9:18</meta:creation-date>
    <dc:creator>Generated</dc:creator>
    <dc:date>2026-09-08T03::29:18</dc:date>
    <dc:language>en-US</dc:language>
    <meta:editing-cycles>1</meta:editing-cycles>
    <meta:editing-duration>PT0S</meta:editing-duration>
    <dc:title>integrated_rotolinear:application</dc:title>
  </office:meta>
</office:document-meta>
</file>