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00a0882d83c38252e73b99e5737c27.jpg"/>
  <manifest:file-entry manifest:media-type="image/jpeg" manifest:full-path="Pictures/ceed90da0cd58fcb40645c2219adfddc.jpg"/>
  <manifest:file-entry manifest:media-type="image/jpeg" manifest:full-path="Pictures/8eb2d92fa486b18b4e6f1dfcd83cb0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rotolinear:installation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nlir120q-100-1_fixing_points_2"/><text:bookmark-start text:name="nlir120q-100-1_fixing_points"/>NLiR120Q-100-1 Fixing points<text:bookmark-end text:name="__RefHeading___nlir120q-100-1_fixing_points_2"/><text:bookmark-end text:name="nlir120q-100-1_fixing_points"/></text:h>
      <text:p text:style-name="Text_20_body"><draw:frame draw:style-name="media" draw:name="nlir120q-100-1_fixing.jpg Legend" text:anchor-type="as-char" draw:z-index="0" svg:width="21.166666666667cm" style:rel-width="100%"><draw:text-box><text:p text:style-name="legendcenter"><draw:frame draw:style-name="media" draw:name="nlir120q-100-1_fixing.jpg" text:anchor-type="as-char" draw:z-index="0" svg:width="21.166666666667cm" style:rel-width="100%" svg:height="4.8683333333333cm" style:rel-height="scale"><draw:image xlink:href="Pictures/7800a0882d83c38252e73b99e5737c27.jpg" xlink:type="simple" xlink:show="embed" xlink:actuate="onLoad"/></draw:frame>nlir120q-100-1_fixing.jpg</text:p></draw:text-box></draw:frame></text:p>
      <text:h text:style-name="Heading_20_2" text:outline-level="2"><text:bookmark-start text:name="__RefHeading___nlir120q-100-2_fixing_points_3"/><text:bookmark-start text:name="nlir120q-100-2_fixing_points"/>NLiR120Q-100-2 Fixing points<text:bookmark-end text:name="__RefHeading___nlir120q-100-2_fixing_points_3"/><text:bookmark-end text:name="nlir120q-100-2_fixing_points"/></text:h>
      <text:p text:style-name="Text_20_body"><draw:frame draw:style-name="media" draw:name="nlir120q-100-2.jpg Legend" text:anchor-type="as-char" draw:z-index="0" svg:width="25.135416666667cm" style:rel-width="100%"><draw:text-box><text:p text:style-name="legendcenter"><draw:frame draw:style-name="media" draw:name="nlir120q-100-2.jpg" text:anchor-type="as-char" draw:z-index="1" svg:width="25.135416666667cm" style:rel-width="100%" svg:height="4.683125cm" style:rel-height="scale"><draw:image xlink:href="Pictures/ceed90da0cd58fcb40645c2219adfddc.jpg" xlink:type="simple" xlink:show="embed" xlink:actuate="onLoad"/></draw:frame>nlir120q-100-2.jpg</text:p></draw:text-box></draw:frame></text:p>
      <text:h text:style-name="Heading_20_2" text:outline-level="2"><text:bookmark-start text:name="__RefHeading___load_coupling_on_the_rotary_side_4"/><text:bookmark-start text:name="load_coupling_on_the_rotary_side"/>Load coupling on the rotary side<text:bookmark-end text:name="__RefHeading___load_coupling_on_the_rotary_side_4"/><text:bookmark-end text:name="load_coupling_on_the_rotary_side"/></text:h>
      <text:p text:style-name="Text_20_body"><draw:frame draw:style-name="media" draw:name="coupling_nlir.jpg Legend" text:anchor-type="as-char" draw:z-index="0" svg:width="18.0975cm" style:rel-width="100%"><draw:text-box><text:p text:style-name="legendcenter"><draw:frame draw:style-name="media" draw:name="coupling_nlir.jpg" text:anchor-type="as-char" draw:z-index="2" svg:width="18.0975cm" style:rel-width="100%" svg:height="10.054166666667cm" style:rel-height="scale"><draw:image xlink:href="Pictures/8eb2d92fa486b18b4e6f1dfcd83cb0c5.jpg" xlink:type="simple" xlink:show="embed" xlink:actuate="onLoad"/></draw:frame>coupling_nli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8:43</meta:creation-date>
    <dc:creator>Generated</dc:creator>
    <dc:date>2026-09-08T12::48:43</dc:date>
    <dc:language>en-US</dc:language>
    <meta:editing-cycles>1</meta:editing-cycles>
    <meta:editing-duration>PT0S</meta:editing-duration>
    <dc:title>integrated_rotolinear:installation</dc:title>
  </office:meta>
</office:document-meta>
</file>