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430e20059359c368a2db8c0a005d51.jpg"/>
  <manifest:file-entry manifest:media-type="image/jpeg" manifest:full-path="Pictures/f67fde9b3578f94db47adda15efacf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rotolinear:start"/><text:bookmark-start text:name="__RefHeading___nlir_integrated_rotolinear_motors_1"/><text:bookmark-start text:name="nlir_integrated_rotolinear_motors"/>NLiR Integrated Rotolinear motors<text:bookmark-end text:name="__RefHeading___nlir_integrated_rotolinear_motors_1"/><text:bookmark-end text:name="nlir_integrated_rotolinear_motors"/></text:h>
      <text:h text:style-name="Heading_20_2" text:outline-level="2"><text:bookmark-start text:name="__RefHeading___integrated_miniature_rotolinear_motor_nlir120q_x_2"/><text:bookmark-start text:name="integrated_miniature_rotolinear_motor_nlir120q_x"/>Integrated miniature rotolinear motor NLiR120Q/X<text:bookmark-end text:name="__RefHeading___integrated_miniature_rotolinear_motor_nlir120q_x_2"/><text:bookmark-end text:name="integrated_miniature_rotolinear_motor_nlir120q_x"/></text:h>
      <text:p text:style-name="Text_20_body">The Rotolinear NLiR integrates in one mechanical arrangement a miniature integrated drive linear motor and a coreless integrated drive brushless rotary motor. With this combination of technologies, you can create rotation combined with linear movements.</text:p>
      <text:p text:style-name="Text_20_body"><draw:frame draw:style-name="media" draw:name="rotlinear_motor_photo.jpg Legend" text:anchor-type="as-char" draw:z-index="0" svg:width="11.90625cm"><draw:text-box><text:p text:style-name="legendcenter"><draw:frame draw:style-name="media" draw:name="rotlinear_motor_photo.jpg" text:anchor-type="as-char" draw:z-index="0" svg:width="11.90625cm" svg:height="12.54125cm"><draw:image xlink:href="Pictures/c8430e20059359c368a2db8c0a005d51.jpg" xlink:type="simple" xlink:show="embed" xlink:actuate="onLoad"/></draw:frame>rotlinear_motor_photo.jpg</text:p></draw:text-box></draw:frame></text:p>
      <text:p text:style-name="Text_20_body">Each of these motors can be controlled separately and in interpolation to realise applications such as capping and Pick &amp; Place with rotation using integrated positioning table or by CanOPEN fieldbus.</text:p>
      <text:p text:style-name="Text_20_body"><draw:frame draw:style-name="media" draw:name="rotolinear_integrated.jpg Legend" text:anchor-type="as-char" draw:z-index="0" svg:width="13.758333333333cm"><draw:text-box><text:p text:style-name="legendcenter"><draw:frame draw:style-name="media" draw:name="rotolinear_integrated.jpg" text:anchor-type="as-char" draw:z-index="1" svg:width="13.758333333333cm" svg:height="7.540625cm"><draw:image xlink:href="Pictures/f67fde9b3578f94db47adda15efacf77.jpg" xlink:type="simple" xlink:show="embed" xlink:actuate="onLoad"/></draw:frame>rotolinear_integrated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23</meta:creation-date>
    <dc:creator>Generated</dc:creator>
    <dc:date>2026-09-08T09::59:23</dc:date>
    <dc:language>en-US</dc:language>
    <meta:editing-cycles>1</meta:editing-cycles>
    <meta:editing-duration>PT0S</meta:editing-duration>
    <dc:title>integrated_rotolinear:start</dc:title>
  </office:meta>
</office:document-meta>
</file>