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c97216e086aaf5b0e6ab1c78a9d25e6.jpg"/>
  <manifest:file-entry manifest:media-type="image/jpeg" manifest:full-path="Pictures/c7d756e59db28f751c41bbc162e74943.jpg"/>
  <manifest:file-entry manifest:media-type="image/jpeg" manifest:full-path="Pictures/adbb92437214b88a2d116db7eab26568.jpg"/>
  <manifest:file-entry manifest:media-type="image/jpeg" manifest:full-path="Pictures/3f47aecbb6ffa6962baaca53e114313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roncore_motors:connection_system"/><text:bookmark-start text:name="__RefHeading___electrical_connection_1"/><text:bookmark-start text:name="electrical_connection"/>Electrical connection<text:bookmark-end text:name="__RefHeading___electrical_connection_1"/><text:bookmark-end text:name="electrical_connection"/></text:h>
      <text:h text:style-name="Heading_20_2" text:outline-level="2"><text:bookmark-start text:name="__RefHeading___cables_2"/><text:bookmark-start text:name="cables"/>Cables<text:bookmark-end text:name="__RefHeading___cables_2"/><text:bookmark-end text:name="cables"/></text:h>
      <text:p text:style-name="Text_20_body">The electrical connection of linear motors is performed with using of free cable ends. For specific wiring schematic, please check the relevant documentation or contact the manufacturer.<text:line-break/>
The cable outlet is configurable. In the standard version, the cable outlet is placed parallel to x-axis, but other variants (y and z-axis) are also possible.</text:p>
      <text:p text:style-name="Text_20_body"><draw:frame draw:style-name="media" draw:name="cable_exit.jpg Legend" text:anchor-type="as-char" draw:z-index="0" svg:width="18.520833333333cm" style:rel-width="100%"><draw:text-box><text:p text:style-name="legendcenter"><draw:frame draw:style-name="media" draw:name="cable_exit.jpg" text:anchor-type="as-char" draw:z-index="0" svg:width="18.520833333333cm" style:rel-width="100%" svg:height="5.4504166666667cm" style:rel-height="scale"><draw:image xlink:href="Pictures/cc97216e086aaf5b0e6ab1c78a9d25e6.jpg" xlink:type="simple" xlink:show="embed" xlink:actuate="onLoad"/></draw:frame>cable_exit.jpg</text:p></draw:text-box></draw:frame></text:p>
      <text:h text:style-name="Heading_20_2" text:outline-level="2"><text:bookmark-start text:name="__RefHeading___power_connection_3"/><text:bookmark-start text:name="power_connection"/>Power connection<text:bookmark-end text:name="__RefHeading___power_connection_3"/><text:bookmark-end text:name="power_connection"/></text:h>
      <text:p text:style-name="Text_20_body">L-series motors are normally provided with 1 m flexible shielded power cable without a connector (lead wires). Here is the meaning of the wire colors:</text:p>
      <text:p text:style-name="Text_20_body"><draw:frame draw:style-name="media" draw:name="l_series_1.jpg Legend" text:anchor-type="as-char" draw:z-index="0" svg:width="15.875cm"><draw:text-box><text:p text:style-name="legendcenter"><draw:frame draw:style-name="media" draw:name="l_series_1.jpg" text:anchor-type="as-char" draw:z-index="1" svg:width="15.875cm" svg:height="6.588125cm"><draw:image xlink:href="Pictures/c7d756e59db28f751c41bbc162e74943.jpg" xlink:type="simple" xlink:show="embed" xlink:actuate="onLoad"/></draw:frame>l_series_1.jpg</text:p></draw:text-box></draw:frame></text:p>
      <text:p text:style-name="Text_20_body">Please contact us to have the corresponding cable diameter in respect to the motor and winding code.</text:p>
      <text:h text:style-name="Heading_20_2" text:outline-level="2"><text:bookmark-start text:name="__RefHeading___power_cable_with_connector_4"/><text:bookmark-start text:name="power_cable_with_connector"/>Power cable with connector<text:bookmark-end text:name="__RefHeading___power_cable_with_connector_4"/><text:bookmark-end text:name="power_cable_with_connector"/></text:h>
      <text:p text:style-name="Text_20_body">By request, L-series motors can be provided with 1 m flexible shielded power cable and a male Intercontec Speedtec series connector.</text:p>
      <text:h text:style-name="Heading_20_3" text:outline-level="3"><text:bookmark-start text:name="__RefHeading___lxxx-1215_2415_3615_5"/><text:bookmark-start text:name="lxxx-1215_2415_3615"/>Lxxx-1215/2415/3615:<text:bookmark-end text:name="__RefHeading___lxxx-1215_2415_3615_5"/><text:bookmark-end text:name="lxxx-1215_2415_3615"/></text:h>
      <text:p text:style-name="Text_20_body"><draw:frame draw:style-name="media" draw:name="l_series_2.jpg Legend" text:anchor-type="as-char" draw:z-index="0" svg:width="18.520833333333cm" style:rel-width="100%"><draw:text-box><text:p text:style-name="legendcenter"><draw:frame draw:style-name="media" draw:name="l_series_2.jpg" text:anchor-type="as-char" draw:z-index="2" svg:width="18.520833333333cm" style:rel-width="100%" svg:height="5.9795833333333cm" style:rel-height="scale"><draw:image xlink:href="Pictures/adbb92437214b88a2d116db7eab26568.jpg" xlink:type="simple" xlink:show="embed" xlink:actuate="onLoad"/></draw:frame>l_series_2.jpg</text:p></draw:text-box></draw:frame></text:p>
      <text:h text:style-name="Heading_20_3" text:outline-level="3"><text:bookmark-start text:name="__RefHeading___lxxx-4815_6015_6"/><text:bookmark-start text:name="lxxx-4815_6015"/>Lxxx-4815/6015:<text:bookmark-end text:name="__RefHeading___lxxx-4815_6015_6"/><text:bookmark-end text:name="lxxx-4815_6015"/></text:h>
      <text:p text:style-name="Text_20_body"><draw:frame draw:style-name="media" draw:name="l_series_3.jpg Legend" text:anchor-type="as-char" draw:z-index="0" svg:width="18.520833333333cm" style:rel-width="100%"><draw:text-box><text:p text:style-name="legendcenter"><draw:frame draw:style-name="media" draw:name="l_series_3.jpg" text:anchor-type="as-char" draw:z-index="3" svg:width="18.520833333333cm" style:rel-width="100%" svg:height="6.7997916666667cm" style:rel-height="scale"><draw:image xlink:href="Pictures/3f47aecbb6ffa6962baaca53e1143133.jpg" xlink:type="simple" xlink:show="embed" xlink:actuate="onLoad"/></draw:frame>l_series_3.jpg</text:p></draw:text-box></draw:frame></text:p>
      <text:h text:style-name="Heading_20_3" text:outline-level="3"><text:bookmark-start text:name="__RefHeading___how_to_assembly_the_power_or_signal_connectors_7"/><text:bookmark-start text:name="how_to_assembly_the_power_or_signal_connectors"/>How to assembly the power or signal connectors<text:bookmark-end text:name="__RefHeading___how_to_assembly_the_power_or_signal_connectors_7"/><text:bookmark-end text:name="how_to_assembly_the_power_or_signal_connectors"/></text:h>
      <text:p text:style-name="Text_20_body">Please refeer to the assembly istruction here: <text:a xlink:type="simple" xlink:href="https://dokuwiki.nilab.at/lib/exe/fetch.php?media=ironcore_motors:montageanleitungen_gesamtkatalog.pdf" text:style-name="Internet_20_link" text:visited-style-name="Visited_20_Internet_20_Link">:ironcore_motors:montageanleitungen_gesamtkatalog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1:48</meta:creation-date>
    <dc:creator>Generated</dc:creator>
    <dc:date>2026-09-08T10::01:48</dc:date>
    <dc:language>en-US</dc:language>
    <meta:editing-cycles>1</meta:editing-cycles>
    <meta:editing-duration>PT0S</meta:editing-duration>
    <dc:title>ironcore_motors:connection_system</dc:title>
  </office:meta>
</office:document-meta>
</file>