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b056633ad04aed1ebcd90c4c2e1fe4.jpg"/>
  <manifest:file-entry manifest:media-type="image/jpeg" manifest:full-path="Pictures/9f84cfa0ccd960d1e84ff189c46324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identification"/><text:bookmark-start text:name="__RefHeading___identification_of_the_motor_components_1"/><text:bookmark-start text:name="identification_of_the_motor_components"/>Identification of the motor components<text:bookmark-end text:name="__RefHeading___identification_of_the_motor_components_1"/><text:bookmark-end text:name="identification_of_the_motor_components"/></text:h>
      <text:h text:style-name="Heading_20_2" text:outline-level="2"><text:bookmark-start text:name="__RefHeading___primary_part_2"/><text:bookmark-start text:name="primary_part"/>Primary part<text:bookmark-end text:name="__RefHeading___primary_part_2"/><text:bookmark-end text:name="primary_part"/></text:h>
      <text:p text:style-name="Text_20_body">A nameplate is attached to the back side of the primary. The plate shows the type code, the serial number, the weight, the protection grade and the power supply data. An example of a nameplate is shown below:</text:p>
      <text:p text:style-name="Text_20_body"><draw:frame draw:style-name="media" draw:name="label_l.jpg Legend" text:anchor-type="as-char" draw:z-index="0" svg:width="11.297708333333cm"><draw:text-box><text:p text:style-name="legendcenter"><draw:frame draw:style-name="media" draw:name="label_l.jpg" text:anchor-type="as-char" draw:z-index="0" svg:width="11.297708333333cm" svg:height="3.889375cm"><draw:image xlink:href="Pictures/a3b056633ad04aed1ebcd90c4c2e1fe4.jpg" xlink:type="simple" xlink:show="embed" xlink:actuate="onLoad"/></draw:frame>label_l.jpg</text:p></draw:text-box></draw:frame></text:p>
      <text:h text:style-name="Heading_20_2" text:outline-level="2"><text:bookmark-start text:name="__RefHeading___secondary_part_3"/><text:bookmark-start text:name="secondary_part"/>Secondary part<text:bookmark-end text:name="__RefHeading___secondary_part_3"/><text:bookmark-end text:name="secondary_part"/></text:h>
      <text:p text:style-name="Text_20_body">A nameplate is attached to the upper side of the secondary. The plate shows the NORTH pole position on the magnet track. An example of a name plate is shown below:</text:p>
      <text:p text:style-name="Text_20_body"><draw:frame draw:style-name="media" draw:name="label_l_1.jpg Legend" text:anchor-type="as-char" draw:z-index="0" svg:width="9.3927083333333cm" style:rel-width="100%"><draw:text-box><text:p text:style-name="legendcenter"><draw:frame draw:style-name="media" draw:name="label_l_1.jpg" text:anchor-type="as-char" draw:z-index="1" svg:width="9.3927083333333cm" style:rel-width="100%" svg:height="3.2014583333333cm" style:rel-height="scale"><draw:image xlink:href="Pictures/9f84cfa0ccd960d1e84ff189c4632458.jpg" xlink:type="simple" xlink:show="embed" xlink:actuate="onLoad"/></draw:frame>label_l_1.jpg</text:p></draw:text-box></draw:frame></text:p>
      <text:p text:style-name="Text_20_body">Note: Do not remove the nameplate from the secondary part. Removing the nameplate from the secondary part will void the motor warra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1:50</meta:creation-date>
    <dc:creator>Generated</dc:creator>
    <dc:date>2026-09-08T10::01:50</dc:date>
    <dc:language>en-US</dc:language>
    <meta:editing-cycles>1</meta:editing-cycles>
    <meta:editing-duration>PT0S</meta:editing-duration>
    <dc:title>ironcore_motors:identification</dc:title>
  </office:meta>
</office:document-meta>
</file>